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5e0497f121b7088478476424b443b073.jpg"/>
  <manifest:file-entry manifest:media-type="image/jpeg" manifest:full-path="Pictures/ea6983d9539b9bd6a264fe7949c016fc.jpg"/>
  <manifest:file-entry manifest:media-type="image/jpeg" manifest:full-path="Pictures/11875d8ee8b53a718199886ec5603cf9.jpg"/>
  <manifest:file-entry manifest:media-type="image/jpeg" manifest:full-path="Pictures/6ee24631ffefd502f2ad796a3740dc53.jpg"/>
  <manifest:file-entry manifest:media-type="image/jpeg" manifest:full-path="Pictures/1807a35bef55a17ebad10b6061d35992.jpg"/>
  <manifest:file-entry manifest:media-type="image/jpeg" manifest:full-path="Pictures/60db1a4e76638072843449b4580d3630.jpg"/>
  <manifest:file-entry manifest:media-type="image/jpeg" manifest:full-path="Pictures/6d5067420b00a90d47ccc9ab04671570.jpg"/>
  <manifest:file-entry manifest:media-type="image/jpeg" manifest:full-path="Pictures/476bd8285a73be6a88c4aa20f80f0e21.jpg"/>
  <manifest:file-entry manifest:media-type="image/jpeg" manifest:full-path="Pictures/d50096c6952b0e05d1c2bc17cf945078.jpg"/>
  <manifest:file-entry manifest:media-type="image/jpeg" manifest:full-path="Pictures/b032e74b17c4388ddc86442d6b2a98dc.jpg"/>
  <manifest:file-entry manifest:media-type="image/jpeg" manifest:full-path="Pictures/3e2a25944c3e4293f7c93c8a2354e151.jpg"/>
  <manifest:file-entry manifest:media-type="image/png" manifest:full-path="Pictures/cd5fa571241607c16cfe66b63211e2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manter_vara"/><text:bookmark-start text:name="__RefHeading___manter_vara_1"/><text:bookmark-start text:name="manter_vara"/>Manter Vara<text:bookmark-end text:name="__RefHeading___manter_vara_1"/><text:bookmark-end text:name="manter_var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manter, atualizar ou excluir uma vara cadastrada no sistema, e relacionada ao processo jurídico de débitos inscritos em <text:span text:style-name="Strong_20_Emphasis">Dívida Ativa</text:span>. A opção pode ser acessada via <text:span text:style-name="Strong_20_Emphasis">Menu do sistema</text:span>, no caminho <text:span text:style-name="Strong_20_Emphasis"> 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divida_ativa" text:style-name="Internet_20_link" text:visited-style-name="Visited_20_Internet_20_Link">Dívida Ativa</text:a> &gt;  <text:a xlink:type="simple" xlink:href="https://gsan.com.br/doku.php?id=ajuda:processo_juridico" text:style-name="Internet_20_link" text:visited-style-name="Visited_20_Internet_20_Link">Processo Jurídico</text:a> &gt; Manter Vara</text:span>.</text:p>
          </table:table-cell>
        </table:table-row>
      </table:table>
      <text:p text:style-name="Text_20_body">Feito isso, o sistema acessa a tela de filtro abaixo:</text:p>
      <text:p text:style-name="Text_20_body">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77708333333cm" svg:height="10.530416666667cm"><draw:image xlink:href="Pictures/5e0497f121b7088478476424b443b07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 os campos que julgar necessários e clique em <draw:frame draw:style-name="media" draw:name="2" text:anchor-type="as-char" draw:z-index="2" svg:width="1.2964583333333cm" svg:height="0.555625cm"><draw:image xlink:href="Pictures/ea6983d9539b9bd6a264fe7949c016fc.jpg" xlink:type="simple" xlink:show="embed" xlink:actuate="onLoad"/></draw:frame>. Para detalhes sobre o preenchimento dos campos clique <text:span text:style-name="Strong_20_Emphasis"><text:a xlink:type="simple" xlink:href="https://gsan.com.br/doku.php?id=ajuda:inserir_vara#preenchimento_dos_campos" text:style-name="Internet_20_link" text:visited-style-name="Visited_20_Internet_20_Link">AQUI</text:a></text:span>. No campo <text:span text:style-name="Strong_20_Emphasis">Indicador de uso</text:span> é possível restringir a pesquisa às varas em atividade:</text:p>
          </table:table-cell>
        </table:table-row>
      </table:table>
      <text:p text:style-name="Text_20_body"><text:line-break/></text:p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271875cm" svg:height="10.556875cm"><draw:image xlink:href="Pictures/11875d8ee8b53a718199886ec5603cf9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Para excluir uma vara, marque o seu <text:span text:style-name="Emphasis">checkbox</text:span> correspondente ou no <text:span text:style-name="Emphasis">link</text:span> da coluna <text:span text:style-name="Strong_20_Emphasis">Todos</text:span>. Depois, clique em <draw:frame draw:style-name="media" draw:name="4" text:anchor-type="as-char" draw:z-index="4" svg:width="1.7991666666667cm" svg:height="0.44979166666667cm"><draw:image xlink:href="Pictures/6ee24631ffefd502f2ad796a3740dc53.jpg" xlink:type="simple" xlink:show="embed" xlink:actuate="onLoad"/></draw:frame>.</text:p>
            <text:p text:style-name="Text_20_body">Para imprimir o relatório com as varas cadastradas, que atenderam aos critérios de pesquisa informados, clique em <draw:frame draw:style-name="media" draw:name="5" text:anchor-type="as-char" draw:z-index="5" svg:width="0.74083333333333cm" svg:height="0.68791666666667cm"><draw:image xlink:href="Pictures/1807a35bef55a17ebad10b6061d35992.jpg" xlink:type="simple" xlink:show="embed" xlink:actuate="onLoad"/></draw:frame>. Feito isso, o sistema visualiza a lista para impressão, conforme modelo <text:span text:style-name="Strong_20_Emphasis"><text:a xlink:type="simple" xlink:href="#__RefHeading___relatorio_varas_cadastradas_4" text:style-name="Local_20_link" text:visited-style-name="Visited_20_Local_20_Link">AQUI</text:a></text:span>.</text:p>
            <text:p text:style-name="Text_20_body">Para atualizar os dados, clique no <text:span text:style-name="Emphasis">link</text:span> correspondente ao campo <text:span text:style-name="Strong_20_Emphasis">Descrição</text:span>. O sistema visualiza a próxima tela:</text:p>
          </table:table-cell>
        </table:table-row>
      </table:table>
      <text:p text:style-name="Text_20_body"><text:line-break/></text:p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16.35125cm" svg:height="10.530416666667cm"><draw:image xlink:href="Pictures/60db1a4e76638072843449b4580d3630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Agora, faça as atualizações que julgar necessárias e clique em <draw:frame draw:style-name="media" draw:name="7" text:anchor-type="as-char" draw:z-index="7" svg:width="1.7197916666667cm" svg:height="0.47625cm"><draw:image xlink:href="Pictures/6d5067420b00a90d47ccc9ab04671570.jpg" xlink:type="simple" xlink:show="embed" xlink:actuate="onLoad"/></draw:frame>. O sistema efetua algumas validações:</text:p>
            <text:list text:style-name="Numbering_20_1" text:continue-numbering="false">
              <text:list-item>
                <text:p text:style-name="Numbering_20_1_Content_First"> Caso o usuário tente atualizar uma vara que já tenha sido atualizada durante a manutenção corrente, o sistema exibe a mensagem: <text:span text:style-name="Emphasis">Essa Vara foi atualizada por outro usuário. Realize uma nova atualização</text:span>.</text:p>
              </text:list-item>
              <text:list-item>
                <text:p text:style-name="Numbering_20_1_Content"> Caso o usuário selecione para exclusão uma vara que possua outros vínculos no sistema, a mensagem a seguir é exibida: <text:span text:style-name="Emphasis">Não é possível excluir a(s) varas(s) selecionada(s) devido a vínculos com outras informações</text:span>.</text:p>
              </text:list-item>
              <text:list-item>
                <text:p text:style-name="Numbering_20_1_Content"> Caso o usuário não informe algum campo necessário à inclusão da vara, o sistema exibe a mensagem: <text:span text:style-name="Emphasis">Informe «nome do campo que não foi preenchido»</text:span> e retorna para o passo correspondente no fluxo principal.</text:p>
              </text:list-item>
              <text:list-item>
                <text:p text:style-name="Numbering_20_1_Content"> Caso a descrição da vara já exista, o sistema exibe a mensagem: <text:span text:style-name="Emphasis">Vara já existe no cadastro</text:span> e retorna para o passo correspondente no fluxo principal.</text:p>
              </text:list-item>
              <text:list-item>
                <text:p text:style-name="Numbering_20_1_Content"> Caso o código de retorno da operação efetuada no banco de dados seja diferente de zero, o sistema exibe a mensagem conforme o código de retorno; caso contrário, exibe a mensagem <text:span text:style-name="Emphasis">«descrição da função» efetuada com sucesso</text:span>. Em qualquer caso, retorna para o passo correspondente no fluxo principal.</text:p>
              </text:list-item>
              <text:list-item>
                <text:p text:style-name="Numbering_20_1_Content_Last"> Caso o usuário informe e-mail faltando o caractere <text:span text:style-name="Strong_20_Emphasis">@</text:span>, contendo espaço em branco e/ou sem informação antes e/ou após o <text:span text:style-name="Strong_20_Emphasis">@</text:span> e sem pelo menos um <text:span text:style-name="Emphasis">ponto</text:span>, o sistema exibe a mensagem: <text:span text:style-name="Emphasis">E-mail inválido</text:span> e retorna para o passo correspondente no fluxo principal.</text:p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8" text:anchor-type="paragraph" draw:z-index="8" svg:width="20.108333333333cm" style:rel-width="100%" svg:height="3.254375cm" style:rel-height="scale"><draw:image xlink:href="Pictures/476bd8285a73be6a88c4aa20f80f0e21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relatorio_varas_cadastradas_4"/><text:bookmark-start text:name="relatorio_varas_cadastradas"/>Relatório Varas Cadastradas<text:bookmark-end text:name="__RefHeading___relatorio_varas_cadastradas_4"/><text:bookmark-end text:name="relatorio_varas_cadastradas"/></text:h>
      <text:p text:style-name="Text_20_body"><draw:frame draw:style-name="PluginODTAutoStyle_Frame_29_text_frame" draw:name="Frame5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9" text:anchor-type="paragraph" draw:z-index="9" svg:width="32.7025cm" style:rel-width="100%" svg:height="12.144375cm" style:rel-height="scale"><draw:image xlink:href="Pictures/d50096c6952b0e05d1c2bc17cf945078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scrição</text:span></text:p>
          </table:table-cell>
          <table:table-cell office:value-type="string" table:style-name="tablecell">
            <text:p text:style-name="tablealignleft">Campo obrigatório. Informe por extenso o nome da vara com até 30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scrição Abreviada</text:span></text:p>
          </table:table-cell>
          <table:table-cell office:value-type="string" table:style-name="tablecell">
            <text:p text:style-name="tablealignleft">Informe a descrição abreviada com até 10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-mail:</text:span></text:p>
          </table:table-cell>
          <table:table-cell office:value-type="string" table:style-name="tablecell">
            <text:p text:style-name="tablealignleft">Informe o e-mail da vara com no máximo 50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marca</text:span></text:p>
          </table:table-cell>
          <table:table-cell office:value-type="string" table:style-name="tablecell">
            <text:p text:style-name="tablealignleft">Informe o nome da comarca com no máximo 30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Petição Eletrônica</text:span></text:p>
          </table:table-cell>
          <table:table-cell office:value-type="string" table:style-name="tablecell">
            <text:p text:style-name="tablealignleft">Selecione entre <text:span text:style-name="Emphasis">Sim</text:span> ou <text:span text:style-name="Emphasis">Não</text:span> se a comarca trabalha com petições eletrônica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Uso</text:span></text:p>
          </table:table-cell>
          <table:table-cell office:value-type="string" table:style-name="tablecell">
            <text:p text:style-name="tablealignleft">Selecione entre <text:span text:style-name="Emphasis">Ativo</text:span> ou <text:span text:style-name="Emphasis">Inativo</text:span>, indicando se a vara está ativa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4552083333333cm" svg:height="0.52916666666667cm"><draw:image xlink:href="Pictures/b032e74b17c4388ddc86442d6b2a98d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s campos preenchi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7727083333333cm" svg:height="0.52916666666667cm"><draw:image xlink:href="Pictures/3e2a25944c3e4293f7c93c8a2354e15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insere os dados da vara no sistema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<text:span text:style-name="Strong_20_Emphasis"><text:a xlink:type="simple" xlink:href="https://gsan.com.br/doku.php?id=postgres:cobranca:uc1774" text:style-name="Internet_20_link" text:visited-style-name="Visited_20_Internet_20_Link">Manter Vara</text:a></text:span></text:p>
      <text:h text:style-name="Heading_20_3" text:outline-level="3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span text:style-name="Strong_20_Emphasis"><text:a xlink:type="simple" xlink:href="https://gsan.com.br/doku.php?id=ajuda:cobranca:divida_ativa" text:style-name="Internet_20_link" text:visited-style-name="Visited_20_Internet_20_Link">Dívida Ativa</text:a></text:span></text:p>
      <text:h text:style-name="Heading_20_2" text:outline-level="2"><text:bookmark-start text:name="__RefHeading___videos_9"/><text:bookmark-start text:name="videos"/>Vídeos<text:bookmark-end text:name="__RefHeading___videos_9"/><text:bookmark-end text:name="videos"/></text:h>
      <text:p text:style-name="Text_20_body"><text:span text:style-name="Strong_20_Emphasis"><text:a xlink:type="simple" xlink:href="https://gsan.com.br/doku.php?id=treinamentos:livre:video-aulas:processos-juridicos#manter_vara" text:style-name="Internet_20_link" text:visited-style-name="Visited_20_Internet_20_Link">Manter Vara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3::54:59</meta:creation-date>
    <dc:creator>Generated</dc:creator>
    <dc:date>2026-09-14T13::54:59</dc:date>
    <dc:language>en-US</dc:language>
    <meta:editing-cycles>1</meta:editing-cycles>
    <meta:editing-duration>PT0S</meta:editing-duration>
    <dc:title>ajuda:manter_vara</dc:title>
  </office:meta>
</office:document-meta>
</file>