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6f88f65835e21468f6cf02f215ae91.png"/>
  <manifest:file-entry manifest:media-type="image/jpeg" manifest:full-path="Pictures/e9de62f9dfc42f2b45f01f40659a2323.jpg"/>
  <manifest:file-entry manifest:media-type="image/jpeg" manifest:full-path="Pictures/42114b56435bd6121ad68826939bf7d4.jpg"/>
  <manifest:file-entry manifest:media-type="image/jpeg" manifest:full-path="Pictures/81e1030d4654411cd8698f411ab5758f.jpg"/>
  <manifest:file-entry manifest:media-type="image/jpeg" manifest:full-path="Pictures/337be251e34ebb689934a72af0bb893e.jpg"/>
  <manifest:file-entry manifest:media-type="image/jpeg" manifest:full-path="Pictures/86737c02370330530bc313d4890a785b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gif" manifest:full-path="Pictures/8fb21656a5cd9bfdcf4bc167f8eb632e.gif"/>
  <manifest:file-entry manifest:media-type="image/png" manifest:full-path="Pictures/7a3ee5346a6dae1d0123bfe37257827a.png"/>
  <manifest:file-entry manifest:media-type="image/jpeg" manifest:full-path="Pictures/809d1c3219c33efb2eb26f2d3a0fd46c.jpg"/>
  <manifest:file-entry manifest:media-type="image/png" manifest:full-path="Pictures/6139004d0bc5277d85d6495002cff5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805171530978cm" style:rel-height="scale"><draw:image xlink:href="Pictures/886f88f65835e21468f6cf02f215ae91.png" xlink:type="simple" xlink:show="embed" xlink:actuate="onLoad"/></draw:frame></draw:a></text:p>
      <text:h text:style-name="Heading_20_1" text:outline-level="1"><text:bookmark text:name="ajuda:micromedicao:informar_leitura_por_rota"/><text:bookmark-start text:name="__RefHeading___informar_leitura_por_rota_1"/><text:bookmark-start text:name="informar_leitura_por_rota"/>Informar Leitura por Rota<text:bookmark-end text:name="__RefHeading___informar_leitura_por_rota_1"/><text:bookmark-end text:name="informar_leitura_por_rot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tem como objetivo informar a leitura por rota. Ela pode ser acessada via <text:span text:style-name="Strong_20_Emphasis">Menu de sistema</text:span>, no caminho:
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micromedicao" text:style-name="Internet_20_link" text:visited-style-name="Visited_20_Internet_20_Link">Micromedição</text:a> &gt; Informar Leitura por Rota</text:span>.</text:p>
          </table:table-cell>
        </table:table-row>
      </table:table>
      <text:p text:style-name="Text_20_body">Feito isso, o sistema visualiza a tela abaixo:</text:p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51cm" svg:height="10.345208333333cm"><draw:image xlink:href="Pictures/e9de62f9dfc42f2b45f01f40659a232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gora, para informar a leitura por rota, o sistema leva em consideração as rotas alternativas. Além disso, foram ajustadas as rotinas de cálculo do sistema na internet e no dispositivo móvel. Informe os campos obrigatórios (sinalizados em tela por um asterisco <text:span text:style-name="">vermelho</text:span>) e clique no botão <draw:frame draw:style-name="media" draw:name="2" text:anchor-type="as-char" draw:z-index="2" svg:width="1.2964583333333cm" svg:height="0.50270833333333cm"><draw:image xlink:href="Pictures/42114b56435bd6121ad68826939bf7d4.jpg" xlink:type="simple" xlink:show="embed" xlink:actuate="onLoad"/></draw:frame>. Para detalhes sobre o preenchimentos dos campos clique <text:span text:style-name="Strong_20_Emphasis">AQUI</text:span>.</text:p>
            <text:p text:style-name="Text_20_body">Em seguida, o sistema exibe a tela contendo as rotas que retornaram da pesquisa informada:</text:p>
          </table:table-cell>
        </table:table-row>
      </table:table>
      <text:p text:style-name="Text_20_body"><draw:frame draw:style-name="PluginODTAutoStyle_Frame_12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457083333333cm" svg:height="19.817291666667cm"><draw:image xlink:href="Pictures/81e1030d4654411cd8698f411ab5758f.jpg" xlink:type="simple" xlink:show="embed" xlink:actuate="onLoad"/></draw:frame></text:p></table:table-cell></table:table-row></table:table></draw:text-box></draw:frame></text:p>
      <text:p text:style-name="Text_20_body">Para concluir a operação, clique no botão <draw:frame draw:style-name="media" draw:name="4" text:anchor-type="as-char" draw:z-index="4" svg:width="1.6933333333333cm" svg:height="0.555625cm"><draw:image xlink:href="Pictures/337be251e34ebb689934a72af0bb893e.jpg" xlink:type="simple" xlink:show="embed" xlink:actuate="onLoad"/></draw:frame>. O sistema exibe a <text:span text:style-name="Strong_20_Emphasis">tela de sucesso</text:span> da operação.</text:p>
      <text:p text:style-name="Text_20_body">Foi alterada a funcionalidade para emitir alertas com o intuito de impedir possíveis erros provocados pelo leiturista, de forma proposital, na realização da leitura:</text:p>
      <text:list text:style-name="Numbering_20_1" text:continue-numbering="false">
        <text:list-item>
          <text:p text:style-name="Numbering_20_1_Content_First"> Criação de alertas para o leiturista no ato da realização da leitura:</text:p>
          <text:list text:style-name="Numbering_20_1">
            <text:list-item>
              <text:p text:style-name="Numbering_20_1_Content"> Caso seja informado um código de anormalidade atual e o imóvel não possua registro de anormalidade no mês anterior, o sistema emite o alerta: <text:span text:style-name="Emphasis">Este imóvel não apresentou anormalidade informada no mês anterior. Deseja confirmar o código?</text:span>;</text:p>
            </text:list-item>
            <text:list-item>
              <text:p text:style-name="Numbering_20_1_Content"> Caso o imóvel tenha apresentado registro de anormalidade informada no mês anterior e o atual código seja diferente, o sistema emite o alerta: <text:span text:style-name="Emphasis">O CÓDIGO INFORMADO É DIFERENTE DO MÊS ANTERIOR. Deseja confirmar o código?</text:span>;</text:p>
            </text:list-item>
            <text:list-item>
              <text:p text:style-name="Numbering_20_1_Content"> Caso o hidrômetro esteja localizado na CALÇADA e o código da anormalidade informado seja igual a 10 (imóvel fechado) ou 11 (animal bravo) ou 12 (hidrômetro de difícil acesso) ou 18 (leitura não permitida), o sistema emite o alerta: <text:span text:style-name="Emphasis">O hidrômetro se localiza na calçada. Deseja confirmar o código?</text:span>;</text:p>
            </text:list-item>
            <text:list-item>
              <text:p text:style-name="Numbering_20_1_Content_Last"> Caso o hidrômetro tenha sido substituído ou incluído no mês anterior à data da leitura e o código da anormalidade informado seja igual a 01 (hidrômetro quebrado) ou 02 (hidrômetro retirado) ou 04 (hidrômetro embaçado), o sistema emite o alerta: <text:span text:style-name="Emphasis">O hidrômetro foi substituído no mês anterior. Deseja confirmar o código?</text:span></text:p>
            </text:list-item>
          </text:list>
        </text:list-item>
      </text:list>
      <text:p text:style-name="Text_20_body">Para a <text:span text:style-name="Strong_20_Emphasis">CAERN</text:span>, foi ajustada a rotina de cálculo do consumo de água para imóvel com economias mistas. O consumo por economia será calculado dividindo-se o valor do consumo do imóvel pela quantidade total de economias. Só a partir deste cálculo o consumo mínimo será considerado, bem como as tarifas de cada categoria/subcategoria, obtendo, então, o valor de água a ser cobrado para o imóvel. O cálculo do volume coletado de esgoto por economia será realizado de forma idêntica ao que ficou definido para o consumo de água.</text:p>
      <text:p text:style-name="Text_20_body">Para atender à solicitação da <text:span text:style-name="Strong_20_Emphasis">CAERN</text:span>, foram feitos os seguintes ajustes no sistema:</text:p>
      <text:list text:style-name="Numbering_20_1" text:continue-numbering="false">
        <text:list-item>
          <text:p text:style-name="Numbering_20_1_Content_First"> Ajustada a rotina de cálculo da fatura para cobrança de consumo dos imóveis na situação de cortado.</text:p>
        </text:list-item>
        <text:list-item>
          <text:p text:style-name="Numbering_20_1_Content"> Foram definidos os seguintes procedimentos:</text:p>
          <text:list text:style-name="Numbering_20_1">
            <text:list-item>
              <text:p text:style-name="Numbering_20_1_Content"> Se a data da leitura do mês anterior (imóvel medido), ou a data prevista no mês anterior para a leitura da rota (imóvel não medido) for maior que a data do corte, ou seja, se o imóvel estiver cortado há mais de 30 (trinta)  dias:</text:p>
              <text:list text:style-name="Numbering_20_1">
                <text:list-item>
                  <text:p text:style-name="Numbering_20_1_Content"> Deverá ser cobrado consumo se as leituras atual e anterior forem reais e a leitura atual for maior do que a anterior. Nesse caso, o cálculo do consumo será determinado de forma idêntica ao de um cliente ligado.  </text:p>
                </text:list-item>
              </text:list>
            </text:list-item>
            <text:list-item>
              <text:p text:style-name="Numbering_20_1_Content"> Se a data da leitura do mês anterior (imóvel medido), ou a data prevista no mês anterior para a leitura da rota (imóvel não medido), for menor que a data do corte, ou seja, se o imóvel estiver cortado há menos de 30 dias:</text:p>
              <text:list text:style-name="Numbering_20_1">
                <text:list-item>
                  <text:p text:style-name="Numbering_20_1_Content"> Deverá ser cobrado consumo se a quantidade de dias entre as duas datas for maior que 10. Nesse caso, o cálculo do consumo será determinado de forma idêntica ao de um cliente ligado (mesmo que seja 0).</text:p>
                </text:list-item>
              </text:list>
            </text:list-item>
          </text:list>
        </text:list-item>
        <text:list-item>
          <text:p text:style-name="Numbering_20_1_Content_Last"> O imóvel deve continuar na situação de cortado.</text:p>
        </text:list-item>
      </text:list>
      <text:p text:style-name="Text_20_body"><text:line-break/></text:p>
      <text:h text:style-name="Heading_20_1" text:outline-level="1"><text:bookmark-start text:name="__RefHeading___tela_de_sucesso_2"/><text:bookmark-start text:name="tela_de_sucesso"/>Tela de Sucesso<text:bookmark-end text:name="__RefHeading___tela_de_sucesso_2"/><text:bookmark-end text:name="tela_de_sucesso"/></text:h>
      <text:p text:style-name="Text_20_body"><draw:frame draw:style-name="PluginODTAutoStyle_Frame_16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5" text:anchor-type="paragraph" draw:z-index="5" svg:width="20.134791666667cm" style:rel-width="100%" svg:height="3.2808333333333cm" style:rel-height="scale"><draw:image xlink:href="Pictures/86737c02370330530bc313d4890a785b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Localidade</text:p>
          </table:table-cell>
          <table:table-cell office:value-type="string" table:style-name="tablecell">
            <text:p text:style-name="tablealignleft">Campo obrigatório - Informe o código da localidade, ou clique no botão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localidade" text:style-name="Internet_20_link" text:visited-style-name="Visited_20_Internet_20_Link">Pesquisar Localidade</text:a></text:span>, para selecionar a localidade desejada. O nome da localidade será exibido no campo ao lado.<text:line-break/>Para apagar o conteúdo do campo, clique no botão 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Setor Comercial</text:p>
          </table:table-cell>
          <table:table-cell office:value-type="string" table:style-name="tablecell">
            <text:p text:style-name="tablealignleft">Campo obrigatório - Informe o código do setor comercial, ou clique no botão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setor_comercial" text:style-name="Internet_20_link" text:visited-style-name="Visited_20_Internet_20_Link">Pesquisar Setor Comercial</text:a></text:span>, para selecionar o setor desejado. O nome será exibido no campo ao lado.<text:line-break/>Para apagar o conteúdo do campo, clique no botão 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Código da Rota</text:p>
          </table:table-cell>
          <table:table-cell office:value-type="string" table:style-name="tablecell">
            <text:p text:style-name="tablealignleft">Campo obrigatório - Informe o código da rota.</text:p>
          </table:table-cell>
        </table:table-row>
        <table:table-row>
          <table:table-cell office:value-type="string" table:style-name="tablecell">
            <text:p text:style-name="tablealignleft">Manter/Inserir</text:p>
          </table:table-cell>
          <table:table-cell office:value-type="string" table:style-name="tablecell">
            <text:p text:style-name="tablealignleft">Para Inserir os dados, marque na opção <text:span text:style-name="Emphasis">Inserir</text:span>.<text:line-break/>Nesta opção, é obrigatório informar a leitura, a data de leitura, ou a anormalidade.<text:line-break/>Na opção <text:span text:style-name="Emphasis">Manter</text:span>, poderão ser incluídos novos dados à tela.<text:line-break/>Para incluir a data de leitura, clique no botão <draw:frame draw:style-name="media" draw:name="10" text:anchor-type="as-char" draw:z-index="10" svg:width="0.42333333333333cm" svg:height="0.396875cm"><draw:image xlink:href="Pictures/8fb21656a5cd9bfdcf4bc167f8eb632e.gif" xlink:type="simple" xlink:show="embed" xlink:actuate="onLoad"/></draw:frame> para selecionar a data desejada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pagar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a última operação realiza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6933333333333cm" svg:height="0.555625cm"><draw:image xlink:href="Pictures/809d1c3219c33efb2eb26f2d3a0fd46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964583333333cm" svg:height="0.50270833333333cm"><draw:image xlink:href="Pictures/42114b56435bd6121ad68826939bf7d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operação de informar leitura por rot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 deseja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2.1166666666667cm" style:rel-width="100%" svg:height="0.555625cm" style:rel-height="scale"><draw:image xlink:href="Pictures/6139004d0bc5277d85d6495002cff5d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vança para tela segui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6933333333333cm" svg:height="0.555625cm"><draw:image xlink:href="Pictures/337be251e34ebb689934a72af0bb893e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operação de informar leitura por rota.<text:line-break/>Caso exista uma crítica sobre as anormalidades informadas, será exibida as mensagens conforme apresentada na tela de sucesso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mobile:caerd:uc1462" text:style-name="Internet_20_link" text:visited-style-name="Visited_20_Internet_20_Link">Informar Leitura por Rota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micromedicao" text:style-name="Internet_20_link" text:visited-style-name="Visited_20_Internet_20_Link">Micromediçã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20:27</meta:creation-date>
    <dc:creator>Generated</dc:creator>
    <dc:date>2026-09-16T10::20:27</dc:date>
    <dc:language>en-US</dc:language>
    <meta:editing-cycles>1</meta:editing-cycles>
    <meta:editing-duration>PT0S</meta:editing-duration>
    <dc:title>ajuda:micromedicao:informar_leitura_por_rota</dc:title>
  </office:meta>
</office:document-meta>
</file>