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6f88f65835e21468f6cf02f215ae91.png"/>
  <manifest:file-entry manifest:media-type="image/jpeg" manifest:full-path="Pictures/8cc32bf9a194ceb598a313df740637a4.jpg"/>
  <manifest:file-entry manifest:media-type="image/jpeg" manifest:full-path="Pictures/3312d61832b1e0427ef91a3f52f0dcf2.jpg"/>
  <manifest:file-entry manifest:media-type="image/jpeg" manifest:full-path="Pictures/9b851168afddea64c25a172cac4cd165.jpg"/>
  <manifest:file-entry manifest:media-type="image/jpeg" manifest:full-path="Pictures/0cd7e6dfe80a1e7ddfe37d7e6f60f64a.jpg"/>
  <manifest:file-entry manifest:media-type="image/jpeg" manifest:full-path="Pictures/62774c515e3b17358d8ae174bea279d1.jpg"/>
  <manifest:file-entry manifest:media-type="image/jpeg" manifest:full-path="Pictures/e84fde3ffde1b55273123c795935c399.jpg"/>
  <manifest:file-entry manifest:media-type="image/gif" manifest:full-path="Pictures/4a1d013358fec02f62fd9128287614a7.gif"/>
  <manifest:file-entry manifest:media-type="image/gif" manifest:full-path="Pictures/7d683db972d9051c5dfecc78c7cc997d.gif"/>
  <manifest:file-entry manifest:media-type="image/jpeg" manifest:full-path="Pictures/809d1c3219c33efb2eb26f2d3a0fd46c.jpg"/>
  <manifest:file-entry manifest:media-type="image/jpeg" manifest:full-path="Pictures/1f074e94c904c79b691c8abaf69c22c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805171530978cm" style:rel-height="scale"><draw:image xlink:href="Pictures/886f88f65835e21468f6cf02f215ae91.png" xlink:type="simple" xlink:show="embed" xlink:actuate="onLoad"/></draw:frame></draw:a></text:p>
      <text:h text:style-name="Heading_20_1" text:outline-level="1"><text:bookmark text:name="ajuda:micromedicao:validar_justificativa_de_retorno_de_fiscalizacao"/><text:bookmark-start text:name="__RefHeading___validar_justificativa_de_retorno_de_fiscalizacao_1"/><text:bookmark-start text:name="validar_justificativa_de_retorno_de_fiscalizacao"/>Validar Justificativa de Retorno de Fiscalização<text:bookmark-end text:name="__RefHeading___validar_justificativa_de_retorno_de_fiscalizacao_1"/><text:bookmark-end text:name="validar_justificativa_de_retorno_de_fiscalizaca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permitir que a concessionária possa aceitar, ou não, a justificativa informada <text:span text:style-name="Strong_20_Emphasis"><text:a xlink:type="simple" xlink:href="https://gsan.com.br/doku.php?id=ajuda:micromedicao:informar_justificativa_de_retorno_de_fiscalizacao" text:style-name="Internet_20_link" text:visited-style-name="Visited_20_Internet_20_Link">AQUI</text:a></text:span> pela empresa responsável pela leitura do contrato do grupo de faturamento. A concessionária tem até o dia do cálculo da <text:span text:style-name="Strong_20_Emphasis">Nota de Avaliação de Desempenho NAD</text:span> para aceitar ou não a justificativa. </text:p>
            <text:p text:style-name="Text_20_body">A opção pode ser acessada via <text:span text:style-name="Strong_20_Emphasis">Menu de Sistema</text:span>, no caminho: 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micromedicao" text:style-name="Internet_20_link" text:visited-style-name="Visited_20_Internet_20_Link">Micromedição</text:a> &gt; <text:a xlink:type="simple" xlink:href="https://gsan.com.br/doku.php?id=ajuda:micromedicao:desempenho_de_contrato_de_leitura" text:style-name="Internet_20_link" text:visited-style-name="Visited_20_Internet_20_Link"> Desempenho de Contrato de Leitura</text:a> &gt; Validar Justificativa de Retorno de Fiscalização</text:span>.</text:p>
            <text:p text:style-name="Text_20_body">Feito isso, o sistema visualiza a tela abaixo:</text:p>
          </table:table-cell>
        </table:table-row>
      </table:table>
      <text:p text:style-name="Text_20_body"><text:line-break/></text:p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113125cm" svg:height="12.22375cm"><draw:image xlink:href="Pictures/8cc32bf9a194ceb598a313df740637a4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a funcionalidade exibe o filtro para selecionar as ordens de serviço de fiscalização de contrato de leitura, para que as justificativas informadas <text:span text:style-name="Strong_20_Emphasis"><text:a xlink:type="simple" xlink:href="https://gsan.com.br/doku.php?id=ajuda:micromedicao:informar_justificativa_de_retorno_de_fiscalizacao" text:style-name="Internet_20_link" text:visited-style-name="Visited_20_Internet_20_Link">AQUI</text:a></text:span> sejam validadas. Para detalhes sobre o preenchimento dos campos clique <text:span text:style-name="Strong_20_Emphasis"><text:a xlink:type="simple" xlink:href="#__RefHeading___preenchimento_dos_campos_3" text:style-name="Local_20_link" text:visited-style-name="Visited_20_Local_20_Link">AQUI</text:a></text:span>.</text:p>
            <text:p text:style-name="Text_20_body">O único campo obrigatório é o <text:span text:style-name="Strong_20_Emphasis">Exibir</text:span>, que define quais justificativas retornarão da pesquisa: <text:span text:style-name="Emphasis">Analisadas</text:span>, <text:span text:style-name="Emphasis">Não Analisadas</text:span> ou <text:span text:style-name="Emphasis">Todas</text:span>. Depois de informá-lo, preencha ao menos um dos campos disponibilizados que sobraram e clique em <draw:frame draw:style-name="media" draw:name="2" text:anchor-type="as-char" draw:z-index="2" svg:width="1.984375cm" svg:height="0.52916666666667cm"><draw:image xlink:href="Pictures/3312d61832b1e0427ef91a3f52f0dcf2.jpg" xlink:type="simple" xlink:show="embed" xlink:actuate="onLoad"/></draw:frame>.</text:p>
            <text:p text:style-name="Text_20_body">Feito isso, o sistema visualiza a próxima tela. <text:span text:style-name="Strong_20_Emphasis">Atenção</text:span>: o campo <text:span text:style-name="Strong_20_Emphasis">Mês/Ano Faturamento</text:span> não é exibido preenchido, e permite edição.</text:p>
          </table:table-cell>
        </table:table-row>
      </table:table>
      <text:p text:style-name="Text_20_body"><text:line-break/></text:p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1925cm" svg:height="19.05cm"><draw:image xlink:href="Pictures/9b851168afddea64c25a172cac4cd165.jpg" xlink:type="simple" xlink:show="embed" xlink:actuate="onLoad"/></draw:frame></text:p></table:table-cell></table:table-row></table:table></draw:text-box></draw:frame></text:p>
      <text:p text:style-name="Text_20_body"><text:line-break/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cima, perceba que o campo preenchido <text:span text:style-name="Strong_20_Emphasis">Ordem de Serviço</text:span> deixa livre para edição o campo <text:span text:style-name="Strong_20_Emphasis">Mês/Ano de Faturamento</text:span>, e desabilita os campos <text:span text:style-name="Strong_20_Emphasis">Matrícula do Imóvel</text:span>, <text:span text:style-name="Strong_20_Emphasis">Grupo de Faturamento</text:span>, <text:span text:style-name="Strong_20_Emphasis">Gerência Regional</text:span>, <text:span text:style-name="Strong_20_Emphasis">Unidade de Negócio</text:span> e <text:span text:style-name="Strong_20_Emphasis">Localidade</text:span>. </text:p>
            <text:p text:style-name="Text_20_body">Dito isso, a tela exibida acima traz a ordem de serviço com o link aberto para validar uma justificativa de retorno de fiscalização de leitura. Para abrir o link basta clicar sobre ele.</text:p>
            <text:p text:style-name="Text_20_body">No campo <text:span text:style-name="Strong_20_Emphasis">Justificativa Aceita</text:span>, selecione entre <text:span text:style-name="Emphasis">Sim</text:span> ou <text:span text:style-name="Emphasis">Não</text:span>. Caso a ordem de serviço ainda esteja no prazo para ser analisada e você não tenha alterado o <text:span text:style-name="Strong_20_Emphasis">Mês/Ano Faturamento</text:span> o sistema permite informar ou alterar a análise da justificativa (com no máximo 400 caracteres); caso contrário, o campo para <text:span text:style-name="Strong_20_Emphasis">descrição da análise</text:span> é desabilitado.</text:p>
            <text:p text:style-name="Text_20_body">Além de visualizar os detalhes da ordem de serviço, é possível consultar as 3 (três) fotos anexadas durante a justificativa. Para isso, basta clicar no link <text:span text:style-name="Strong_20_Emphasis">Ver Fotos</text:span>. O sistema visualiza a tela abaixo:</text:p>
          </table:table-cell>
        </table:table-row>
      </table:table>
      <text:p text:style-name="Text_20_body"><text:line-break/></text:p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4" text:anchor-type="paragraph" draw:z-index="4" svg:width="20.055416666667cm" style:rel-width="100%" svg:height="8.09625cm" style:rel-height="scale"><draw:image xlink:href="Pictures/0cd7e6dfe80a1e7ddfe37d7e6f60f64a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tablealignleft">Agora, informe a justificativa e clique em <draw:frame draw:style-name="media" draw:name="5" text:anchor-type="as-char" draw:z-index="5" svg:width="1.6933333333333cm" svg:height="0.50270833333333cm"><draw:image xlink:href="Pictures/62774c515e3b17358d8ae174bea279d1.jpg" xlink:type="simple" xlink:show="embed" xlink:actuate="onLoad"/></draw:frame>.</text:p>
          </table:table-cell>
        </table:table-row>
      </table:table>
      <text:p text:style-name="Text_20_body"><text:line-break/></text:p>
      <text:h text:style-name="Heading_20_2" text:outline-level="2"><text:bookmark-start text:name="__RefHeading___tela_de_sucesso_2"/><text:bookmark-start text:name="tela_de_sucesso"/>Tela de Sucesso<text:bookmark-end text:name="__RefHeading___tela_de_sucesso_2"/><text:bookmark-end text:name="tela_de_sucesso"/></text:h>
      <text:p text:style-name="Text_20_body"><draw:frame draw:style-name="PluginODTAutoStyle_Frame_25_text_frame" draw:name="Frame4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6" text:anchor-type="paragraph" draw:z-index="6" svg:width="20.081875cm" style:rel-width="100%" svg:height="3.2279166666667cm" style:rel-height="scale"><draw:image xlink:href="Pictures/e84fde3ffde1b55273123c795935c399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3"/><text:bookmark-start text:name="preenchimento_dos_campos"/>Preenchimento dos Campos<text:bookmark-end text:name="__RefHeading___preenchimento_dos_campos_3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ês/Ano Faturamento</text:span></text:p>
          </table:table-cell>
          <table:table-cell office:value-type="string" table:style-name="tablecell">
            <text:p text:style-name="tablealignleft">Exibido como sugestão de filtro, mas permitindo edição, no formato MM/AAA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dem de Serviço</text:span></text:p>
          </table:table-cell>
          <table:table-cell office:value-type="string" table:style-name="tablecell">
            <text:p text:style-name="tablealignleft">Informe a ordem de serviço, ou clique no botão <draw:frame draw:style-name="media" draw:name="7" text:anchor-type="as-char" draw:z-index="7" svg:width="0.60854166666667cm" svg:height="0.555625cm"><draw:image xlink:href="Pictures/4a1d013358fec02f62fd9128287614a7.gif" xlink:type="simple" xlink:show="embed" xlink:actuate="onLoad"/></draw:frame> para selecionar a ordem desejada <text:span text:style-name="Strong_20_Emphasis"><text:a xlink:type="simple" xlink:href="https://gsan.com.br/doku.php?id=ajuda:pesquisar_ordem_de_servico" text:style-name="Internet_20_link" text:visited-style-name="Visited_20_Internet_20_Link">AQUI</text:a></text:span>. Para apagar o conteúdo do campo, clique no botão <draw:frame draw:style-name="media" draw:name="8" text:anchor-type="as-char" draw:z-index="8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atrícula do Imóvel</text:span></text:p>
          </table:table-cell>
          <table:table-cell office:value-type="string" table:style-name="tablecell">
            <text:p text:style-name="tablealignleft">Informe a matrícula do imóvel, ou clique no botão <draw:frame draw:style-name="media" draw:name="9" text:anchor-type="as-char" draw:z-index="9" svg:width="0.60854166666667cm" svg:height="0.555625cm"><draw:image xlink:href="Pictures/4a1d013358fec02f62fd9128287614a7.gif" xlink:type="simple" xlink:show="embed" xlink:actuate="onLoad"/></draw:frame> para selecionar a matrícula desejada <text:span text:style-name="Strong_20_Emphasis"><text:a xlink:type="simple" xlink:href="https://gsan.com.br/doku.php?id=ajuda:pesquisar_imovel" text:style-name="Internet_20_link" text:visited-style-name="Visited_20_Internet_20_Link">AQUI</text:a></text:span>. Para apagar o conteúdo do campo, clique no botão <draw:frame draw:style-name="media" draw:name="10" text:anchor-type="as-char" draw:z-index="10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rupo de Faturamento</text:span></text:p>
          </table:table-cell>
          <table:table-cell office:value-type="string" table:style-name="tablecell">
            <text:p text:style-name="tablealignleft">Caso tenha sido informada a ordem de serviço ou a matrícula do imóvel, este campo é desabilitado. Nele, escolha o grupo de faturamento que possui contrato de leitura da empresa do usuário que está logado no <text:span text:style-name="Strong_20_Emphasis">GSAN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rência Regional</text:span></text:p>
          </table:table-cell>
          <table:table-cell office:value-type="string" table:style-name="tablecell">
            <text:p text:style-name="tablealignleft">Selecione, da lista disponibilizada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Unidade de Negócio</text:span></text:p>
          </table:table-cell>
          <table:table-cell office:value-type="string" table:style-name="tablecell">
            <text:p text:style-name="tablealignleft">Selecione, da lista disponibilizada pelo sistema. Caso  tenha informado a <text:span text:style-name="Strong_20_Emphasis">Gerência Regional</text:span>, o campo exibe apenas as unidades da gerência selecionad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Localidade</text:span></text:p>
          </table:table-cell>
          <table:table-cell office:value-type="string" table:style-name="tablecell">
            <text:p text:style-name="tablealignleft">Informe o código de uma localidade com até três dígitos e tecle <text:span text:style-name="Emphasis">Enter</text:span>, ou clique em <draw:frame draw:style-name="media" draw:name="11" text:anchor-type="as-char" draw:z-index="11" svg:width="0.60854166666667cm" svg:height="0.555625cm"><draw:image xlink:href="Pictures/4a1d013358fec02f62fd9128287614a7.gif" xlink:type="simple" xlink:show="embed" xlink:actuate="onLoad"/></draw:frame>. Neste caso, é apresentada uma tela de <text:span text:style-name="Emphasis">popup</text:span>, onde é possível efetuar a pesquisa das localidades cadastradas. Após a informação do código de uma localidade, ou da seleção de uma localidade na tela de pesquisa, o sistema apresenta o nome da localidade no campo correspondente. Para obter ajuda sobre a funcionalidade clique aqui <text:span text:style-name="Strong_20_Emphasis"><text:a xlink:type="simple" xlink:href="https://gsan.com.br/doku.php?id=ajuda:pesquisar_localidade" text:style-name="Internet_20_link" text:visited-style-name="Visited_20_Internet_20_Link">Pesquisar Localidade</text:a></text:span>. Para apagar o conteúdo do campo, clique no botão <draw:frame draw:style-name="media" draw:name="12" text:anchor-type="as-char" draw:z-index="12" svg:width="0.52916666666667cm" svg:height="0.555625cm"><draw:image xlink:href="Pictures/7d683db972d9051c5dfecc78c7cc997d.gif" xlink:type="simple" xlink:show="embed" xlink:actuate="onLoad"/></draw:frame> ao lado do campo em exibiçã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xibir</text:span></text:p>
          </table:table-cell>
          <table:table-cell office:value-type="string" table:style-name="tablecell">
            <text:p text:style-name="tablealignleft">Escolha entre ordens <text:span text:style-name="Emphasis">Analisadas</text:span>, <text:span text:style-name="Emphasis">Não Analisadas</text:span> ou <text:span text:style-name="Emphasis">Todas</text:span>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Justificativa Aceita</text:span></text:p>
          </table:table-cell>
          <table:table-cell office:value-type="string" table:style-name="tablecell">
            <text:p text:style-name="tablealignleft">Informe se a justificativa foi aceita, entre <text:span text:style-name="Emphasis">Sim</text:span> ou <text:span text:style-name="Emphasis">Não</text:span>. Deixe seu parecer por extenso, com até 400 caracteres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4"/><text:bookmark-start text:name="funcionalidade_dos_botoes"/>Funcionalidade dos Botões<text:bookmark-end text:name="__RefHeading___funcionalidade_dos_botoes_4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1166666666667cm" style:rel-width="100%" svg:height="0.56444444444444cm" style:rel-height="scale"><draw:image xlink:href="Pictures/3312d61832b1e0427ef91a3f52f0dcf2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rrega a tela de acordo com os fil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6933333333333cm" svg:height="0.555625cm"><draw:image xlink:href="Pictures/809d1c3219c33efb2eb26f2d3a0fd46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encerra a operação, retornando para o <text:span text:style-name="Strong_20_Emphasis">Menu Principal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3229166666667cm" svg:height="0.47625cm"><draw:image xlink:href="Pictures/1f074e94c904c79b691c8abaf69c22c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s campos preenchi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1.6933333333333cm" svg:height="0.50270833333333cm"><draw:image xlink:href="Pictures/62774c515e3b17358d8ae174bea279d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alida a justificativa de retorno de fiscalização de leitura, de acordo com os filtros informados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5"/><text:bookmark-start text:name="referencias"/>Referências<text:bookmark-end text:name="__RefHeading___referencias_5"/><text:bookmark-end text:name="referencias"/></text:h>
      <text:p text:style-name="Text_20_body"><text:span text:style-name="Strong_20_Emphasis"><text:a xlink:type="simple" xlink:href="https://gsan.com.br/doku.php?id=postgres:micromedicao:uc2014" text:style-name="Internet_20_link" text:visited-style-name="Visited_20_Internet_20_Link">Validar Justificativa de Retorno de Fiscalização</text:a></text:span></text:p>
      <text:h text:style-name="Heading_20_3" text:outline-level="3"><text:bookmark-start text:name="__RefHeading___termos_principais_6"/><text:bookmark-start text:name="termos_principais"/>Termos Principais<text:bookmark-end text:name="__RefHeading___termos_principais_6"/><text:bookmark-end text:name="termos_principais"/></text:h>
      <text:p text:style-name="Text_20_body"><text:span text:style-name="Strong_20_Emphasis"><text:a xlink:type="simple" xlink:href="https://gsan.com.br/doku.php?id=ajuda:micromedicao:leitura" text:style-name="Internet_20_link" text:visited-style-name="Visited_20_Internet_20_Link">Leitura</text:a></text:span></text:p>
      <text:p text:style-name="Text_20_body"><text:span text:style-name="Strong_20_Emphasis"><text:a xlink:type="simple" xlink:href="https://gsan.com.br/doku.php?id=ajuda:micromedicao" text:style-name="Internet_20_link" text:visited-style-name="Visited_20_Internet_20_Link">Micromedição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9::52:06</meta:creation-date>
    <dc:creator>Generated</dc:creator>
    <dc:date>2026-09-12T19::52:06</dc:date>
    <dc:language>en-US</dc:language>
    <meta:editing-cycles>1</meta:editing-cycles>
    <meta:editing-duration>PT0S</meta:editing-duration>
    <dc:title>ajuda:micromedicao:validar_justificativa_de_retorno_de_fiscalizacao</dc:title>
  </office:meta>
</office:document-meta>
</file>