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e60a647b1a0be549c68aff91d939d4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gsan.com.br/doku.php?id=ajuda"><draw:frame draw:style-name="mediaright" draw:name="0" text:anchor-type="paragraph" draw:z-index="0" svg:width="5.2916666666667cm" style:rel-width="100%" svg:height="4.0348958333333cm" style:rel-height="scale"><draw:image xlink:href="Pictures/9e60a647b1a0be549c68aff91d939d40.png" xlink:type="simple" xlink:show="embed" xlink:actuate="onLoad"/></draw:frame></draw:a></text:p>
      <text:h text:style-name="Heading_20_1" text:outline-level="1"><text:bookmark text:name="ajuda:operacional:bacia"/><text:bookmark-start text:name="__RefHeading___bacia_1"/><text:bookmark-start text:name="bacia"/>Bacia<text:bookmark-end text:name="__RefHeading___bacia_1"/><text:bookmark-end text:name="bacia"/></text:h>
      <text:p text:style-name="Text_20_body">O submódulo “Bacia”, que pertence ao  módulo “<text:a xlink:type="simple" xlink:href="https://gsan.com.br/doku.php?id=ajuda:operacional" text:style-name="Internet_20_link" text:visited-style-name="Visited_20_Internet_20_Link">Operacional</text:a>”, tem como objetivo inserir e manter as informações relacionadas com os dados das Bacias operacionais  da companhia. </text:p>
      <text:p text:style-name="Text_20_body">O submódulo “Bacia” contém os seguintes cubos implementados:</text:p>
      <text:list text:style-name="List_20_1" text:continue-numbering="false">
        <text:list-item>
          <text:p text:style-name="List_20_1_Content_First"> <text:a xlink:type="simple" xlink:href="#ajuda:operacional:bacia" text:style-name="Local_20_link" text:visited-style-name="Visited_20_Local_20_Link">Bacia</text:a></text:p>
          <text:list text:style-name="List_20_1">
            <text:list-item>
              <text:p text:style-name="List_20_1_Content"> <text:a xlink:type="simple" xlink:href="https://gsan.com.br/doku.php?id=ajuda:operacional:inserir_bacia" text:style-name="Internet_20_link" text:visited-style-name="Visited_20_Internet_20_Link">Inserir Bacia</text:a></text:p>
            </text:list-item>
            <text:list-item>
              <text:p text:style-name="List_20_1_Content_Last"> <text:a xlink:type="simple" xlink:href="https://gsan.com.br/doku.php?id=ajuda:operacional:manter_bacia" text:style-name="Internet_20_link" text:visited-style-name="Visited_20_Internet_20_Link">Manter Bacia</text:a></text:p>
            </text:list-item>
          </text:list>
        </text:list-item>
      </text:list>
      <text:p text:style-name="Text_20_body"><text:line-break/>
<text:line-break/>
<text:line-break/>
Clique <text:a xlink:type="simple" xlink:href="https://gsan.com.br/doku.php?id=ajuda" text:style-name="Internet_20_link" text:visited-style-name="Visited_20_Internet_20_Link">aqui</text:a> para retornar ao Menu Principal do GSA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14::52:48</meta:creation-date>
    <dc:creator>Generated</dc:creator>
    <dc:date>2026-09-13T14::52:48</dc:date>
    <dc:language>en-US</dc:language>
    <meta:editing-cycles>1</meta:editing-cycles>
    <meta:editing-duration>PT0S</meta:editing-duration>
    <dc:title>ajuda:operacional:bacia</dc:title>
  </office:meta>
</office:document-meta>
</file>