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41a4f98f7e5fb32ca751f95e540c697.png"/>
  <manifest:file-entry manifest:media-type="image/png" manifest:full-path="Pictures/27eb714448a686b5a5032c316188b5fe.png"/>
  <manifest:file-entry manifest:media-type="image/png" manifest:full-path="Pictures/bedf7945d618e6042d1deeaec1d15443.png"/>
  <manifest:file-entry manifest:media-type="image/png" manifest:full-path="Pictures/058439cb6a17d42eee56128de78da2e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right" draw:name="0" text:anchor-type="paragraph" draw:z-index="0" svg:width="2.6458333333333cm" style:rel-width="100%" svg:height="2.38125cm" style:rel-height="scale"><draw:image xlink:href="Pictures/541a4f98f7e5fb32ca751f95e540c697.png" xlink:type="simple" xlink:show="embed" xlink:actuate="onLoad"/></draw:frame></draw:a></text:p>
      <text:h text:style-name="Heading_20_1" text:outline-level="1"><text:bookmark text:name="ajuda:pagina_inicial"/><text:bookmark-start text:name="__RefHeading___gsan_-_sistema_integrado_de_gestao_de_servicos_de_saneamento_1"/><text:bookmark-start text:name="gsan_-_sistema_integrado_de_gestao_de_servicos_de_saneamento"/>GSAN - Sistema Integrado de Gestão de Serviços de Saneamento<text:bookmark-end text:name="__RefHeading___gsan_-_sistema_integrado_de_gestao_de_servicos_de_saneamento_1"/><text:bookmark-end text:name="gsan_-_sistema_integrado_de_gestao_de_servicos_de_saneamento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/></table:table-row></table:table></draw:text-box></draw:frame></text:p>
      <text:p text:style-name="Text_20_body">O GSAN - Sistema Integrado de Gestão de Serviços de Saneamento, para Companhias de Abastecimento de Água e Saneamento, tem como objetivo garantir uma gestão integrada, ampla e eficaz de todas as funções desempenhadas pelas companhias de abastecimento de água e saneamento.</text:p>
      <text:p text:style-name="Text_20_body">O desenvolvimento do  foi financiado pelo  - Projeto de Modernização do Setor Saneamento. Com a característica de puder ser implantado em qualquer companhia de abastecimento e saneamento do Brasil, tal o seu grau de parametrização, o sistema utiliza interface WEB, podendo ser acessado por qualquer navegador WEB Browser disponível no mercado.</text:p>
      <text:p text:style-name="Text_20_body">Outro ponto importante a ser ressaltado, é que o sistema foi 100% desenvolvido com ferramentas livres e de código aberto, portanto, não é necessária a aquisição de nenhum software proprietário para a sua implantação.</text:p>
      <text:list text:style-name="List_20_1" text:continue-numbering="false">
        <text:list-item>
          <text:p text:style-name="List_20_1_Content_First"> Sistema Operacional: Linux;</text:p>
        </text:list-item>
        <text:list-item>
          <text:p text:style-name="List_20_1_Content"> Banco de Dados: PostgreSQL;</text:p>
        </text:list-item>
        <text:list-item>
          <text:p text:style-name="List_20_1_Content"> Servidor de Aplicação: JBoss;</text:p>
        </text:list-item>
        <text:list-item>
          <text:p text:style-name="List_20_1_Content_Last"> Linguagem de Programação: Java</text:p>
        </text:list-item>
      </text:list>
      <text:p text:style-name="Text_20_body">Caso você tenha alguma dúvida em relação a algum conceito utilizado no sistema, acesse o <text:a xlink:type="simple" xlink:href="https://gsan.com.br/doku.php?id=ajuda:glossario" text:style-name="Internet_20_link" text:visited-style-name="Visited_20_Internet_20_Link">GLOSSÁRIO</text:a>, que contém uma descrição para cada termo mencionado.</text:p>
      <text:p text:style-name="Text_20_body">Para ter acesso ao sistema é necessário que o usuário tenha sido previamente cadastrado.</text:p>
      <text:p text:style-name="Text_20_body">A partir de qualquer navegador WEB (WEB Browser), entre com o endereço (URL) do servidor do Gsan.</text:p>
      <text:p text:style-name="Text_20_body">Uma vez aberta a tela inicial do sistema, entre com seu “<text:span text:style-name="Strong_20_Emphasis">Login</text:span>” e “<text:span text:style-name="Strong_20_Emphasis">Senha</text:span>”, nos campos disponíveis no “<text:span text:style-name="Strong_20_Emphasis">menu</text:span>” lateral esquerdo da tela inicial; e, depois, pressione o botão <draw:frame draw:style-name="media" draw:name="1" text:anchor-type="as-char" draw:z-index="1" svg:width="1.3758333333333cm" svg:height="0.555625cm"><draw:image xlink:href="Pictures/27eb714448a686b5a5032c316188b5fe.png" xlink:type="simple" xlink:show="embed" xlink:actuate="onLoad"/></draw:frame>.</text:p>
      <text:p text:style-name="Text_20_body">Caso tenha esquecido da senha, clique no “hyperlink” “<text:span text:style-name="underline"><text:a xlink:type="simple" xlink:href="https://gsan.com.br/doku.php?id=ajuda:esqueceu_a_senha" text:style-name="Internet_20_link" text:visited-style-name="Visited_20_Internet_20_Link">Esqueceu a senha</text:a></text:span>”, que é apresentado logo abaixo dos campos de “<text:span text:style-name="Strong_20_Emphasis">Login</text:span>” e “<text:span text:style-name="Strong_20_Emphasis">Senha</text:span>”, que o sistema o orientará como recuperar a senha.</text:p>
      <text:p text:style-name="Text_20_body">Veja, abaixo, a tela inicial do sistema:</text:p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draw:frame draw:style-name="media" draw:name="2" text:anchor-type="as-char" draw:z-index="2" svg:width="20.32cm" style:rel-width="100%" svg:height="13.784791666667cm" style:rel-height="scale"><draw:image xlink:href="Pictures/bedf7945d618e6042d1deeaec1d15443.png" xlink:type="simple" xlink:show="embed" xlink:actuate="onLoad"/></draw:frame></text:p></table:table-cell></table:table-row></table:table></draw:text-box></draw:frame></text:p>
      <text:p text:style-name="Text_20_body">Estando corretos, o “<text:span text:style-name="Strong_20_Emphasis">Login</text:span>” e a “<text:span text:style-name="Strong_20_Emphasis">Senha</text:span>”, o sistema vai abrir a tela principal.</text:p>
      <text:p text:style-name="Text_20_body">Devido à necessidade de realização de auditoria de transações no banco de dados, são gravadas todas as operações relacionadas ao nome do usuário conectado à aplicação.</text:p>
      <text:p text:style-name="Text_20_body">Clique <text:a xlink:type="simple" xlink:href="https://gsan.com.br/doku.php?id=ajuda:aqui" text:style-name="Internet_20_link" text:visited-style-name="Visited_20_Internet_20_Link">aqui</text:a> para obter uma ajuda a respeito do padrão de tela do sistema.</text:p>
      <text:p text:style-name="Text_20_body">Após o “<text:span text:style-name="Strong_20_Emphasis">Login</text:span>” você terá acesso à tela principal do sistema.</text:p>
      <text:p text:style-name="Text_20_body">No menu lateral esquerdo da tela principal será montado um “<text:span text:style-name="Strong_20_Emphasis">Menu</text:span>” em forma de árvore, que, inicialmente, estará totalmente fechado.</text:p>
      <text:p text:style-name="Text_20_body">Ao clicar na palavra “<text:span text:style-name="Strong_20_Emphasis">Gsan</text:span>” do “<text:span text:style-name="Strong_20_Emphasis">Menu</text:span>”, o sistema abre as opções que estão disponíveis. Enquanto a figura <draw:frame draw:style-name="media" draw:name="3" text:anchor-type="as-char" draw:z-index="3" svg:width="0.52916666666667cm" svg:height="0.50270833333333cm"><draw:image xlink:href="Pictures/058439cb6a17d42eee56128de78da2e0.png" xlink:type="simple" xlink:show="embed" xlink:actuate="onLoad"/></draw:frame>estiver aparecendo no lado esquerdo do item de “<text:span text:style-name="Strong_20_Emphasis">Menu</text:span>”, significa que existem subitens para aquela opção.</text:p>
      <text:p text:style-name="Text_20_body">Para obter ajuda de uma tela, clique no “<text:span text:style-name="Strong_20_Emphasis">Ajuda</text:span>”, que estará, sempre, no canto superior direito de cada tela.</text:p>
      <text:p text:style-name="Text_20_body">O sistema apresentará no “<text:span text:style-name="Strong_20_Emphasis">Menu</text:span>” os seguintes Módulos e Submódulos:</text:p>
      <text:list text:style-name="List_20_1" text:continue-numbering="false">
        <text:list-item>
          <text:p text:style-name="List_20_1_Content_First"> <text:a xlink:type="simple" xlink:href="https://gsan.com.br/doku.php?id=ajuda:arrecadacao" text:style-name="Internet_20_link" text:visited-style-name="Visited_20_Internet_20_Link">Arrecadacao</text:a></text:p>
        </text:list-item>
        <text:list-item>
          <text:p text:style-name="List_20_1_Content"> <text:a xlink:type="simple" xlink:href="https://gsan.com.br/doku.php?id=ajuda:atendimento" text:style-name="Internet_20_link" text:visited-style-name="Visited_20_Internet_20_Link">Atendimento</text:a></text:p>
        </text:list-item>
        <text:list-item>
          <text:p text:style-name="List_20_1_Content"> <text:a xlink:type="simple" xlink:href="https://gsan.com.br/doku.php?id=ajuda:batch" text:style-name="Internet_20_link" text:visited-style-name="Visited_20_Internet_20_Link">Batch</text:a></text:p>
        </text:list-item>
        <text:list-item>
          <text:p text:style-name="List_20_1_Content"> <text:a xlink:type="simple" xlink:href="https://gsan.com.br/doku.php?id=ajuda:cadastro" text:style-name="Internet_20_link" text:visited-style-name="Visited_20_Internet_20_Link">Cadastro</text:a></text:p>
        </text:list-item>
        <text:list-item>
          <text:p text:style-name="List_20_1_Content"> <text:a xlink:type="simple" xlink:href="https://gsan.com.br/doku.php?id=ajuda:cobranca" text:style-name="Internet_20_link" text:visited-style-name="Visited_20_Internet_20_Link">Cobrança</text:a></text:p>
        </text:list-item>
        <text:list-item>
          <text:p text:style-name="List_20_1_Content"> <text:a xlink:type="simple" xlink:href="https://gsan.com.br/doku.php?id=ajuda:faturamento" text:style-name="Internet_20_link" text:visited-style-name="Visited_20_Internet_20_Link">Faturamento</text:a></text:p>
        </text:list-item>
        <text:list-item>
          <text:p text:style-name="List_20_1_Content"> <text:a xlink:type="simple" xlink:href="https://gsan.com.br/doku.php?id=ajuda:financeiro" text:style-name="Internet_20_link" text:visited-style-name="Visited_20_Internet_20_Link">Financeiro</text:a></text:p>
        </text:list-item>
        <text:list-item>
          <text:p text:style-name="List_20_1_Content"> <text:a xlink:type="simple" xlink:href="https://gsan.com.br/doku.php?id=ajuda:gerencial" text:style-name="Internet_20_link" text:visited-style-name="Visited_20_Internet_20_Link">Gerencial</text:a></text:p>
        </text:list-item>
        <text:list-item>
          <text:p text:style-name="List_20_1_Content"> <text:a xlink:type="simple" xlink:href="https://gsan.com.br/doku.php?id=ajuda:micromedicao" text:style-name="Internet_20_link" text:visited-style-name="Visited_20_Internet_20_Link">Micromedição</text:a></text:p>
        </text:list-item>
        <text:list-item>
          <text:p text:style-name="List_20_1_Content"> <text:a xlink:type="simple" xlink:href="https://gsan.com.br/doku.php?id=ajuda:operacional" text:style-name="Internet_20_link" text:visited-style-name="Visited_20_Internet_20_Link">Operacional</text:a></text:p>
        </text:list-item>
        <text:list-item>
          <text:p text:style-name="List_20_1_Content"> <text:a xlink:type="simple" xlink:href="https://gsan.com.br/doku.php?id=ajuda:relatorio" text:style-name="Internet_20_link" text:visited-style-name="Visited_20_Internet_20_Link">Relatório</text:a></text:p>
        </text:list-item>
        <text:list-item>
          <text:p text:style-name="List_20_1_Content_Last"> <text:a xlink:type="simple" xlink:href="https://gsan.com.br/doku.php?id=ajuda:seguranca" text:style-name="Internet_20_link" text:visited-style-name="Visited_20_Internet_20_Link">Segurança</text:a></text:p>
        </text:list-item>
      </text:list>
      <text:p text:style-name="Text_20_body">Clique <text:a xlink:type="simple" xlink:href="https://gsan.com.br/doku.php?id=ajuda" text:style-name="Internet_20_link" text:visited-style-name="Visited_20_Internet_20_Link">aqui</text:a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7T06::00:09</meta:creation-date>
    <dc:creator>Generated</dc:creator>
    <dc:date>2026-09-17T06::00:09</dc:date>
    <dc:language>en-US</dc:language>
    <meta:editing-cycles>1</meta:editing-cycles>
    <meta:editing-duration>PT0S</meta:editing-duration>
    <dc:title>ajuda:pagina_inicial</dc:title>
  </office:meta>
</office:document-meta>
</file>