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886f88f65835e21468f6cf02f215ae91.png"/>
  <manifest:file-entry manifest:media-type="image/jpeg" manifest:full-path="Pictures/65af5501e83b70c60024c53e417e1985.jpg"/>
  <manifest:file-entry manifest:media-type="image/jpeg" manifest:full-path="Pictures/51588e1862ff36bacb173f8f48bc294d.jpg"/>
  <manifest:file-entry manifest:media-type="image/gif" manifest:full-path="Pictures/8fb21656a5cd9bfdcf4bc167f8eb632e.gif"/>
  <manifest:file-entry manifest:media-type="image/gif" manifest:full-path="Pictures/4a1d013358fec02f62fd9128287614a7.gif"/>
  <manifest:file-entry manifest:media-type="image/jpeg" manifest:full-path="Pictures/b74d9b77c139ffca6910132523ee57c2.jpg"/>
  <manifest:file-entry manifest:media-type="image/gif" manifest:full-path="Pictures/7d683db972d9051c5dfecc78c7cc997d.gif"/>
  <manifest:file-entry manifest:media-type="image/png" manifest:full-path="Pictures/f3b9a902719747e09ad322a7892fbd8c.png"/>
  <manifest:file-entry manifest:media-type="image/jpeg" manifest:full-path="Pictures/ba58efef41114e43bf5ade87ef609c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" draw:name="0" text:anchor-type="as-char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
<draw:a xlink:type="simple" xlink:href="https://gsan.com.br/doku.php?id=ajuda"><draw:frame draw:style-name="mediaright" draw:name="1" text:anchor-type="paragraph" draw:z-index="1" svg:width="5.2916666666667cm" style:rel-width="100%" svg:height="4.0805171530978cm" style:rel-height="scale"><draw:image xlink:href="Pictures/886f88f65835e21468f6cf02f215ae91.png" xlink:type="simple" xlink:show="embed" xlink:actuate="onLoad"/></draw:frame></draw:a></text:p>
      <text:h text:style-name="Heading_20_1" text:outline-level="1"><text:bookmark text:name="ajuda:pesquisar_hidrometro"/><text:bookmark-start text:name="__RefHeading___pesquisar_hidrometro_1"/><text:bookmark-start text:name="pesquisar_hidrometro"/>Pesquisar Hidrômetro<text:bookmark-end text:name="__RefHeading___pesquisar_hidrometro_1"/><text:bookmark-end text:name="pesquisar_hidrometro"/></text:h>
      <text:p text:style-name="Text_20_body">Esta tela permite que você informe os parâmetros para a pesquisa de hidrômetros na base de dados. Quando for acionada por outra tela de pesquisa, será acrescentado o botão <draw:frame draw:style-name="media" draw:name="2" text:anchor-type="as-char" draw:z-index="2" svg:width="1.3229166666667cm" svg:height="0.60854166666667cm"><draw:image xlink:href="Pictures/65af5501e83b70c60024c53e417e1985.jpg" xlink:type="simple" xlink:show="embed" xlink:actuate="onLoad"/></draw:frame>.</text:p>
      <text:p text:style-name="Text_20_body">Quando for acionada por uma tela do tipo filtro, o resultado da pesquisa apresentará, também, os hidrômetros inativos. Neste caso, os itens inativos serão apresentados na cor vermelha.</text:p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center" draw:name="3" text:anchor-type="paragraph" draw:z-index="3" svg:width="16.430625cm" svg:height="15.425208333333cm"><draw:image xlink:href="Pictures/51588e1862ff36bacb173f8f48bc294d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2"/><text:bookmark-start text:name="preenchimento_dos_campos"/>Preenchimento dos campos<text:bookmark-end text:name="__RefHeading___preenchimento_dos_campos_2"/><text:bookmark-end text:name="preenchimento_dos_campos"/></text:h>
      <text:p text:style-name="Text_20_body">Para configurar o filtro você tem duas opções, que, na tela, estão separadas por uma linha horizontal: <text:span text:style-name="Strong_20_Emphasis">Característica: Informar uma característica, ou uma combinação das características do hidrômetro</text:span>; <text:span text:style-name="Strong_20_Emphasis">Numeração: Informar a numeração dos hidrômetros, ou uma faixa de numeração</text:span>. Caso opte pelo filtro através das características dos hidrômetros, você deverá informar, pelo menos, um dos parâmetros, ou uma combinação dos parâmetros de pesquisa relacionados abaixo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Número do Hidrômetro</text:p>
          </table:table-cell>
          <table:table-cell office:value-type="string" table:style-name="tablecell">
            <text:p text:style-name="tablealignleft">Informe o número do hidrômetro para o qual deseja efetuar a manutenção.</text:p>
          </table:table-cell>
        </table:table-row>
        <table:table-row>
          <table:table-cell office:value-type="string" table:style-name="tablecell">
            <text:p text:style-name="tablealignleft">Data de Aquisição</text:p>
          </table:table-cell>
          <table:table-cell office:value-type="string" table:style-name="tablecell">
            <text:p text:style-name="tablealignleft">Informe a data de aquisição do hidrômetro.<text:line-break/>Você tem duas opções para informar a data:<text:line-break/><text:span text:style-name="Strong_20_Emphasis">Digitando-a no campo</text:span> - Neste caso não precisa se preocupar com a as barras de separação, pois o sistema as coloca automaticamente.<text:line-break/>A data deve ser informada no formato: DD/MM/AAAA, onde DD é o dia, MM, o mês e AAAA, o ano.<text:line-break/>O dia e o mês devem ser informados, obrigatoriamente, com dois dígitos e o ano com quatro.<text:line-break/><text:span text:style-name="Strong_20_Emphasis">Pesquisando-a num calendário</text:span> - Neste caso, clique no botão <text:span text:style-name="Strong_20_Emphasis">Calendário</text:span> <draw:frame draw:style-name="media" draw:name="4" text:anchor-type="as-char" draw:z-index="4" svg:width="0.42333333333333cm" svg:height="0.396875cm"><draw:image xlink:href="Pictures/8fb21656a5cd9bfdcf4bc167f8eb632e.gif" xlink:type="simple" xlink:show="embed" xlink:actuate="onLoad"/></draw:frame>, existente ao lado do campo, que será apresentada uma tela onde você poderá selecionar uma data no calendário.<text:line-break/>A data de aquisição deve ser superior a 31/12/1984 e inferior à data corrente.</text:p>
          </table:table-cell>
        </table:table-row>
        <table:table-row>
          <table:table-cell office:value-type="string" table:style-name="tablecell">
            <text:p text:style-name="tablealignleft">Ano de Fabricação</text:p>
          </table:table-cell>
          <table:table-cell office:value-type="string" table:style-name="tablecell">
            <text:p text:style-name="tablealignleft">Informe o ano de fabricação do hidrômetro. O ano de fabricação deve ser superior a 1984 e inferior, ou igual, ao ano da data de aquisição.</text:p>
          </table:table-cell>
        </table:table-row>
        <table:table-row>
          <table:table-cell office:value-type="string" table:style-name="tablecell">
            <text:p text:style-name="tablealignleft">Finalidade</text:p>
          </table:table-cell>
          <table:table-cell office:value-type="string" table:style-name="tablecell">
            <text:p text:style-name="tablealignleft">Selecione a finalidade, para a qual, o hidrômetro foi adquirido. As opções são: Comercial e Operacional.</text:p>
          </table:table-cell>
        </table:table-row>
        <table:table-row>
          <table:table-cell office:value-type="string" table:style-name="tablecell">
            <text:p text:style-name="tablealignleft">Classe Metrológica</text:p>
          </table:table-cell>
          <table:table-cell office:value-type="string" table:style-name="tablecell">
            <text:p text:style-name="tablealignleft">Selecione, na lista apresentada ao lado do campo, a classe metrológica do hidrômetro.</text:p>
          </table:table-cell>
        </table:table-row>
        <table:table-row>
          <table:table-cell office:value-type="string" table:style-name="tablecell">
            <text:p text:style-name="tablealignleft">Marca</text:p>
          </table:table-cell>
          <table:table-cell office:value-type="string" table:style-name="tablecell">
            <text:p text:style-name="tablealignleft">Selecione, na lista apresentada ao lado do campo, a marca do hidrômetro.</text:p>
          </table:table-cell>
        </table:table-row>
        <table:table-row>
          <table:table-cell office:value-type="string" table:style-name="tablecell">
            <text:p text:style-name="tablealignleft">Diâmetro</text:p>
          </table:table-cell>
          <table:table-cell office:value-type="string" table:style-name="tablecell">
            <text:p text:style-name="tablealignleft">Selecione, na lista apresentada ao lado do campo, o diâmetro do hidrômetro.</text:p>
          </table:table-cell>
        </table:table-row>
        <table:table-row>
          <table:table-cell office:value-type="string" table:style-name="tablecell">
            <text:p text:style-name="tablealignleft">Capacidade</text:p>
          </table:table-cell>
          <table:table-cell office:value-type="string" table:style-name="tablecell">
            <text:p text:style-name="tablealignleft">Selecione, na lista apresentada ao lado do campo, a capacidade do hidrômetro.</text:p>
          </table:table-cell>
        </table:table-row>
        <table:table-row>
          <table:table-cell office:value-type="string" table:style-name="tablecell">
            <text:p text:style-name="tablealignleft">Tipo de fluxo</text:p>
          </table:table-cell>
          <table:table-cell office:value-type="string" table:style-name="tablecell">
            <text:p text:style-name="tablealignleft">Selecione, na lista apresentada ao lado do campo, o tipo do hidrômetro.</text:p>
          </table:table-cell>
        </table:table-row>
        <table:table-row>
          <table:table-cell office:value-type="string" table:style-name="tablecell">
            <text:p text:style-name="tablealignleft">Local de Armazenamento</text:p>
          </table:table-cell>
          <table:table-cell office:value-type="string" table:style-name="tablecell">
            <text:p text:style-name="tablealignleft">Informe o código do local de armazenagem de hidrômetro e tecle <text:span text:style-name="Strong_20_Emphasis">Enter</text:span>, ou clique no botão <text:span text:style-name="Strong_20_Emphasis">Pesquisar</text:span> <draw:frame draw:style-name="media" draw:name="5" text:anchor-type="as-char" draw:z-index="5" svg:width="0.60854166666667cm" svg:height="0.555625cm"><draw:image xlink:href="Pictures/4a1d013358fec02f62fd9128287614a7.gif" xlink:type="simple" xlink:show="embed" xlink:actuate="onLoad"/></draw:frame>, que fica ao lado do campo. Neste caso será apresentada a tela <text:span text:style-name="Strong_20_Emphasis"><text:a xlink:type="simple" xlink:href="https://gsan.com.br/doku.php?id=ajuda:pesquisar_local_de_armazenagem_do_hidrometro" text:style-name="Internet_20_link" text:visited-style-name="Visited_20_Internet_20_Link">Pesquisar Local de Armazenagem do Hidrômetro</text:a></text:span>, onde será possível efetuar a pesquisa dos locais de armazenagem.<text:line-break/>Após a informação do código do local de armazenagem, ou da seleção do local de armazenagem na tela de pesquisa, o sistema apresentará o nome do local de armazenagem no campo correspondente.<text:line-break/>No caso de se informar um código de local de armazenagem inexistente, o sistema apresentará a mensagem: <text:span text:style-name="Strong_20_Emphasis">Local de Armazenagem Inexistente</text:span>.</text:p>
          </table:table-cell>
        </table:table-row>
        <table:table-row>
          <table:table-cell office:value-type="string" table:style-name="tablecell">
            <text:p text:style-name="tablealignleft">Situação</text:p>
          </table:table-cell>
          <table:table-cell office:value-type="string" table:style-name="tablecell">
            <text:p text:style-name="tablealignleft">Selecione, na lista apresentada ao lado do campo, a situação do hidrômetro.</text:p>
          </table:table-cell>
        </table:table-row>
        <table:table-row>
          <table:table-cell office:value-type="string" table:style-name="tablecell">
            <text:p text:style-name="tablealignleft">Numeração dos Hidrômetros</text:p>
          </table:table-cell>
          <table:table-cell office:value-type="string" table:style-name="tablecell">
            <text:p text:style-name="tablealignleft">Caso opte pelo filtro através da numeração dos hidrômetros, você deverá informar todos os parâmetros relacionados abaixo.<text:line-break/>Este campo é composto pelo formato da numeração fixa dos hidrômetros e pela faixa da numeração dos hidrômetros. <text:line-break/>Selecione o formato entre <text:span text:style-name="Strong_20_Emphasis">4×6</text:span> ou <text:span text:style-name="Strong_20_Emphasis">5×7</text:span>. <text:line-break/><text:span text:style-name="Strong_20_Emphasis">Fixo</text:span>: Informe os quatro caracteres iniciais da numeração fixa dos hidrômetros.<text:line-break/><text:span text:style-name="Strong_20_Emphasis">Faixa</text:span>: Informe a faixa de numeração consecutiva dos hidrômetros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6" text:anchor-type="paragraph" draw:z-index="6" svg:width="19.84375cm" style:rel-width="100%" svg:height="8.1227083333333cm" style:rel-height="scale"><draw:image xlink:href="Pictures/b74d9b77c139ffca6910132523ee57c2.jpg" xlink:type="simple" xlink:show="embed" xlink:actuate="onLoad"/></draw:frame></text:p></table:table-cell></table:table-row></table:table></draw:text-box></draw:frame></text:p>
      <text:p text:style-name="Text_20_body">A tela de sucesso corresponde a uma tabela com a relação dos hidrômetros encontrados, de acordo com o argumento de pesquisa informado. A relação virá classificada pelo número do hidrômetro. O número do hidrômetro será apresentado em um <text:span text:style-name="Emphasis">link</text:span>. Clique sobre o número do hidrômetro desejado, que o sistema fechará a tela de pesquisa e retornará para a tela que originou a chamada.</text:p>
      <text:p text:style-name="Text_20_body">Caso não tenha encontrado o hidrômetro desejado, clique no botão <text:span text:style-name="Strong_20_Emphasis">Voltar Pesquisa</text:span> para retornar à tela de <text:span text:style-name="Strong_20_Emphasis"><text:a xlink:type="simple" xlink:href="#ajuda:pesquisar_hidrometro" text:style-name="Local_20_link" text:visited-style-name="Visited_20_Local_20_Link">Pesquisar Hidrômetro</text:a></text:span> e informar um novo conjunto de parâmetros. Quando a quantidade de hidrômetros encontrados ultrapassar 10 (dez) registros, o sistema montará um mecanismo de paginação no rodapé da página. Serão geradas tantas páginas, quanto forem necessárias, considerando o limite de 10 (dez) registros por página.
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ativar a funcionalidade <text:span text:style-name="Strong_20_Emphasis"><text:a xlink:type="simple" xlink:href="https://gsan.com.br/doku.php?id=ajuda:pesquisar_local_de_armazenagem_do_hidrometro" text:style-name="Internet_20_link" text:visited-style-name="Visited_20_Internet_20_Link">Pesquisar Local de Armazenagem do Hidrômetro</text:a></text:span>.<text:line-break/>Deve ser utilizado quando você não souber qual é o código do local de armazenagem, para o qual, deseja efetuar o filtro.<text:line-break/>Ao clicar no botão, o sistema apresentará a tela <text:span text:style-name="Strong_20_Emphasis">Pesquisar Local de Armazenagem de Hidrômetr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limpar as informações existentes no campo <text:span text:style-name="Strong_20_Emphasis">Local de Armazenament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acionar este botão, o sistema irá abrir uma tela para que você selecione a data a partir de um calendário.<text:line-break/>Clique em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para obter a ajuda da tela do calendári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2279166666667cm" style:rel-width="100%" svg:height="0.82020833333333cm" style:rel-height="scale"><draw:image xlink:href="Pictures/f3b9a902719747e09ad322a7892fbd8c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solicitar ao sistema a realização da pesquisa dos hidrômetros, de acordo com os argument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limpar todos 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3229166666667cm" svg:height="0.60854166666667cm"><draw:image xlink:href="Pictures/65af5501e83b70c60024c53e417e1985.jpg" xlink:type="simple" xlink:show="embed" xlink:actuate="onLoad"/></draw:frame></text:p>
          </table:table-cell>
          <table:table-cell office:value-type="string" table:style-name="tablecell">
            <text:p text:style-name="tablealignleft">A finalidade deste botão é voltar para a tela de pesquisa original.<text:line-break/>Só será apresentado, caso a opção de pesquisar tenha sido acionada a partir de outra tela de pesquisa.</text:p>
          </table:table-cell>
        </table:table-row>
      </table:table>
      <text:p text:style-name="Text_20_body">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11:29</meta:creation-date>
    <dc:creator>Generated</dc:creator>
    <dc:date>2026-09-13T08::11:29</dc:date>
    <dc:language>en-US</dc:language>
    <meta:editing-cycles>1</meta:editing-cycles>
    <meta:editing-duration>PT0S</meta:editing-duration>
    <dc:title>ajuda:pesquisar_hidrometro</dc:title>
  </office:meta>
</office:document-meta>
</file>