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0f6d2322ae4bfc1fb7abc688113a74d.jpg"/>
  <manifest:file-entry manifest:media-type="image/jpeg" manifest:full-path="Pictures/d4217202534dd8f2e6f6e8ffa5be73c8.jpg"/>
  <manifest:file-entry manifest:media-type="image/jpeg" manifest:full-path="Pictures/28d343d8427225db81614490a338a2df.jpg"/>
  <manifest:file-entry manifest:media-type="image/jpeg" manifest:full-path="Pictures/134cc9cd65ba381c42ed8ca4594986c0.jpg"/>
  <manifest:file-entry manifest:media-type="image/jpeg" manifest:full-path="Pictures/d4f69d0b4b67f80b9f91959f9cd0235f.jpg"/>
  <manifest:file-entry manifest:media-type="image/jpeg" manifest:full-path="Pictures/a69e7f778a66951ba4ea3ef67fa01ba9.jpg"/>
  <manifest:file-entry manifest:media-type="image/jpeg" manifest:full-path="Pictures/b032e74b17c4388ddc86442d6b2a98dc.jpg"/>
  <manifest:file-entry manifest:media-type="image/png" manifest:full-path="Pictures/bcaf12dc82fa0f2b1d0ae5b1f25b0a3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ext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juda:pesquisar_setor_comercial"/><text:bookmark-start text:name="__RefHeading___pesquisar_setor_comercial_1"/><text:bookmark-start text:name="pesquisar_setor_comercial"/>Pesquisar Setor Comercial<text:bookmark-end text:name="__RefHeading___pesquisar_setor_comercial_1"/><text:bookmark-end text:name="pesquisar_setor_comercial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ta funcionalidade é pesquisar os setores comerciais existentes na base de dados. A opção é acionada através do botão <draw:frame draw:style-name="media" draw:name="0" text:anchor-type="as-char" draw:z-index="0" svg:width="0.714375cm" svg:height="0.89958333333333cm"><draw:image xlink:href="Pictures/a0f6d2322ae4bfc1fb7abc688113a74d.jpg" xlink:type="simple" xlink:show="embed" xlink:actuate="onLoad"/></draw:frame>. Por exemplo, na funcionalidade: <text:span text:style-name="Strong_20_Emphasis"><text:a xlink:type="simple" xlink:href="https://gsan.com.br/doku.php?id=ajuda:relatorios:r0342_-_resumo_das_situacoes_especiais_de_faturamento" text:style-name="Internet_20_link" text:visited-style-name="Visited_20_Internet_20_Link">R0342 - Resumo das Situações Especiais de Faturamento</text:a></text:span>.</text:p>
            <text:p text:style-name="Text_20_body">É pré-condição para que esta opção seja acionada, que a localidade tenha sido previamente selecionada, ou informada anteriormente, uma vez que a pesquisa é realizada sobre os setores comerciais de uma localidade pré-selecionada. Quando for acionada por outra tela de pesquisa, será acrescentado o botão <draw:frame draw:style-name="media" draw:name="1" text:anchor-type="as-char" draw:z-index="1" svg:width="1.3229166666667cm" svg:height="0.50270833333333cm"><draw:image xlink:href="Pictures/d4217202534dd8f2e6f6e8ffa5be73c8.jpg" xlink:type="simple" xlink:show="embed" xlink:actuate="onLoad"/></draw:frame>.</text:p>
            <text:p text:style-name="Text_20_body">Quando for acionada por uma tela do tipo filtro, o resultado da pesquisa apresenta, também, os <text:span text:style-name="Emphasis">setores comerciais</text:span> inativos. Neste caso os itens inativos são apresentados na cor <text:span text:style-name="">vermelha</text:span>.</text:p>
          </table:table-cell>
        </table:table-row>
      </table:table>
      <text:p text:style-name="Text_20_body"><text:line-break/></text:p>
      <text:p text:style-name="Text_20_body"><draw:frame draw:style-name="PluginODTAutoStyle_Frame_5_text_frame" draw:name="Frame1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draw:frame draw:style-name="mediacenter" draw:name="2" text:anchor-type="paragraph" draw:z-index="2" svg:width="11.879791666667cm" svg:height="7.5670833333333cm"><draw:image xlink:href="Pictures/28d343d8427225db81614490a338a2df.jp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tablealignleft">Acima, informe os campos que julgar necessários (para detalhes sobre o preenchimento clique <text:span text:style-name="Strong_20_Emphasis"><text:a xlink:type="simple" xlink:href="#__RefHeading___preenchimento_dos_campos_3" text:style-name="Local_20_link" text:visited-style-name="Visited_20_Local_20_Link">AQUI</text:a></text:span>). Depois, clique em <draw:frame draw:style-name="media" draw:name="3" text:anchor-type="as-char" draw:z-index="3" svg:width="1.9579166666667cm" svg:height="0.52916666666667cm"><draw:image xlink:href="Pictures/134cc9cd65ba381c42ed8ca4594986c0.jpg" xlink:type="simple" xlink:show="embed" xlink:actuate="onLoad"/></draw:frame>.</text:p>
          </table:table-cell>
        </table:table-row>
      </table:table>
      <text:p text:style-name="Text_20_body"><text:line-break/></text:p>
      <text:h text:style-name="Heading_20_1" text:outline-level="1"><text:bookmark-start text:name="__RefHeading___tela_de_sucesso_2"/><text:bookmark-start text:name="tela_de_sucesso"/>Tela de Sucesso<text:bookmark-end text:name="__RefHeading___tela_de_sucesso_2"/><text:bookmark-end text:name="tela_de_sucesso"/></text:h>
      <text:p text:style-name="Text_20_body"><draw:frame draw:style-name="PluginODTAutoStyle_Frame_12_text_frame" draw:name="Frame2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draw:frame draw:style-name="mediacenter" draw:name="4" text:anchor-type="paragraph" draw:z-index="4" svg:width="16.404166666667cm" svg:height="3.5454166666667cm"><draw:image xlink:href="Pictures/d4f69d0b4b67f80b9f91959f9cd0235f.jp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tablealignleft">A tela de sucesso acima contém uma tabela com a relação dos setores comerciais encontrados na base de dados, de acordo com o argumento de pesquisa informado. Clique sobre o <text:span text:style-name="Emphasis">link</text:span> referente à coluna <text:span text:style-name="Strong_20_Emphasis">Código do Setor</text:span>. Feito isso, o sistema fecha a tela de pesquisa e retorna para a tela que originou a chamada. Caso não tenha encontrado o setor comercial desejado, clique em <draw:frame draw:style-name="media" draw:name="5" text:anchor-type="as-char" draw:z-index="5" svg:width="2.8575cm" style:rel-width="100%" svg:height="0.47625cm" style:rel-height="scale"><draw:image xlink:href="Pictures/a69e7f778a66951ba4ea3ef67fa01ba9.jpg" xlink:type="simple" xlink:show="embed" xlink:actuate="onLoad"/></draw:frame> e retorne à tela de pesquisa para informar um novo conjunto de parâmetros.</text:p>
            <text:p text:style-name="Text_20_body">Quando a quantidade de setores comerciais encontrados ultrapassar 10 (dez) registros, o sistema monta um mecanismo de paginação no rodapé da página. Serão geradas tantas páginas quantas forem necessárias, considerando o limite de 10 (dez) registros por página.</text:p>
          </table:table-cell>
        </table:table-row>
      </table:table>
      <text:p text:style-name="Text_20_body"><text:line-break/></text:p>
      <text:h text:style-name="Heading_20_2" text:outline-level="2"><text:bookmark-start text:name="__RefHeading___preenchimento_dos_campos_3"/><text:bookmark-start text:name="preenchimento_dos_campos"/>Preenchimento dos campos<text:bookmark-end text:name="__RefHeading___preenchimento_dos_campos_3"/><text:bookmark-end text:name="preenchimento_dos_campos"/></text:h>
      <text:p text:style-name="Text_20_body">Informar, pelo menos, um dos parâmetros de pesquisa relacionados abaixo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span text:style-name="Strong_20_Emphasis">Campo</text:span>            </text:p>
          </table:table-cell>
          <table:table-cell office:value-type="string" table:style-name="tableheader">
            <text:p text:style-name="Table_20_Heading"> <text:span text:style-name="Strong_20_Emphasis">Orientações para Preenchimento</text:span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ódigo do Setor Comercial</text:span></text:p>
          </table:table-cell>
          <table:table-cell office:value-type="string" table:style-name="tablecell">
            <text:p text:style-name="tablealignleft"> Informar o código do setor comercial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Descrição do Setor Comercial</text:span> </text:p>
          </table:table-cell>
          <table:table-cell office:value-type="string" table:style-name="tablecell">
            <text:p text:style-name="tablealignleft"> Informar o nome, ou parte do nome do setor comercial. Não se preocupe com acentuação e caracteres especiais; nem com maiúsculas e minúsculas; pois o sistema se encarregará de eliminar estas diferenças. Selecione a opção de pesquisa: <text:line-break/><text:span text:style-name="Strong_20_Emphasis">Iniciando pelo texto</text:span>: Para pesquisar os setores comerciais cujo nome inicie pelo texto informado. <text:line-break/><text:span text:style-name="Strong_20_Emphasis">Contendo o texto</text:span>: Para pesquisar os setores comerciais cujo nome contenha o texto informado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Nome do Município</text:span></text:p>
          </table:table-cell>
          <table:table-cell office:value-type="string" table:style-name="tablecell">
            <text:p text:style-name="tablealignleft"> Informar o nome, ou parte do nome do município. Não se preocupe com acentuação e caracteres especiais; nem com maiúsculas e minúsculas; pois o sistema se encarregará de eliminar estas diferenças. Selecione a opção de pesquisa: <text:line-break/><text:span text:style-name="Strong_20_Emphasis">Iniciando pelo texto</text:span>: Para pesquisar os municípios cujo nome inicie pelo texto informado. <text:line-break/><text:span text:style-name="Strong_20_Emphasis">Contendo o texto</text:span>: Para pesquisar os municípios cujo nome contenha o texto informado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etor Alternativo</text:span> </text:p>
          </table:table-cell>
          <table:table-cell office:value-type="string" table:style-name="tablecell">
            <text:p text:style-name="tablealignleft"> A opção <text:span text:style-name="Emphasis">Sim</text:span> pesquisa os setores alternativos; a opção <text:span text:style-name="Emphasis">Não</text:span> pesquisa somente os setores que não são alternativos. Para pesquisar as duas opções, clique na opção <text:span text:style-name="Emphasis">Todos</text:span>.  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4"/><text:bookmark-start text:name="funcionalidade_dos_botoes"/>Funcionalidade dos Botões<text:bookmark-end text:name="__RefHeading___funcionalidade_dos_botoes_4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1.4552083333333cm" svg:height="0.52916666666667cm"><draw:image xlink:href="Pictures/b032e74b17c4388ddc86442d6b2a98dc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limpa o conteúdo dos campos na tel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1.3229166666667cm" svg:height="0.50270833333333cm"><draw:image xlink:href="Pictures/d4217202534dd8f2e6f6e8ffa5be73c8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volta à tela anterior.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1.6404166666667cm" svg:height="0.58208333333333cm"><draw:image xlink:href="Pictures/bcaf12dc82fa0f2b1d0ae5b1f25b0a3a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volta à tela anterior.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2.8575cm" style:rel-width="100%" svg:height="0.47625cm" style:rel-height="scale"><draw:image xlink:href="Pictures/a69e7f778a66951ba4ea3ef67fa01ba9.jpg" xlink:type="simple" xlink:show="embed" xlink:actuate="onLoad"/></draw:frame> </text:p>
          </table:table-cell>
          <table:table-cell office:value-type="string" table:style-name="tablecell">
            <text:p text:style-name="tablealignleft">Ao clicar neste botão, o sistema volta à tela anterior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1.9579166666667cm" svg:height="0.52916666666667cm"><draw:image xlink:href="Pictures/134cc9cd65ba381c42ed8ca4594986c0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consultar os setores comerciais, informando os parâmetros desejados.</text:p>
          </table:table-cell>
        </table:table-row>
      </table:table>
      <text:p text:style-name="Text_20_body"><text:line-break/></text:p>
      <text:h text:style-name="Heading_20_2" text:outline-level="2"><text:bookmark-start text:name="__RefHeading___referencias_5"/><text:bookmark-start text:name="referencias"/>Referências<text:bookmark-end text:name="__RefHeading___referencias_5"/><text:bookmark-end text:name="referencias"/></text:h>
      <text:p text:style-name="Text_20_body"><text:span text:style-name="Strong_20_Emphasis"><text:a xlink:type="simple" xlink:href="https://gsan.com.br/doku.php?id=postgres:geral:pesquisa:uc0142" text:style-name="Internet_20_link" text:visited-style-name="Visited_20_Internet_20_Link">Pesquisar Setor Comercial</text:a></text:span></text:p>
      <text:h text:style-name="Heading_20_3" text:outline-level="3"><text:bookmark-start text:name="__RefHeading___termos_principais_6"/><text:bookmark-start text:name="termos_principais"/>Termos Principais<text:bookmark-end text:name="__RefHeading___termos_principais_6"/><text:bookmark-end text:name="termos_principais"/></text:h>
      <text:p text:style-name="Text_20_body"><text:span text:style-name="Strong_20_Emphasis"><text:a xlink:type="simple" xlink:href="https://gsan.com.br/doku.php?id=ajuda:relatorio" text:style-name="Internet_20_link" text:visited-style-name="Visited_20_Internet_20_Link">Relatórios</text:a></text:span></text:p>
      <text:h text:style-name="Heading_20_2" text:outline-level="2"><text:bookmark-start text:name="__RefHeading___videos_7"/><text:bookmark-start text:name="videos"/>Vídeos<text:bookmark-end text:name="__RefHeading___videos_7"/><text:bookmark-end text:name="videos"/></text:h>
      <text:p text:style-name="Text_20_body"><text:span text:style-name="Strong_20_Emphasis"><text:a xlink:type="simple" xlink:href="https://gsan.com.br/doku.php?id=treinamentos:livre:video-aulas:pesquisar_setor_comercial" text:style-name="Internet_20_link" text:visited-style-name="Visited_20_Internet_20_Link">Pesquisar Setor Comercial</text:a></text:span></text:p>
      <text:p text:style-name="Text_20_body">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ext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2T22::50:04</meta:creation-date>
    <dc:creator>Generated</dc:creator>
    <dc:date>2026-09-12T22::50:04</dc:date>
    <dc:language>en-US</dc:language>
    <meta:editing-cycles>1</meta:editing-cycles>
    <meta:editing-duration>PT0S</meta:editing-duration>
    <dc:title>ajuda:pesquisar_setor_comercial</dc:title>
  </office:meta>
</office:document-meta>
</file>