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af5501e83b70c60024c53e417e1985.jpg"/>
  <manifest:file-entry manifest:media-type="image/png" manifest:full-path="Pictures/f3b9a902719747e09ad322a7892fbd8c.png"/>
  <manifest:file-entry manifest:media-type="image/png" manifest:full-path="Pictures/7b98771c1d86cc1443b6552738b5722d.png"/>
  <manifest:file-entry manifest:media-type="image/gif" manifest:full-path="Pictures/de169220dbb0e3192dc81f2b27d5cf87.gif"/>
  <manifest:file-entry manifest:media-type="image/gif" manifest:full-path="Pictures/7d683db972d9051c5dfecc78c7cc997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pesquisar_unidade_organizacional"/><text:bookmark-start text:name="__RefHeading___pesquisar_unidades_organizacionais_1"/><text:bookmark-start text:name="pesquisar_unidades_organizacionais"/>Pesquisar Unidades Organizacionais<text:bookmark-end text:name="__RefHeading___pesquisar_unidades_organizacionais_1"/><text:bookmark-end text:name="pesquisar_unidades_organizacionais"/></text:h>
      <text:p text:style-name="Text_20_body">Esta opção do sistema permite pesquisar as “Unidades Organizacionais” na base de dados.</text:p>
      <text:p text:style-name="Text_20_body">Quando for acionada por outra tela de pesquisa, será acrescentado o botão <draw:frame draw:style-name="media" draw:name="0" text:anchor-type="as-char" draw:z-index="0" svg:width="1.3229166666667cm" svg:height="0.60854166666667cm"><draw:image xlink:href="Pictures/65af5501e83b70c60024c53e417e1985.jpg" xlink:type="simple" xlink:show="embed" xlink:actuate="onLoad"/></draw:frame>.</text:p>
      <text:p text:style-name="Text_20_body">Os registros “Inativos” serão apresentados, ou não, dependendo da origem da chamada.</text:p>
      <text:p text:style-name="Text_20_body">Você deve informar os parâmetros de pesquisa e, depois, clicar no botão <draw:frame draw:style-name="media" draw:name="1" text:anchor-type="as-char" draw:z-index="1" svg:width="3.2279166666667cm" style:rel-width="100%" svg:height="0.82020833333333cm" style:rel-height="scale"><draw:image xlink:href="Pictures/f3b9a902719747e09ad322a7892fbd8c.png" xlink:type="simple" xlink:show="embed" xlink:actuate="onLoad"/></draw:frame>.</text:p>
      <text:p text:style-name="Text_20_body">O sistema, então, apresentará uma nova tela com o resultado da pesquisa.</text:p>
      <text:p text:style-name="Text_20_body"><draw:frame draw:style-name="media" draw:name="2" text:anchor-type="as-char" draw:z-index="2" svg:width="17.4625cm" style:rel-width="100%" svg:height="14.2875cm" style:rel-height="scale"><draw:image xlink:href="Pictures/7b98771c1d86cc1443b6552738b5722d.png" xlink:type="simple" xlink:show="embed" xlink:actuate="onLoad"/></draw:frame></text:p>
      <text:h text:style-name="Heading_20_2" text:outline-level="2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ext:p text:style-name="Text_20_body">Informar, pelo menos, um dos parâmetros de pesquisa relacionados abaixo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 </text:p>
          </table:table-cell>
          <table:table-cell office:value-type="string" table:style-name="tableheader">
            <text:p text:style-name="Table_20_Heading"> Orientações para Preenchimento</text:p>
          </table:table-cell>
        </table:table-row>
        <table:table-row>
          <table:table-cell office:value-type="string" table:style-name="tablecell">
            <text:p text:style-name="tablealignleft">Tipo da Unidade </text:p>
          </table:table-cell>
          <table:table-cell office:value-type="string" table:style-name="tablecell">
            <text:p text:style-name="tablealignleft">Caso deseje pesquisar as “Unidades Organizacionais” pertencentes a um determinado “Tipo de Unidade”, selecione-o na lista apresentada ao lado do campo. O sistema apresentará todos os tipos ativos. Exemplos: “Auditoria”, “Centralizadora”, “Diretoria”, … </text:p>
          </table:table-cell>
        </table:table-row>
        <table:table-row>
          <table:table-cell office:value-type="string" table:style-name="tablecell">
            <text:p text:style-name="tablealignleft">Nível Hierárquico </text:p>
          </table:table-cell>
          <table:table-cell office:value-type="string" table:style-name="tablecell">
            <text:p text:style-name="tablealignleft">Caso deseje pesquisar as “Unidades Organizacionais” de um determinado “Nível Hierárquico”, informe-o neste campo. </text:p>
          </table:table-cell>
        </table:table-row>
        <table:table-row>
          <table:table-cell office:value-type="string" table:style-name="tablecell">
            <text:p text:style-name="tablealignleft">Localidade     </text:p>
          </table:table-cell>
          <table:table-cell office:value-type="string" table:style-name="tablecell">
            <text:p text:style-name="tablealignleft">Para pesquisar as “Unidades Organizacionais” de uma “Localidade”, informe o código da localidade e tecle “Enter”, ou clique no botão “Pesquisar” <draw:frame draw:style-name="media" draw:name="3" text:anchor-type="as-char" draw:z-index="3" svg:width="0.60854166666667cm" svg:height="0.555625cm"><draw:image xlink:href="Pictures/de169220dbb0e3192dc81f2b27d5cf87.gif" xlink:type="simple" xlink:show="embed" xlink:actuate="onLoad"/></draw:frame>, link <text:a xlink:type="simple" xlink:href="https://gsan.com.br/doku.php?id=ajuda:pesquisar_localidade" text:style-name="Internet_20_link" text:visited-style-name="Visited_20_Internet_20_Link">Pesquisar Localidade</text:a>, que fica ao lado do campo. Neste caso será apresentada uma tela de “popup”, onde será possível efetuar a pesquisa de localidades no cadastro. Após a informação do código da localidade, ou da seleção da localidade na tela de pesquisa, o sistema apresentará o nome da localidade, no campo correspondente.<text:line-break/>Para limpar o campo “Localidade”, clique no botão <draw:frame draw:style-name="media" draw:name="4" text:anchor-type="as-char" draw:z-index="4" svg:width="0.52916666666667cm" svg:height="0.555625cm"><draw:image xlink:href="Pictures/7d683db972d9051c5dfecc78c7cc997d.gif" xlink:type="simple" xlink:show="embed" xlink:actuate="onLoad"/></draw:frame>, que fica ao lado do campo.<text:line-break/>Ao configurar este parâmetro de pesquisa, o sistema só pesquisará as “Unidades Organizacionais” do tipo “Localidade”.</text:p>
          </table:table-cell>
        </table:table-row>
        <table:table-row>
          <table:table-cell office:value-type="string" table:style-name="tablecell">
            <text:p text:style-name="tablealignleft">Gerência Regional </text:p>
          </table:table-cell>
          <table:table-cell office:value-type="string" table:style-name="tablecell">
            <text:p text:style-name="tablealignleft">Caso deseje pesquisar as “Unidades Organizacionais” de uma “Gerência Regional”, selecione-a na lista apresentada ao lado do campo. Ao configurar este parâmetro de pesquisa, o sistema só pesquisará as “Unidades Organizacionais” do tipo “Gerência Regional”. </text:p>
          </table:table-cell>
        </table:table-row>
        <table:table-row>
          <table:table-cell office:value-type="string" table:style-name="tablecell">
            <text:p text:style-name="tablealignleft">Descrição </text:p>
          </table:table-cell>
          <table:table-cell office:value-type="string" table:style-name="tablecell">
            <text:p text:style-name="tablealignleft">Caso deseje pesquisar as “Unidades Organizacionais” pela descrição, informe-a neste campo. Você pode informar a descrição completa, ou a parte inicial da descrição. </text:p>
          </table:table-cell>
        </table:table-row>
        <table:table-row>
          <table:table-cell office:value-type="string" table:style-name="tablecell">
            <text:p text:style-name="tablealignleft">Sigla </text:p>
          </table:table-cell>
          <table:table-cell office:value-type="string" table:style-name="tablecell">
            <text:p text:style-name="tablealignleft">Caso deseje pesquisar as “Unidades Organizacionais” pela sigla, informe-a neste campo. Você pode informar a sigla completa, ou a parte inicial da sigla. </text:p>
          </table:table-cell>
        </table:table-row>
        <table:table-row>
          <table:table-cell office:value-type="string" table:style-name="tablecell">
            <text:p text:style-name="tablealignleft">Empresa </text:p>
          </table:table-cell>
          <table:table-cell office:value-type="string" table:style-name="tablecell">
            <text:p text:style-name="tablealignleft">Caso deseje pesquisar as “Unidades Organizacionais” de uma “Empresa”, selecione-a na lista apresentada ao lado do campo. </text:p>
          </table:table-cell>
        </table:table-row>
        <table:table-row>
          <table:table-cell office:value-type="string" table:style-name="tablecell">
            <text:p text:style-name="tablealignleft">Unidade Superior </text:p>
          </table:table-cell>
          <table:table-cell office:value-type="string" table:style-name="tablecell">
            <text:p text:style-name="tablealignleft">Para pesquisar as “Unidades Organizacionais” subordinadas a uma “Unidade Superior”, informe o código da “Unidade Superior” e tecle “Enter”, ou clique no botão “Pesquisar” <draw:frame draw:style-name="media" draw:name="5" text:anchor-type="as-char" draw:z-index="5" svg:width="0.60854166666667cm" svg:height="0.555625cm"><draw:image xlink:href="Pictures/de169220dbb0e3192dc81f2b27d5cf87.gif" xlink:type="simple" xlink:show="embed" xlink:actuate="onLoad"/></draw:frame>, que fica ao lado do campo. Neste caso será apresentada uma tela de “popup”, onde será possível efetuar a pesquisa de unidades no cadastro. Após a informação do código da unidade, ou da seleção da unidade na tela de pesquisa, o sistema apresentará a descrição da “Unidade Superior”, no campo correspondente.<text:line-break/>Para limpar o campo “Unidade Superior”, clique no botão <draw:frame draw:style-name="media" draw:name="6" text:anchor-type="as-char" draw:z-index="6" svg:width="0.52916666666667cm" svg:height="0.555625cm"><draw:image xlink:href="Pictures/7d683db972d9051c5dfecc78c7cc997d.gif" xlink:type="simple" xlink:show="embed" xlink:actuate="onLoad"/></draw:frame>, que fica ao lado do campo. Ao ativar, novamente, a tela “Pesquisar Unidades Organizacionais” para pesquisar a “Unidade Superior”, não será possível pesquisar outra “Unidade Superior”. </text:p>
          </table:table-cell>
        </table:table-row>
        <table:table-row>
          <table:table-cell office:value-type="string" table:style-name="tablecell">
            <text:p text:style-name="tablealignleft">Unidade Centralizadora </text:p>
          </table:table-cell>
          <table:table-cell office:value-type="string" table:style-name="tablecell">
            <text:p text:style-name="tablealignleft">Caso deseje pesquisar as “Unidades Organizacionais” vinculadas a uma “Unidade Centralizadora”, selecione a “Unidade Centralizadora” na lista apresentada ao lado deste campo.</text:p>
          </table:table-cell>
        </table:table-row>
        <table:table-row>
          <table:table-cell office:value-type="string" table:style-name="tablecell">
            <text:p text:style-name="tablealignleft">Unidade de Esgoto </text:p>
          </table:table-cell>
          <table:table-cell office:value-type="string" table:style-name="tablecell">
            <text:p text:style-name="tablealignleft">Informe este campo, se desejar restringir a pesquisa pela “Unidade de Esgoto”: SIM = Pesquisar, apenas, as “Unidades Organizacionais” que são “Unidades de Esgoto”; NÃO = Retirar da pesquisa as “Unidades Organizacionais” que são “Unidades de Esgoto”; TODAS = Não considerar este filtro. </text:p>
          </table:table-cell>
        </table:table-row>
        <table:table-row>
          <table:table-cell office:value-type="string" table:style-name="tablecell">
            <text:p text:style-name="tablealignleft">Unidade Abre Registro de Atendimento </text:p>
          </table:table-cell>
          <table:table-cell office:value-type="string" table:style-name="tablecell">
            <text:p text:style-name="tablealignleft">Informe este campo se desejar restringir a pesquisa em função das unidades que abrem “Registro de Atendimento: SIM = Pesquisar, apenas, as “Unidades Organizacionais” que podem abrir “Registro de Atendimento”; NÃO = Pesquisar, apenas, as “Unidades Organizacionais” que não podem abrir “Registro de Atendimento”; TODAS = Não considerar este filtro. </text:p>
          </table:table-cell>
        </table:table-row>
        <table:table-row>
          <table:table-cell office:value-type="string" table:style-name="tablecell">
            <text:p text:style-name="tablealignleft">Unidade Aceita Tramitação </text:p>
          </table:table-cell>
          <table:table-cell office:value-type="string" table:style-name="tablecell">
            <text:p text:style-name="tablealignleft">Informe este campo se desejar restringir a pesquisa em função das unidades que aceitam, ou não, tramitação: SIM = Pesquisar, apenas, as “Unidades Organizacionais” que aceitam tramitação; NÃO = Pesquisar, apenas, as “Unidades Organizacionais” que não aceitam tramitação; TODAS = Não considerar este filtro.</text:p>
          </table:table-cell>
        </table:table-row>
        <table:table-row>
          <table:table-cell office:value-type="string" table:style-name="tablecell">
            <text:p text:style-name="tablealignleft">Meio de Solicitação Padrão </text:p>
          </table:table-cell>
          <table:table-cell office:value-type="string" table:style-name="tablecell">
            <text:p text:style-name="tablealignleft">Caso deseje efetuar a pesquisa pelo “Meio de Solicitação Padrão” da “Unidade Organizacional”. Selecione-o na lista apresentada ao lado do campo. </text:p>
          </table:table-cell>
        </table:table-row>
      </table:table>
      <text:h text:style-name="Heading_20_3" text:outline-level="3"><text:bookmark-start text:name="__RefHeading___tela_de_sucesso_3"/><text:bookmark-start text:name="tela_de_sucesso"/>Tela de Sucesso:<text:bookmark-end text:name="__RefHeading___tela_de_sucesso_3"/><text:bookmark-end text:name="tela_de_sucesso"/></text:h>
      <text:p text:style-name="Text_20_body">A tela de sucesso corresponde à apresentação da tela “Pesquisa de Unidades Organizacionais”, que contém uma tabela com a relação das “Unidades Organizacionais” encontradas na base de dados, de acordo com os argumentos de pesquisa informados.</text:p>
      <text:p text:style-name="Text_20_body">A relação virá classificada pela descrição da “Unidade Organizacional”.</text:p>
      <text:p text:style-name="Text_20_body">A primeira coluna da tabela - “Tipo da Unidade” - será apresentada com um “hiperlink” para que você selecione a “Unidade Organizacional” desejada.</text:p>
      <text:p text:style-name="Text_20_body">Após selecionar a “Unidade Organizacional”, o sistema fechará a tela de pesquisa e retornará para a tela que originou a chamada, passando, como parâmetro, a “Unidade Organizacional” selecionada.</text:p>
      <text:p text:style-name="Text_20_body">Caso não tenha encontrado a “Unidade Organizacional” desejada, clique no botão “Voltar Pesquisa” para retornar à tela “Pesquisar Unidade Organizacional”, e informar um novo conjunto de parâmetros.</text:p>
      <text:p text:style-name="Text_20_body">Quando a quantidade de “Unidades Organizacionais” encontradas ultrapassar 10 (dez) registros, o sistema montará um mecanismo de paginação no rodapé da página. Serão geradas tantas páginas, quanto forem necessárias, considerando o limite de 10 (dez) registros por página. </text:p>
      <text:p text:style-name="Text_20_body">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2::31:07</meta:creation-date>
    <dc:creator>Generated</dc:creator>
    <dc:date>2026-09-16T22::31:07</dc:date>
    <dc:language>en-US</dc:language>
    <meta:editing-cycles>1</meta:editing-cycles>
    <meta:editing-duration>PT0S</meta:editing-duration>
    <dc:title>ajuda:pesquisar_unidade_organizacional</dc:title>
  </office:meta>
</office:document-meta>
</file>