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36ef4da0fd739296a1840db9d6c6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7915368639668cm" style:rel-height="scale"><draw:image xlink:href="Pictures/a336ef4da0fd739296a1840db9d6c684.png" xlink:type="simple" xlink:show="embed" xlink:actuate="onLoad"/></draw:frame></draw:a></text:p>
      <text:h text:style-name="Heading_20_1" text:outline-level="1"><text:bookmark text:name="ajuda:relatorios:contabil"/><text:bookmark-start text:name="__RefHeading___relatorios_do_modulo_contabil_1"/><text:bookmark-start text:name="relatorios_do_modulo_contabil"/>Relatórios do Módulo Contábil<text:bookmark-end text:name="__RefHeading___relatorios_do_modulo_contabil_1"/><text:bookmark-end text:name="relatorios_do_modulo_contabi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Contábil</text:span>, que pertence ao módulo <text:span text:style-name="Strong_20_Emphasis"><text:a xlink:type="simple" xlink:href="https://gsan.com.br/doku.php?id=ajuda:relatorio" text:style-name="Internet_20_link" text:visited-style-name="Visited_20_Internet_20_Link">Relatórios</text:a></text:span>, tem como objetivo apresentar os relatórios referentes à área de gestão da companhia e contém a seguinte funcionalidade:</text:p>
          </table:table-cell>
        </table:table-row>
      </table:table>
      <text:list text:style-name="Numbering_20_1" text:continue-numbering="false">
        <text:list-item>
          <text:p text:style-name="Numbering_20_1_Content_First"> <text:span text:style-name="Strong_20_Emphasis"><text:a xlink:type="simple" xlink:href="https://gsan.com.br/doku.php?id=ajuda:relatorios:relatorio_diferimento_por_periodo_diferimento_anterior" text:style-name="Internet_20_link" text:visited-style-name="Visited_20_Internet_20_Link">Relatório Diferimento por Período / Diferimento Anterior</text:a></text:span></text:p>
        </text:list-item>
        <text:list-item>
          <text:p text:style-name="Numbering_20_1_Content_Last"> <text:span text:style-name="Strong_20_Emphasis"><text:a xlink:type="simple" xlink:href="https://gsan.com.br/doku.php?id=ajuda:relatorios:contabil:relatorio_de_evolucao_do_contas_a_receber_de_perdas" text:style-name="Internet_20_link" text:visited-style-name="Visited_20_Internet_20_Link">Relatório de Evolução do Contas a Receber de Perdas</text:a></text:span></text:p>
        </text:list-item>
      </text:list>
      <text:p text:style-name="Text_20_body"><text:line-break/></text:p>
      <text:p text:style-name="Text_20_body"><text:span text:style-name="Strong_20_Emphasis"><text:a xlink:type="simple" xlink:href="https://gsan.com.br/doku.php?id=ajuda:relatorio" text:style-name="Internet_20_link" text:visited-style-name="Visited_20_Internet_20_Link">&lt;&lt; Clique para voltar aos relatórios</text:a>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21::38:01</meta:creation-date>
    <dc:creator>Generated</dc:creator>
    <dc:date>2026-09-13T21::38:01</dc:date>
    <dc:language>en-US</dc:language>
    <meta:editing-cycles>1</meta:editing-cycles>
    <meta:editing-duration>PT0S</meta:editing-duration>
    <dc:title>ajuda:relatorios:contabil</dc:title>
  </office:meta>
</office:document-meta>
</file>