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36ef4da0fd739296a1840db9d6c684.png"/>
  <manifest:file-entry manifest:media-type="image/jpeg" manifest:full-path="Pictures/98fc9cc2ad5b99bb007eeca3e4dfc975.jpg"/>
  <manifest:file-entry manifest:media-type="image/jpeg" manifest:full-path="Pictures/0329c67eedf42fb8169a0980f51b41ad.jpg"/>
  <manifest:file-entry manifest:media-type="image/jpeg" manifest:full-path="Pictures/7b0b5a45dcb8b882196d8361b9b8bcad.jpg"/>
  <manifest:file-entry manifest:media-type="image/jpeg" manifest:full-path="Pictures/a0f6d2322ae4bfc1fb7abc688113a74d.jpg"/>
  <manifest:file-entry manifest:media-type="image/gif" manifest:full-path="Pictures/4f8e9a3963d1b35a2e6ac4d505c0799c.gif"/>
  <manifest:file-entry manifest:media-type="image/jpeg" manifest:full-path="Pictures/57810b9767b46d72471ddba844d342dc.jpg"/>
  <manifest:file-entry manifest:media-type="image/jpeg" manifest:full-path="Pictures/6fc0ee91f17867d5d900a8b55a4d58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7915368639668cm" style:rel-height="scale"><draw:image xlink:href="Pictures/a336ef4da0fd739296a1840db9d6c684.png" xlink:type="simple" xlink:show="embed" xlink:actuate="onLoad"/></draw:frame></draw:a></text:p>
      <text:h text:style-name="Heading_20_1" text:outline-level="1"><text:bookmark text:name="ajuda:relatorios:r0877_-_relatorio_guia_pagamento_em_atraso"/><text:bookmark-start text:name="__RefHeading___r0877_-_relatorio_de_guias_de_pagamento_em_atraso_1"/><text:bookmark-start text:name="r0877_-_relatorio_de_guias_de_pagamento_em_atraso"/>R0877 - Relatório de Guias de Pagamento em Atraso<text:bookmark-end text:name="__RefHeading___r0877_-_relatorio_de_guias_de_pagamento_em_atraso_1"/><text:bookmark-end text:name="r0877_-_relatorio_de_guias_de_pagamento_em_atras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sa funcionalidade é gerar o relatório de guias de pagamento em atraso. A opção pode ser acessada via <text:span text:style-name="Strong_20_Emphasis">Menu de Sistema</text:span>, através d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relatorio" text:style-name="Internet_20_link" text:visited-style-name="Visited_20_Internet_20_Link">Relatório</text:a> &gt; <text:a xlink:type="simple" xlink:href="https://gsan.com.br/doku.php?id=ajuda:relatorios:faturamento" text:style-name="Internet_20_link" text:visited-style-name="Visited_20_Internet_20_Link"> Faturamento</text:a> &gt; R0877 - Relatório de Guias de Pagamento em Atraso</text:span>.</text:p>
          </table:table-cell>
        </table:table-row>
      </table:table>
      <text:p text:style-name="Text_20_body">Feito isso, o sistema visualiza a tela de filtro a seguir:</text:p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center" draw:name="1" text:anchor-type="paragraph" draw:z-index="1" svg:width="16.430625cm" svg:height="10.95375cm"><draw:image xlink:href="Pictures/98fc9cc2ad5b99bb007eeca3e4dfc975.jpg" xlink:type="simple" xlink:show="embed" xlink:actuate="onLoad"/></draw:frame></text:p></table:table-cell></table:table-row></table:table></draw:text-box></draw:frame></text:p>
      <text:p text:style-name="Text_20_body"><text:line-break/></text:p>
      <text:p text:style-name="Text_20_body">Acima, informe obrigatoriamente, no formato DD/MM/AAAA, a <text:span text:style-name="Strong_20_Emphasis">Data de vencimento inicial e final</text:span> das guias de pagamento que serão visualizadas no relatório. Caso queira filtrar por uma <text:span text:style-name="Strong_20_Emphasis">Unidade de Negócio</text:span> específica, este campo só é habilitado depois da escolha da <text:span text:style-name="Strong_20_Emphasis">Gerência Regional</text:span>. Caso selecione a <text:span text:style-name="Strong_20_Emphasis">Localidade Inicial</text:span> ou <text:span text:style-name="Strong_20_Emphasis">Final</text:span>, é preciso que estas pertençam à <text:span text:style-name="Strong_20_Emphasis">Gerência Regional</text:span> escolhida. Além disso, a <text:span text:style-name="Strong_20_Emphasis">Localidade Inicial</text:span> não pode ser maior que a <text:span text:style-name="Strong_20_Emphasis">Localidade Final</text:span>.</text:p>
      <text:p text:style-name="Text_20_body">Feitas essas considerações, preencha os demais <text:span text:style-name="Strong_20_Emphasis"><text:a xlink:type="simple" xlink:href="#__RefHeading___preenchimento_dos_campos_3" text:style-name="Local_20_link" text:visited-style-name="Visited_20_Local_20_Link">campos</text:a></text:span> que julgar necessários para a geração do relatório e clique em <draw:frame draw:style-name="media" draw:name="2" text:anchor-type="as-char" draw:z-index="2" svg:width="1.2964583333333cm" svg:height="0.555625cm"><draw:image xlink:href="Pictures/0329c67eedf42fb8169a0980f51b41ad.jpg" xlink:type="simple" xlink:show="embed" xlink:actuate="onLoad"/></draw:frame>. O sistema realiza a filtragem conforme os parâmetros informados e gera o relatório.</text:p>
      <text:p text:style-name="Text_20_body"><text:span text:style-name="Strong_20_Emphasis">Atenção</text:span>: antes de gerar o relatório de guias de pagamento em atraso, o sistema realiza algumas validações:</text:p>
      <text:list text:style-name="Numbering_20_1" text:continue-numbering="false">
        <text:list-item>
          <text:p text:style-name="Numbering_20_1_Content_First"> Verificar data inicial informada:</text:p>
          <text:list text:style-name="Numbering_20_1">
            <text:list-item>
              <text:p text:style-name="Numbering_20_1_Content"> Caso a data inicial para composição dos filtros não seja informada ou esteja inválida, o sistema exibe a mensagem <text:span text:style-name="Strong_20_Emphasis">Data inicial não informada ou inválida</text:span> e retorna para o passo correspondente no fluxo principal.</text:p>
            </text:list-item>
          </text:list>
        </text:list-item>
        <text:list-item>
          <text:p text:style-name="Numbering_20_1_Content"> Verificar data final informada:</text:p>
          <text:list text:style-name="Numbering_20_1">
            <text:list-item>
              <text:p text:style-name="Numbering_20_1_Content"> Caso a data final para composição dos filtros não seja informada ou esteja inválida, o sistema exibe a mensagem <text:span text:style-name="Strong_20_Emphasis">Data final não informada ou inválida</text:span> e retorna para o passo correspondente no fluxo principal.</text:p>
            </text:list-item>
            <text:list-item>
              <text:p text:style-name="Numbering_20_1_Content"> Caso a data final para composição dos filtros não seja maior que a data inicial informada, o sistema exibe a mensagem <text:span text:style-name="Strong_20_Emphasis">Data final deverá ser superior à data inicial informada</text:span> e retorna para o passo correspondente no fluxo principal.</text:p>
            </text:list-item>
            <text:list-item>
              <text:p text:style-name="Numbering_20_1_Content"> Caso a data final seja superior à data corrente, o sistema exibe a mensagem <text:span text:style-name="Strong_20_Emphasis">A data final para vencimentos não poderá ser superior à data de hoje «informar a data corrente»</text:span>, e retorna para o passo correspondente no fluxo principal.</text:p>
            </text:list-item>
          </text:list>
        </text:list-item>
        <text:list-item>
          <text:p text:style-name="Numbering_20_1_Content"> Verificar referência inicial informada:</text:p>
          <text:list text:style-name="Numbering_20_1">
            <text:list-item>
              <text:p text:style-name="Numbering_20_1_Content"> Caso a referência inicial para composição dos filtros esteja inválida, o sistema exibe a mensagem <text:span text:style-name="Strong_20_Emphasis">Referência inicial inválida</text:span> e retorna para o passo correspondente no fluxo principal.</text:p>
            </text:list-item>
          </text:list>
        </text:list-item>
        <text:list-item>
          <text:p text:style-name="Numbering_20_1_Content"> Verificar referência final informada:</text:p>
          <text:list text:style-name="Numbering_20_1">
            <text:list-item>
              <text:p text:style-name="Numbering_20_1_Content"> Caso a referência final para composição dos filtros esteja inválida, o sistema exibe a mensagem <text:span text:style-name="Strong_20_Emphasis">Referência final inválida</text:span> e retorna para o passo correspondente no fluxo principal.</text:p>
            </text:list-item>
            <text:list-item>
              <text:p text:style-name="Numbering_20_1_Content"> Caso a referência final para composição dos filtros seja informada e não tenha sido informada a referência inicial, o sistema exibe a mensagem <text:span text:style-name="Strong_20_Emphasis">Referência final se a referência inicial correspondente</text:span> e retorna para o passo correspondente no fluxo principal.</text:p>
            </text:list-item>
            <text:list-item>
              <text:p text:style-name="Numbering_20_1_Content"> Caso a referência final para composição dos filtros não seja superior à referência inicial informada, o sistema exibe a mensagem <text:span text:style-name="Strong_20_Emphasis">Referência final deverá ser superior à referência inicial</text:span> e retorna para o passo correspondente no fluxo principal.</text:p>
            </text:list-item>
          </text:list>
        </text:list-item>
        <text:list-item>
          <text:p text:style-name="Numbering_20_1_Content"> Nenhum registro encontrado:</text:p>
          <text:list text:style-name="Numbering_20_1">
            <text:list-item>
              <text:p text:style-name="Numbering_20_1_Content"> Caso na composição dos filtros informados não sejam identificadas informações correspondentes, o sistema exibe a mensagem <text:span text:style-name="Strong_20_Emphasis">Não foram encontradas informações</text:span> e retorna para o passo correspondente no fluxo principal.</text:p>
            </text:list-item>
          </text:list>
        </text:list-item>
        <text:list-item>
          <text:p text:style-name="Numbering_20_1_Content"> Verificar existência de dados:</text:p>
          <text:list text:style-name="Numbering_20_1">
            <text:list-item>
              <text:p text:style-name="Numbering_20_1_Content"> Caso não exista a tabela na base de dados, o sistema exibe a mensagem <text:span text:style-name="Strong_20_Emphasis">Tabela «nome da tabela» inexistente</text:span> e cancela a operação.</text:p>
            </text:list-item>
            <text:list-item>
              <text:p text:style-name="Numbering_20_1_Content"> Caso a tabela esteja sem dados, o sistema exibe a mensagem <text:span text:style-name="Strong_20_Emphasis">Tabela «nome da tabela» sem dados para seleção</text:span> e cancela a operação.</text:p>
            </text:list-item>
          </text:list>
        </text:list-item>
        <text:list-item>
          <text:p text:style-name="Numbering_20_1_Content"> Verificar existência da localidade:</text:p>
          <text:list text:style-name="Numbering_20_1">
            <text:list-item>
              <text:p text:style-name="Numbering_20_1_Content"> Caso o código da localidade informada não exista na tabela com indicador de uso igual a ativo, o sistema exibe a mensagem <text:span text:style-name="Strong_20_Emphasis">Localidade inexistente</text:span> e retorna para o passo correspondente no fluxo principal.</text:p>
            </text:list-item>
            <text:list-item>
              <text:p text:style-name="Numbering_20_1_Content"> Caso o código da localidade informada não pertença à unidade de negócio selecionada, o sistema exibe a mensagem <text:span text:style-name="Strong_20_Emphasis">Localidade não pertence à unidade de negócio selecionada «UNEG_NMUNIDADENEGOCIO da unidade de negócio selecionada»</text:span> e retorna para o passo correspondente no fluxo principal.</text:p>
            </text:list-item>
            <text:list-item>
              <text:p text:style-name="Numbering_20_1_Content"> Caso o código da localidade informada não pertença à Gerência regional selecionada, o sistema exibe a mensagem <text:span text:style-name="Strong_20_Emphasis">Localidade não pertence à gerência regional selecionada «GREG_NMREGIONAL da gerência regional selecionada»</text:span> e retorna para o passo correspondente no fluxo principal.</text:p>
            </text:list-item>
          </text:list>
        </text:list-item>
        <text:list-item>
          <text:p text:style-name="Numbering_20_1_Content"> Verificar atributos iniciais e finais:</text:p>
          <text:list text:style-name="Numbering_20_1">
            <text:list-item>
              <text:p text:style-name="Numbering_20_1_Content"> Caso seja informado o atributo inicial e não seja informado o atributo final, o sistema exibe a mensagem <text:span text:style-name="Strong_20_Emphasis">Informe «nome do atributo» final</text:span>.</text:p>
            </text:list-item>
            <text:list-item>
              <text:p text:style-name="Numbering_20_1_Content"> Caso seja informado o atributo final e não seja informado o atributo inicial, o sistema exibe a mensagem <text:span text:style-name="Strong_20_Emphasis">Informe «nome do atributo» inicial</text:span>;</text:p>
            </text:list-item>
            <text:list-item>
              <text:p text:style-name="Numbering_20_1_Content_Last"> Caso o conteúdo do atributo final seja menor (inferior, anterior) ao conteúdo do atributo inicial, o sistema exibe a mensagem <text:span text:style-name="Strong_20_Emphasis">«Nome do atributo» Final é menor que o «Nome do atributo» Inicial</text:span> e retorna para o passo correspondente no fluxo principal.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modelo_r0877_-_relatorio_de_guias_de_pagamento_em_atraso_2"/><text:bookmark-start text:name="modelo_r0877_-_relatorio_de_guias_de_pagamento_em_atraso"/>Modelo R0877 - Relatório de Guias de Pagamento em Atraso<text:bookmark-end text:name="__RefHeading___modelo_r0877_-_relatorio_de_guias_de_pagamento_em_atraso_2"/><text:bookmark-end text:name="modelo_r0877_-_relatorio_de_guias_de_pagamento_em_atraso"/></text:h>
      <text:p text:style-name="Text_20_body"><draw:frame draw:style-name="PluginODTAutoStyle_Frame_8_text_frame" draw:name="Frame2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3" text:anchor-type="paragraph" draw:z-index="3" svg:width="32.411458333333cm" style:rel-width="100%" svg:height="22.780625cm" style:rel-height="scale"><draw:image xlink:href="Pictures/7b0b5a45dcb8b882196d8361b9b8bcad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rência Regional</text:span></text:p>
          </table:table-cell>
          <table:table-cell office:value-type="string" table:style-name="tablecell">
            <text:p text:style-name="tablealignleft">Selecione, entre as opções disponibilizadas pelo sistema, a gerência regional para a qual deseja os dados do relatóri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nidade de Negócio</text:span></text:p>
          </table:table-cell>
          <table:table-cell office:value-type="string" table:style-name="tablecell">
            <text:p text:style-name="tablealignleft">Selecione, entre as opções disponibilizadas pelo sistema, a unidade de negócio para a qual deseja os dados do relatório. Campo habilitado após preenchimento do campo <text:span text:style-name="Strong_20_Emphasis">Gerência Regional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calidade Inicial</text:span></text:p>
          </table:table-cell>
          <table:table-cell office:value-type="string" table:style-name="tablecell">
            <text:p text:style-name="tablealignleft">Informe o código da localidade inicial do imóvel com até três dígitos ou clique em <draw:frame draw:style-name="media" draw:name="4" text:anchor-type="as-char" draw:z-index="4" svg:width="0.714375cm" svg:height="0.89958333333333cm"><draw:image xlink:href="Pictures/a0f6d2322ae4bfc1fb7abc688113a74d.jpg" xlink:type="simple" xlink:show="embed" xlink:actuate="onLoad"/></draw:frame>, link <text:span text:style-name="Strong_20_Emphasis"><text:a xlink:type="simple" xlink:href="https://gsan.com.br/doku.php?id=ajuda:pesquisar_localidade" text:style-name="Internet_20_link" text:visited-style-name="Visited_20_Internet_20_Link">Pesquisar Localidade</text:a></text:span>, para selecionar a localidade desejada. O nome da localidade será exibido ao lado do campo. Para apagar o conteúdo do campo, clique em <draw:frame draw:style-name="media" draw:name="5" text:anchor-type="as-char" draw:z-index="5" svg:width="0.52916666666667cm" svg:height="0.555625cm"><draw:image xlink:href="Pictures/4f8e9a3963d1b35a2e6ac4d505c0799c.gif" xlink:type="simple" xlink:show="embed" xlink:actuate="onLoad"/></draw:frame> ao lado do campo de exibição. Ao digitar o conteúdo no campo inicial, este é replicado no campo final correspondente; ao limpar o conteúdo do campo inicial, este é limpo no campo final correspondent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calidade Final</text:span></text:p>
          </table:table-cell>
          <table:table-cell office:value-type="string" table:style-name="tablecell">
            <text:p text:style-name="tablealignleft">Informe o código da localidade final do imóvel com até três dígitos ou clique em <draw:frame draw:style-name="media" draw:name="6" text:anchor-type="as-char" draw:z-index="6" svg:width="0.714375cm" svg:height="0.89958333333333cm"><draw:image xlink:href="Pictures/a0f6d2322ae4bfc1fb7abc688113a74d.jpg" xlink:type="simple" xlink:show="embed" xlink:actuate="onLoad"/></draw:frame>, link <text:span text:style-name="Strong_20_Emphasis"><text:a xlink:type="simple" xlink:href="https://gsan.com.br/doku.php?id=ajuda:pesquisar_localidade" text:style-name="Internet_20_link" text:visited-style-name="Visited_20_Internet_20_Link">Pesquisar Localidade</text:a></text:span>, para selecionar a localidade desejada. O nome da localidade será exibido ao lado do campo. Para apagar o conteúdo do campo, clique em <draw:frame draw:style-name="media" draw:name="7" text:anchor-type="as-char" draw:z-index="7" svg:width="0.52916666666667cm" svg:height="0.555625cm"><draw:image xlink:href="Pictures/4f8e9a3963d1b35a2e6ac4d505c0799c.gif" xlink:type="simple" xlink:show="embed" xlink:actuate="onLoad"/></draw:frame> ao lado do campo de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inanciamento</text:span></text:p>
          </table:table-cell>
          <table:table-cell office:value-type="string" table:style-name="tablecell">
            <text:p text:style-name="tablealignleft">Selecione, entre as opções disponibilizadas pelo sistema, o tipo de financiamento que gerou a guia de pagamento em atras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ta Inicial de Vencimento</text:span></text:p>
          </table:table-cell>
          <table:table-cell office:value-type="string" table:style-name="tablecell">
            <text:p text:style-name="tablealignleft">Campo obrigatório. Informe a data de vencimento inicial da guia, no formato DD/MM/AAAA (dia, mês, ano), ou clique no botão <draw:frame draw:style-name="media" draw:name="8" text:anchor-type="as-char" draw:z-index="8" svg:width="0.52916666666667cm" svg:height="0.52916666666667cm"><draw:image xlink:href="Pictures/57810b9767b46d72471ddba844d342dc.jpg" xlink:type="simple" xlink:show="embed" xlink:actuate="onLoad"/></draw:frame>, link <text:span text:style-name="Strong_20_Emphasis"><text:a xlink:type="simple" xlink:href="https://gsan.com.br/doku.php?id=ajuda:pesquisar_calendario" text:style-name="Internet_20_link" text:visited-style-name="Visited_20_Internet_20_Link">Pesquisar Calendário</text:a></text:span>, para selecionar uma data desejad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ta Final de Vencimento</text:span></text:p>
          </table:table-cell>
          <table:table-cell office:value-type="string" table:style-name="tablecell">
            <text:p text:style-name="tablealignleft">Campo obrigatório. Informe a data de vencimento final da guia, no formato DD/MM/AAAA (dia, mês, ano), ou clique no botão <draw:frame draw:style-name="media" draw:name="9" text:anchor-type="as-char" draw:z-index="9" svg:width="0.52916666666667cm" svg:height="0.52916666666667cm"><draw:image xlink:href="Pictures/57810b9767b46d72471ddba844d342dc.jpg" xlink:type="simple" xlink:show="embed" xlink:actuate="onLoad"/></draw:frame>, link <text:span text:style-name="Strong_20_Emphasis"><text:a xlink:type="simple" xlink:href="https://gsan.com.br/doku.php?id=ajuda:pesquisar_calendario" text:style-name="Internet_20_link" text:visited-style-name="Visited_20_Internet_20_Link">Pesquisar Calendário</text:a></text:span>, para selecionar uma data desejad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ferência Inicial Contábil</text:span></text:p>
          </table:table-cell>
          <table:table-cell office:value-type="string" table:style-name="tablecell">
            <text:p text:style-name="tablealignleft">Informe, no formato MM/AAAA (mês, ano) o mês inicial de referência contábil da guia de pagament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ferência Final Contábil</text:span></text:p>
          </table:table-cell>
          <table:table-cell office:value-type="string" table:style-name="tablecell">
            <text:p text:style-name="tablealignleft">Informe, no formato MM/AAAA (mês, ano) o mês final de referência contábil da guia de pagamento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0.714375cm" svg:height="0.89958333333333cm"><draw:image xlink:href="Pictures/a0f6d2322ae4bfc1fb7abc688113a74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aliza uma consulta do campo desejado na base de dados do sistem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0.52916666666667cm" svg:height="0.555625cm"><draw:image xlink:href="Pictures/4f8e9a3963d1b35a2e6ac4d505c0799c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0.52916666666667cm" svg:height="0.52916666666667cm"><draw:image xlink:href="Pictures/57810b9767b46d72471ddba844d342dc.jpg" xlink:type="simple" xlink:show="embed" xlink:actuate="onLoad"/></draw:frame></text:p>
          </table:table-cell>
          <table:table-cell office:value-type="string" table:style-name="tablecell">
            <text:p text:style-name="tablealignleft"> Utilize este botão para selecionar uma data no calendário, no formado DD/MM/AAAA (dia, mês, ano), como demonstrado <text:span text:style-name="Strong_20_Emphasis"><text:a xlink:type="simple" xlink:href="https://gsan.com.br/doku.php?id=ajuda:pesquisar_calendario" text:style-name="Internet_20_link" text:visited-style-name="Visited_20_Internet_20_Link">aqui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8520833333333cm" svg:height="0.555625cm"><draw:image xlink:href="Pictures/6fc0ee91f17867d5d900a8b55a4d580a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limpa o conteúdo de todos 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2964583333333cm" svg:height="0.555625cm"><draw:image xlink:href="Pictures/0329c67eedf42fb8169a0980f51b41ad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gera o relatório de guias de pagamento em atraso.</text:p>
          </table:table-cell>
        </table:table-row>
      </table:table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R0877 - Relatório de Guias de Pagamento em Atraso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relatorio" text:style-name="Internet_20_link" text:visited-style-name="Visited_20_Internet_20_Link">Relatórios</text:a></text:span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9::16:21</meta:creation-date>
    <dc:creator>Generated</dc:creator>
    <dc:date>2026-09-12T19::16:21</dc:date>
    <dc:language>en-US</dc:language>
    <meta:editing-cycles>1</meta:editing-cycles>
    <meta:editing-duration>PT0S</meta:editing-duration>
    <dc:title>ajuda:relatorios:r0877_-_relatorio_guia_pagamento_em_atraso</dc:title>
  </office:meta>
</office:document-meta>
</file>