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336ef4da0fd739296a1840db9d6c684.png"/>
  <manifest:file-entry manifest:media-type="image/jpeg" manifest:full-path="Pictures/3fe52392d350b438b904082a97f2cca6.jpg"/>
  <manifest:file-entry manifest:media-type="image/jpeg" manifest:full-path="Pictures/840427dbcf993dc22af09246acfe5637.jpg"/>
  <manifest:file-entry manifest:media-type="image/jpeg" manifest:full-path="Pictures/4460b769d8d4953f6bcd69cd4b5cdfef.jpg"/>
  <manifest:file-entry manifest:media-type="image/jpeg" manifest:full-path="Pictures/869e982d7b4a0f8ae92ad3298158dc74.jpg"/>
  <manifest:file-entry manifest:media-type="image/jpeg" manifest:full-path="Pictures/a0f6d2322ae4bfc1fb7abc688113a74d.jpg"/>
  <manifest:file-entry manifest:media-type="image/gif" manifest:full-path="Pictures/4f8e9a3963d1b35a2e6ac4d505c0799c.gif"/>
  <manifest:file-entry manifest:media-type="image/jpeg" manifest:full-path="Pictures/10ce1cfeeecbf27f1a4399c94c5a8fe4.jpg"/>
  <manifest:file-entry manifest:media-type="image/jpeg" manifest:full-path="Pictures/93e6325cfe7e767b43508906ad25dab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3.7915368639668cm" style:rel-height="scale"><draw:image xlink:href="Pictures/a336ef4da0fd739296a1840db9d6c684.png" xlink:type="simple" xlink:show="embed" xlink:actuate="onLoad"/></draw:frame></draw:a></text:p>
      <text:h text:style-name="Heading_20_1" text:outline-level="1"><text:bookmark text:name="ajuda:relatorios:r0882_-_relatorio_de_dados_para_leitura"/><text:bookmark-start text:name="__RefHeading___r0882_-_relatorio_de_dados_para_leitura_1"/><text:bookmark-start text:name="r0882_-_relatorio_de_dados_para_leitura"/>R0882 - Relatório de Dados para Leitura<text:bookmark-end text:name="__RefHeading___r0882_-_relatorio_de_dados_para_leitura_1"/><text:bookmark-end text:name="r0882_-_relatorio_de_dados_para_leitura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objetivo desta funcionalidade é gerar o relatório de dados para leitura. A funcionalidade pode ser acessada via <text:span text:style-name="Strong_20_Emphasis">Menu de Sistema</text:span>, através do 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relatorio" text:style-name="Internet_20_link" text:visited-style-name="Visited_20_Internet_20_Link">Relatório</text:a> &gt; <text:a xlink:type="simple" xlink:href="https://gsan.com.br/doku.php?id=ajuda:micromedicao" text:style-name="Internet_20_link" text:visited-style-name="Visited_20_Internet_20_Link">Micromedição</text:a> &gt; R0882 - Relatório de Dados para Leitura</text:span>.</text:p>
          </table:table-cell>
        </table:table-row>
      </table:table>
      <text:p text:style-name="Text_20_body">Feito isso, o sistema exibe a tela a seguir:</text:p>
      <text:p text:style-name="Text_20_body"><text:line-break/></text:p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e relatório a seguir são fictícios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1" text:anchor-type="paragraph" draw:z-index="1" svg:width="15.954375cm" svg:height="10.371666666667cm"><draw:image xlink:href="Pictures/3fe52392d350b438b904082a97f2cca6.jpg" xlink:type="simple" xlink:show="embed" xlink:actuate="onLoad"/></draw:frame></text:p></table:table-cell></table:table-row></table:table></draw:text-box></draw:frame></text:p>
      <text:p text:style-name="Text_20_body"><text:line-break/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Para gerar o relatório, é necessário informar um dos campos: <text:span text:style-name="Strong_20_Emphasis">Grupo de Faturamento</text:span>, <text:span text:style-name="Strong_20_Emphasis">Localidade Inicial</text:span>, <text:span text:style-name="Strong_20_Emphasis">Localidade Final</text:span> ou <text:span text:style-name="Strong_20_Emphasis">Rota</text:span>.</text:p>
            <text:p text:style-name="Text_20_body"><text:span text:style-name="Strong_20_Emphasis">Atenção</text:span>: ao preencher o conteúdo do campo <text:span text:style-name="Strong_20_Emphasis">Localidade Inicial</text:span>, o campo final correspondente é preenchido automaticamente. No caso de preenchimento do campo <text:span text:style-name="Strong_20_Emphasis">Rota</text:span>, os campos relativos à localidade são desabilitados, e vice-versa. Ao selecionar a rota, o campo <text:span text:style-name="Strong_20_Emphasis">Grupo de Faturamento</text:span> é preenchido automaticamente e não permite alteração.</text:p>
            <text:p text:style-name="Text_20_body">Agora, no campo <text:span text:style-name="Strong_20_Emphasis">Ordenação</text:span>, informe obrigatoriamente se seu relatório será gerado por <text:span text:style-name="Strong_20_Emphasis">Rota</text:span> ou <text:span text:style-name="Strong_20_Emphasis">Inscrição</text:span>.</text:p>
            <text:p text:style-name="Text_20_body">Preenchido o campo obrigatório e os demais que julgar necessários clique em <draw:frame draw:style-name="media" draw:name="2" text:anchor-type="as-char" draw:z-index="2" svg:width="1.2435416666667cm" svg:height="0.555625cm"><draw:image xlink:href="Pictures/840427dbcf993dc22af09246acfe5637.jpg" xlink:type="simple" xlink:show="embed" xlink:actuate="onLoad"/></draw:frame> para que o sistema visualize o relatório de dados para leitura:</text:p>
          </table:table-cell>
        </table:table-row>
      </table:table>
      <text:h text:style-name="Heading_20_2" text:outline-level="2"><text:bookmark-start text:name="__RefHeading___tela_de_sucesso_3"/><text:bookmark-start text:name="tela_de_sucesso"/>Tela de Sucesso<text:bookmark-end text:name="__RefHeading___tela_de_sucesso_3"/><text:bookmark-end text:name="tela_de_sucesso"/></text:h>
      <text:p text:style-name="Text_20_body"><draw:frame draw:style-name="PluginODTAutoStyle_Frame_11_text_frame" draw:name="Frame2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center" draw:name="3" text:anchor-type="paragraph" draw:z-index="3" svg:width="20.134791666667cm" style:rel-width="100%" svg:height="3.254375cm" style:rel-height="scale"><draw:image xlink:href="Pictures/4460b769d8d4953f6bcd69cd4b5cdfef.jp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2" text:outline-level="2"><text:bookmark-start text:name="__RefHeading___modelo_r0882_-_relatorio_de_dados_para_leitura_4"/><text:bookmark-start text:name="modelo_r0882_-_relatorio_de_dados_para_leitura"/>Modelo R0882 - Relatório de Dados para Leitura<text:bookmark-end text:name="__RefHeading___modelo_r0882_-_relatorio_de_dados_para_leitura_4"/><text:bookmark-end text:name="modelo_r0882_-_relatorio_de_dados_para_leitura"/></text:h>
      <text:p text:style-name="Text_20_body"><draw:frame draw:style-name="PluginODTAutoStyle_Frame_15_text_frame" draw:name="Frame3" text:anchor-type="paragraph" svg:width="481.89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<draw:frame draw:style-name="mediacenter" draw:name="4" text:anchor-type="paragraph" draw:z-index="4" svg:width="32.728958333333cm" style:rel-width="100%" svg:height="37.094583333333cm" style:rel-height="scale"><draw:image xlink:href="Pictures/869e982d7b4a0f8ae92ad3298158dc74.jp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1" text:outline-level="1"><text:bookmark-start text:name="__RefHeading___preenchimento_dos_campos_5"/><text:bookmark-start text:name="preenchimento_dos_campos"/>Preenchimento dos Campos<text:bookmark-end text:name="__RefHeading___preenchimento_dos_campos_5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Preenchimento dos Campo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Grupo de Faturamento</text:span></text:p>
          </table:table-cell>
          <table:table-cell office:value-type="string" table:style-name="tablecell">
            <text:p text:style-name="tablealignleft">Selecione, entre as opções disponibilizadas pelo sistema, o grupo de faturamento associado à rota que deseja. Este campo também pode ser preenchido automaticamente, após a escolha da rota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Localidade Inicial</text:span></text:p>
          </table:table-cell>
          <table:table-cell office:value-type="string" table:style-name="tablecell">
            <text:p text:style-name="tablealignleft">Informe o código da localidade inicial do imóvel com até três dígitos ou clique em <draw:frame draw:style-name="media" draw:name="5" text:anchor-type="as-char" draw:z-index="5" svg:width="0.714375cm" svg:height="0.89958333333333cm"><draw:image xlink:href="Pictures/a0f6d2322ae4bfc1fb7abc688113a74d.jpg" xlink:type="simple" xlink:show="embed" xlink:actuate="onLoad"/></draw:frame> para selecionar a localidade desejada. O nome da localidade será exibido ao lado do campo. Para apagar o conteúdo do campo, clique em <draw:frame draw:style-name="media" draw:name="6" text:anchor-type="as-char" draw:z-index="6" svg:width="0.52916666666667cm" svg:height="0.555625cm"><draw:image xlink:href="Pictures/4f8e9a3963d1b35a2e6ac4d505c0799c.gif" xlink:type="simple" xlink:show="embed" xlink:actuate="onLoad"/></draw:frame> ao lado do campo de exibição. Ao limpar o conteúdo do campo inicial, o campo final correspondente também será limp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Localidade Final</text:span></text:p>
          </table:table-cell>
          <table:table-cell office:value-type="string" table:style-name="tablecell">
            <text:p text:style-name="tablealignleft">Informe o código da localidade final do imóvel com até três dígitos ou clique em <draw:frame draw:style-name="media" draw:name="7" text:anchor-type="as-char" draw:z-index="7" svg:width="0.714375cm" svg:height="0.89958333333333cm"><draw:image xlink:href="Pictures/a0f6d2322ae4bfc1fb7abc688113a74d.jpg" xlink:type="simple" xlink:show="embed" xlink:actuate="onLoad"/></draw:frame> para selecionar a localidade desejada. O nome da localidade será exibido ao lado do campo. Para apagar o conteúdo do campo, clique em <draw:frame draw:style-name="media" draw:name="8" text:anchor-type="as-char" draw:z-index="8" svg:width="0.52916666666667cm" svg:height="0.555625cm"><draw:image xlink:href="Pictures/4f8e9a3963d1b35a2e6ac4d505c0799c.gif" xlink:type="simple" xlink:show="embed" xlink:actuate="onLoad"/></draw:frame> ao lado do campo de exibiçã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ota</text:span></text:p>
          </table:table-cell>
          <table:table-cell office:value-type="string" table:style-name="tablecell">
            <text:p text:style-name="tablealignleft">Clique em <draw:frame draw:style-name="media" draw:name="9" text:anchor-type="as-char" draw:z-index="9" svg:width="0.714375cm" svg:height="0.89958333333333cm"><draw:image xlink:href="Pictures/a0f6d2322ae4bfc1fb7abc688113a74d.jpg" xlink:type="simple" xlink:show="embed" xlink:actuate="onLoad"/></draw:frame> para selecionar a rota desejada. Para apagar o conteúdo do campo, clique em <draw:frame draw:style-name="media" draw:name="10" text:anchor-type="as-char" draw:z-index="10" svg:width="0.52916666666667cm" svg:height="0.555625cm"><draw:image xlink:href="Pictures/4f8e9a3963d1b35a2e6ac4d505c0799c.gif" xlink:type="simple" xlink:show="embed" xlink:actuate="onLoad"/></draw:frame> ao lado do campo de exibiçã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Ordenação</text:span></text:p>
          </table:table-cell>
          <table:table-cell office:value-type="string" table:style-name="tablecell">
            <text:p text:style-name="tablealignleft">Campo obrigatório. Selecione se o relatório será ordenado por <text:span text:style-name="Strong_20_Emphasis">Rota</text:span> ou <text:span text:style-name="Strong_20_Emphasis">Inscrição</text:span>.</text:p>
          </table:table-cell>
        </table:table-row>
      </table:table>
      <text:h text:style-name="Heading_20_1" text:outline-level="1"><text:bookmark-start text:name="__RefHeading___funcionalidade_dos_botoes_6"/><text:bookmark-start text:name="funcionalidade_dos_botoes"/>Funcionalidade dos Botões<text:bookmark-end text:name="__RefHeading___funcionalidade_dos_botoes_6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11" text:anchor-type="as-char" draw:z-index="11" svg:width="0.714375cm" svg:height="0.89958333333333cm"><draw:image xlink:href="Pictures/a0f6d2322ae4bfc1fb7abc688113a74d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aliza uma consulta do campo desejado na base de dados do sistem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2" text:anchor-type="as-char" draw:z-index="12" svg:width="0.52916666666667cm" svg:height="0.555625cm"><draw:image xlink:href="Pictures/4f8e9a3963d1b35a2e6ac4d505c0799c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apaga o conteúdo do campo em exibiçã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3" text:anchor-type="as-char" draw:z-index="13" svg:width="2.3283333333333cm" style:rel-width="100%" svg:height="0.635cm" style:rel-height="scale"><draw:image xlink:href="Pictures/10ce1cfeeecbf27f1a4399c94c5a8fe4.jpg" xlink:type="simple" xlink:show="embed" xlink:actuate="onLoad"/></draw:frame></text:p>
          </table:table-cell>
          <table:table-cell office:value-type="string" table:style-name="tablecell">
            <text:p text:style-name="tablealignleft"> Ao clicar neste botão, o sistema limpa o conteúdo de todos os campos da tel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4" text:anchor-type="as-char" draw:z-index="14" svg:width="1.6933333333333cm" svg:height="0.47625cm"><draw:image xlink:href="Pictures/93e6325cfe7e767b43508906ad25dab0.jpg" xlink:type="simple" xlink:show="embed" xlink:actuate="onLoad"/></draw:frame></text:p>
          </table:table-cell>
          <table:table-cell office:value-type="string" table:style-name="tablecell">
            <text:p text:style-name="tablealignleft"> Ao clicar neste botão, o sistema limpa o conteúdo de todos os campos da tel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5" text:anchor-type="as-char" draw:z-index="15" svg:width="1.2435416666667cm" svg:height="0.555625cm"><draw:image xlink:href="Pictures/840427dbcf993dc22af09246acfe5637.jpg" xlink:type="simple" xlink:show="embed" xlink:actuate="onLoad"/></draw:frame></text:p>
          </table:table-cell>
          <table:table-cell office:value-type="string" table:style-name="tablecell">
            <text:p text:style-name="tablealignleft"> Ao clicar neste botão, o sistema gera o relatório com os últimos consumos de água dos imóveis.</text:p>
          </table:table-cell>
        </table:table-row>
      </table:table>
      <text:p text:style-name="Text_20_body"><text:line-break/></text:p>
      <text:h text:style-name="Heading_20_2" text:outline-level="2"><text:bookmark-start text:name="__RefHeading___referencias_7"/><text:bookmark-start text:name="referencias"/>Referências<text:bookmark-end text:name="__RefHeading___referencias_7"/><text:bookmark-end text:name="referencias"/></text:h>
      <text:p text:style-name="Text_20_body"><text:span text:style-name="Strong_20_Emphasis"><text:a xlink:type="simple" xlink:href="https://gsan.com.br/doku.php?id=postgres:relatorios" text:style-name="Internet_20_link" text:visited-style-name="Visited_20_Internet_20_Link">Relatórios</text:a></text:span></text:p>
      <text:h text:style-name="Heading_20_3" text:outline-level="3"><text:bookmark-start text:name="__RefHeading___termos_principais_8"/><text:bookmark-start text:name="termos_principais"/>Termos Principais<text:bookmark-end text:name="__RefHeading___termos_principais_8"/><text:bookmark-end text:name="termos_principais"/></text:h>
      <text:p text:style-name="Text_20_body"><text:span text:style-name="Strong_20_Emphasis"><text:a xlink:type="simple" xlink:href="https://gsan.com.br/doku.php?id=ajuda:relatorio" text:style-name="Internet_20_link" text:visited-style-name="Visited_20_Internet_20_Link">Relatórios</text:a></text:span></text:p>
      <text:h text:style-name="Heading_20_2" text:outline-level="2"><text:bookmark-start text:name="__RefHeading___videos_9"/><text:bookmark-start text:name="videos"/>Vídeos<text:bookmark-end text:name="__RefHeading___videos_9"/><text:bookmark-end text:name="videos"/></text:h>
      <text:p text:style-name="Text_20_body"><text:span text:style-name="Strong_20_Emphasis"><text:a xlink:type="simple" xlink:href="https://gsan.com.br/doku.php?id=treinamentos:livre:video-aulas:r0882_-_relatorio_de_dados_para_leitura" text:style-name="Internet_20_link" text:visited-style-name="Visited_20_Internet_20_Link">R0882 - Relatório de Dados para Leitura</text:a></text:span></text:p>
      <text:p text:style-name="Text_20_body"><text:line-break/>
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5T12::25:22</meta:creation-date>
    <dc:creator>Generated</dc:creator>
    <dc:date>2026-09-15T12::25:22</dc:date>
    <dc:language>en-US</dc:language>
    <meta:editing-cycles>1</meta:editing-cycles>
    <meta:editing-duration>PT0S</meta:editing-duration>
    <dc:title>ajuda:relatorios:r0882_-_relatorio_de_dados_para_leitura</dc:title>
  </office:meta>
</office:document-meta>
</file>