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cbf614e5d0bf58cb4272a3684861cd.png"/>
  <manifest:file-entry manifest:media-type="image/jpeg" manifest:full-path="Pictures/7e33c04f6e178f68cd62efc5d85d451a.jpg"/>
  <manifest:file-entry manifest:media-type="image/jpeg" manifest:full-path="Pictures/6eec05f7f095905973ae0bc596dfff09.jpg"/>
  <manifest:file-entry manifest:media-type="image/jpeg" manifest:full-path="Pictures/6151c190ebebc9678f6e7b4a946444fc.jpg"/>
  <manifest:file-entry manifest:media-type="image/jpeg" manifest:full-path="Pictures/43bdd8483374c659c85a794bb015e1ff.jpg"/>
  <manifest:file-entry manifest:media-type="image/jpeg" manifest:full-path="Pictures/72231600f66249f94cb6b3755d16c32c.jpg"/>
  <manifest:file-entry manifest:media-type="image/jpeg" manifest:full-path="Pictures/3eaa734ea9ec9d3342fdb7577701ea0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4.0364341085271cm" style:rel-height="scale"><draw:image xlink:href="Pictures/9bcbf614e5d0bf58cb4272a3684861cd.png" xlink:type="simple" xlink:show="embed" xlink:actuate="onLoad"/></draw:frame></draw:a></text:p>
      <text:h text:style-name="Heading_20_1" text:outline-level="1"><text:bookmark text:name="ajuda:seguranca:inserir_controle_de_liberacao_de_permissao_especial"/><text:bookmark-start text:name="__RefHeading___inserir_controle_de_liberacao_de_permissao_especial_1"/><text:bookmark-start text:name="inserir_controle_de_liberacao_de_permissao_especial"/>Inserir Controle de Liberação de Permissão Especial<text:bookmark-end text:name="__RefHeading___inserir_controle_de_liberacao_de_permissao_especial_1"/><text:bookmark-end text:name="inserir_controle_de_liberacao_de_permissao_especial"/></text:h>
      <text:p text:style-name="Text_20_body">Esta funcionalidade permite a inclusão de um controle de liberação de permissão especial para uma funcionalidade. Ela pode ser acessada através do caminho <text:span text:style-name="Strong_20_Emphasis"> 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seguranca" text:style-name="Internet_20_link" text:visited-style-name="Visited_20_Internet_20_Link">Segurança</text:a> &gt; <text:a xlink:type="simple" xlink:href="https://gsan.com.br/doku.php?id=ajuda:seguranca:acesso" text:style-name="Internet_20_link" text:visited-style-name="Visited_20_Internet_20_Link">Acesso</text:a> &gt; <text:a xlink:type="simple" xlink:href="https://gsan.com.br/doku.php?id=ajuda:pesquisar_usuario" text:style-name="Internet_20_link" text:visited-style-name="Visited_20_Internet_20_Link">Usuário</text:a> &gt; Inserir Controle de Liberação de Permissão Especial</text:span>.</text:p>
      <text:p text:style-name="Text_20_body">Feito isso, o sistema visualiza a tela abaixo: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draw:frame draw:style-name="media" draw:name="1" text:anchor-type="as-char" draw:z-index="1" svg:width="16.086666666667cm" svg:height="10.31875cm"><draw:image xlink:href="Pictures/7e33c04f6e178f68cd62efc5d85d451a.jpg" xlink:type="simple" xlink:show="embed" xlink:actuate="onLoad"/></draw:frame></text:p></table:table-cell></table:table-row></table:table></draw:text-box></draw:frame></text:p>
      <text:p text:style-name="Text_20_body">Através da tela acima é possível restringir o acesso de determinadas operações a usuários com permissão especial. Informe obrigatoriamente o código da funcionalidade com, no máximo, 4 dígitos. Caso não saiba, efetue uma pesquisa clicando no ícone <draw:frame draw:style-name="media" draw:name="2" text:anchor-type="as-char" draw:z-index="2" svg:width="0.82020833333333cm" svg:height="0.74083333333333cm"><draw:image xlink:href="Pictures/6eec05f7f095905973ae0bc596dfff09.jpg" xlink:type="simple" xlink:show="embed" xlink:actuate="onLoad"/></draw:frame>.</text:p>
      <text:p text:style-name="Text_20_body">Feito isso, o sistema permite consultar o código na base de dados.</text:p>
      <text:p text:style-name="Text_20_body">Depois, informe também obrigatoriamente o código da funcionalidade com, no máximo, 4 dígitos. Caso não saiba, efetue também uma pesquisa clicando no ícone <draw:frame draw:style-name="media" draw:name="3" text:anchor-type="as-char" draw:z-index="3" svg:width="0.82020833333333cm" svg:height="0.74083333333333cm"><draw:image xlink:href="Pictures/6eec05f7f095905973ae0bc596dfff09.jpg" xlink:type="simple" xlink:show="embed" xlink:actuate="onLoad"/></draw:frame>.</text:p>
      <text:p text:style-name="Text_20_body">Feito isso, o sistema permite consultar o código da funcionalidade na base de dados.</text:p>
      <text:p text:style-name="Text_20_body">Depois de preencher os campos,<draw:frame draw:style-name="media" draw:name="4" text:anchor-type="as-char" draw:z-index="4" svg:width="1.27cm" svg:height="0.47625cm"><draw:image xlink:href="Pictures/6151c190ebebc9678f6e7b4a946444fc.jpg" xlink:type="simple" xlink:show="embed" xlink:actuate="onLoad"/></draw:frame> clique no botão. O sistema insere a nova permissão especial.</text:p>
      <text:h text:style-name="Heading_20_2" text:outline-level="2"><text:bookmark-start text:name="__RefHeading___tela_de_sucesso_2"/><text:bookmark-start text:name="tela_de_sucesso"/>Tela de Sucesso<text:bookmark-end text:name="__RefHeading___tela_de_sucesso_2"/><text:bookmark-end text:name="tela_de_sucesso"/></text:h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draw:frame draw:style-name="media" draw:name="5" text:anchor-type="as-char" draw:z-index="5" svg:width="20.108333333333cm" style:rel-width="100%" svg:height="4.841875cm" style:rel-height="scale"><draw:image xlink:href="Pictures/43bdd8483374c659c85a794bb015e1ff.jpg" xlink:type="simple" xlink:show="embed" xlink:actuate="onLoad"/></draw:frame></text:p></table:table-cell></table:table-row></table:table></draw:text-box></draw:frame></text:p>
      <text:p text:style-name="Text_20_body"><text:span text:style-name="Strong_20_Emphasis">Atenção</text:span>:</text:p>
      <text:list text:style-name="Numbering_20_1" text:continue-numbering="false">
        <text:list-item>
          <text:p text:style-name="Numbering_20_1_Content_First"> Caso a funcionalidade selecionada já possua algum controle gerado para ela, o sistema exibe a mensagem <text:span text:style-name="Strong_20_Emphasis">Já existe controle de liberação para a funcionalidade informada</text:span>;</text:p>
        </text:list-item>
        <text:list-item>
          <text:p text:style-name="Numbering_20_1_Content_Last"> Caso você não informe ou selecione o conteúdo de algum campo necessário à inclusão do tipo de usuário, o sistema exibe a mensagem <text:span text:style-name="Strong_20_Emphasis">Informe «nome do campo que não foi preenchido ou selecionado</text:span>.</text:p>
        </text:list-item>
      </text:list>
      <text:h text:style-name="Heading_20_1" text:outline-level="1"><text:bookmark-start text:name="__RefHeading___preenchimento_dos_campos_3"/><text:bookmark-start text:name="preenchimento_dos_campos"/>Preenchimento dos Campos<text:bookmark-end text:name="__RefHeading___preenchimento_dos_campos_3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Preenchimento dos Campo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uncionalidade</text:span></text:p>
          </table:table-cell>
          <table:table-cell office:value-type="string" table:style-name="tablecell">
            <text:p text:style-name="tablealignleft">Campo obrigatório. Código numérico da funcionalidade, com no máximo 4 dígito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ermissão Especial</text:span></text:p>
          </table:table-cell>
          <table:table-cell office:value-type="string" table:style-name="tablecell">
            <text:p text:style-name="tablealignleft"> Campo obrigatório. Código numérico da permissão especial, com no máximo 4 dígitos..</text:p>
          </table:table-cell>
        </table:table-row>
      </table:table>
      <text:h text:style-name="Heading_20_1" text:outline-level="1"><text:bookmark-start text:name="__RefHeading___funcionalidade_dos_botoes_4"/><text:bookmark-start text:name="funcionalidade_dos_botoes"/>Funcionalidade dos Botões<text:bookmark-end text:name="__RefHeading___funcionalidade_dos_botoes_4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1.4022916666667cm" svg:height="0.52916666666667cm"><draw:image xlink:href="Pictures/72231600f66249f94cb6b3755d16c32c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s dados preenchidos nos camp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1.7197916666667cm" svg:height="0.555625cm"><draw:image xlink:href="Pictures/3eaa734ea9ec9d3342fdb7577701ea0d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ancelar a operação e retornar à tela do menu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1.27cm" svg:height="0.47625cm"><draw:image xlink:href="Pictures/6151c190ebebc9678f6e7b4a946444fc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insere a nova permissão especial.</text:p>
          </table:table-cell>
        </table:table-row>
        <table:table-row>
          <table:table-cell office:value-type="string" table:style-name="tablecell">
            <text:p text:style-name="tablealignleft"> <draw:frame draw:style-name="media" draw:name="9" text:anchor-type="as-char" draw:z-index="9" svg:width="0.82020833333333cm" svg:height="0.74083333333333cm"><draw:image xlink:href="Pictures/6eec05f7f095905973ae0bc596dfff0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nsulta o código da funcionalidade ou da nova permissão na base de dados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0::59:03</meta:creation-date>
    <dc:creator>Generated</dc:creator>
    <dc:date>2026-09-15T10::59:03</dc:date>
    <dc:language>en-US</dc:language>
    <meta:editing-cycles>1</meta:editing-cycles>
    <meta:editing-duration>PT0S</meta:editing-duration>
    <dc:title>ajuda:seguranca:inserir_controle_de_liberacao_de_permissao_especial</dc:title>
  </office:meta>
</office:document-meta>
</file>