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cbf614e5d0bf58cb4272a3684861cd.png"/>
  <manifest:file-entry manifest:media-type="image/jpeg" manifest:full-path="Pictures/df16701dd74d9433e7e3b915173de40a.jpg"/>
  <manifest:file-entry manifest:media-type="image/jpeg" manifest:full-path="Pictures/aaa9a45205554c08d4bb095bf5c206c8.jpg"/>
  <manifest:file-entry manifest:media-type="image/jpeg" manifest:full-path="Pictures/b49833c5fcd9dd680947247e34d7889a.jpg"/>
  <manifest:file-entry manifest:media-type="image/jpeg" manifest:full-path="Pictures/be207b9407ba82f62067646713b3bde4.jpg"/>
  <manifest:file-entry manifest:media-type="image/jpeg" manifest:full-path="Pictures/dea1a958b53282b8a4b8cfce274b6878.jpg"/>
  <manifest:file-entry manifest:media-type="image/jpeg" manifest:full-path="Pictures/2ec2cf3374c8046e1079c36ca3fc4fca.jpg"/>
  <manifest:file-entry manifest:media-type="image/jpeg" manifest:full-path="Pictures/3eaa734ea9ec9d3342fdb7577701ea0d.jpg"/>
  <manifest:file-entry manifest:media-type="image/jpeg" manifest:full-path="Pictures/728ccc7950906237d695ca5fa6a28a9c.jpg"/>
  <manifest:file-entry manifest:media-type="image/jpeg" manifest:full-path="Pictures/ba58efef41114e43bf5ade87ef609c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364341085271cm" style:rel-height="scale"><draw:image xlink:href="Pictures/9bcbf614e5d0bf58cb4272a3684861cd.png" xlink:type="simple" xlink:show="embed" xlink:actuate="onLoad"/></draw:frame></draw:a></text:p>
      <text:h text:style-name="Heading_20_1" text:outline-level="1"><text:bookmark text:name="ajuda:seguranca:manter_solicitacao_de_acesso_situacao"/><text:bookmark-start text:name="__RefHeading___manter_solicitacao_de_acesso_situacao_1"/><text:bookmark-start text:name="manter_solicitacao_de_acesso_situacao"/>Manter Solicitação de Acesso Situação<text:bookmark-end text:name="__RefHeading___manter_solicitacao_de_acesso_situacao_1"/><text:bookmark-end text:name="manter_solicitacao_de_acesso_situaca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 uma solicitação de acesso de situação. Ela pode ser acessada via <text:span text:style-name="Strong_20_Emphasis">Menu de Sistema</text:span>, através do caminho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seguranca" text:style-name="Internet_20_link" text:visited-style-name="Visited_20_Internet_20_Link">Segurança</text:a> &gt; <text:a xlink:type="simple" xlink:href="https://gsan.com.br/doku.php?id=ajuda:seguranca:acesso" text:style-name="Internet_20_link" text:visited-style-name="Visited_20_Internet_20_Link">Acesso</text:a> &gt; <text:a xlink:type="simple" xlink:href="https://gsan.com.br/doku.php?id=ajuda:pesquisar_usuario" text:style-name="Internet_20_link" text:visited-style-name="Visited_20_Internet_20_Link">Usuário</text:a> &gt; Manter Situação Solicitação de Acesso </text:span>.</text:p>
          </table:table-cell>
        </table:table-row>
      </table:table>
      <text:p text:style-name="Text_20_body">Feito isso, o sistema acessa a tela abaixo:</text:p>
      <text:p text:style-name="Text_20_body"><text:line-break/></text:p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139583333333cm" svg:height="10.31875cm"><draw:image xlink:href="Pictures/df16701dd74d9433e7e3b915173de40a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Lembrando que a solicitação de acesso de situação que será atualizada precisa estar previamente cadastrada, conforme o processo descrito <text:span text:style-name="Strong_20_Emphasis"><text:a xlink:type="simple" xlink:href="https://gsan.com.br/doku.php?id=ajuda:seguranca:inserir_solicitacao_de_acesso_situacao" text:style-name="Internet_20_link" text:visited-style-name="Visited_20_Internet_20_Link">aqui</text:a></text:span>. Caso nenhum campo seja informado, o sistema apresenta uma lista para seleção, com todas as situações da solicitação de acesso com os dados informados no banco de dados.</text:p>
            <text:p text:style-name="Text_20_body">Preenchidos os campos necessários, clique no botão <draw:frame draw:style-name="media" draw:name="2" text:anchor-type="as-char" draw:z-index="2" svg:width="1.2435416666667cm" svg:height="0.58208333333333cm"><draw:image xlink:href="Pictures/aaa9a45205554c08d4bb095bf5c206c8.jpg" xlink:type="simple" xlink:show="embed" xlink:actuate="onLoad"/></draw:frame>. Marque o checkbox do campo <text:span text:style-name="Strong_20_Emphasis">Atualizar</text:span> para que o sistema exiba a tela <text:span text:style-name="Strong_20_Emphasis">Atualizar Situação Solicitação de Acesso</text:span>, caso só exista um registro que atenda aos parâmetros de pesquisa informados. Caso o checkbox esteja desmarcado e mais de um registro atenda aos parâmetros de pesquisa, será exibida a tela <text:span text:style-name="Strong_20_Emphasis">Manter Situação Solicitação de Acesso</text:span>, onde será possivel escolher qual o registro deve ser atualizado.</text:p>
            <text:p text:style-name="Text_20_body">Dito isso, o sistema apresenta a tela de atualização: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271875cm" svg:height="10.345208333333cm"><draw:image xlink:href="Pictures/b49833c5fcd9dd680947247e34d7889a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<text:line-break/></text:p>
            <text:p text:style-name="Text_20_body">Agora, confirme os dados e depois clique no botão <draw:frame draw:style-name="media" draw:name="4" text:anchor-type="as-char" draw:z-index="4" svg:width="1.7991666666667cm" svg:height="0.52916666666667cm"><draw:image xlink:href="Pictures/be207b9407ba82f62067646713b3bde4.jpg" xlink:type="simple" xlink:show="embed" xlink:actuate="onLoad"/></draw:frame>. Feito isso, o sistema atualiza e mantém a situação de acesso do usuário. <text:span text:style-name="Strong_20_Emphasis">Atenção</text:span>: Caso o usuário não tenha autorização para atualizar acessos, o sistema visualiza a seguinte crítica:</text:p>
          </table:table-cell>
        </table:table-row>
      </table:table>
      <text:p text:style-name="Text_20_body"><text:line-break/></text:p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20.187708333333cm" style:rel-width="100%" svg:height="3.5454166666667cm" style:rel-height="scale"><draw:image xlink:href="Pictures/dea1a958b53282b8a4b8cfce274b6878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2"/><text:bookmark-start text:name="preenchimento_dos_campos"/>Preenchimento dos Campos<text:bookmark-end text:name="__RefHeading___preenchimento_dos_campos_2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ódigo</text:span></text:p>
          </table:table-cell>
          <table:table-cell office:value-type="string" table:style-name="tablecell">
            <text:p text:style-name="tablealignleft">Código numérico da situação de solicitação de acess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</text:span></text:p>
          </table:table-cell>
          <table:table-cell office:value-type="string" table:style-name="tablecell">
            <text:p text:style-name="tablealignleft"> Descrição por extenso solicitação situação de acess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Uso</text:span></text:p>
          </table:table-cell>
          <table:table-cell office:value-type="string" table:style-name="tablecell">
            <text:p text:style-name="tablealignleft">Campo obrigatório - Informe opção <text:span text:style-name="Strong_20_Emphasis">Sim</text:span> para indicar que o item a ser inserido está disponível no sistema; caso contrário, marque a opção <text:span text:style-name="Strong_20_Emphasis">Nã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Situação</text:span></text:p>
          </table:table-cell>
          <table:table-cell office:value-type="string" table:style-name="tablecell">
            <text:p text:style-name="tablealignleft">Campo obrigatório - Selecione uma das opções a seguir para indicar a situação da solicitação: <text:span text:style-name="Strong_20_Emphasis">Aguar. Autorização; Aguar. Cadastramento; Concluíd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3"/><text:bookmark-start text:name="funcionalidade_dos_botoes"/>Funcionalidade dos Botões<text:bookmark-end text:name="__RefHeading___funcionalidade_dos_botoes_3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2435416666667cm" svg:height="0.58208333333333cm"><draw:image xlink:href="Pictures/aaa9a45205554c08d4bb095bf5c206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iltra  a solicitação de acesso de situação conforme registro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7991666666667cm" svg:height="0.52916666666667cm"><draw:image xlink:href="Pictures/be207b9407ba82f62067646713b3bde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tualiza a solicitação de acesso de situaçã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6933333333333cm" svg:height="0.50270833333333cm"><draw:image xlink:href="Pictures/2ec2cf3374c8046e1079c36ca3fc4fc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desfazer a última operação realiz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7197916666667cm" svg:height="0.555625cm"><draw:image xlink:href="Pictures/3eaa734ea9ec9d3342fdb7577701ea0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ancelar a operação e retornar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2435416666667cm" svg:height="0.555625cm"><draw:image xlink:href="Pictures/728ccc7950906237d695ca5fa6a28a9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inici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4"/><text:bookmark-start text:name="referencias"/>Referências<text:bookmark-end text:name="__RefHeading___referencias_4"/><text:bookmark-end text:name="referencias"/></text:h>
      <text:p text:style-name="Text_20_body"><text:span text:style-name="Strong_20_Emphasis"><text:a xlink:type="simple" xlink:href="https://gsan.com.br/doku.php?id=postgres:seguranca:uc1093" text:style-name="Internet_20_link" text:visited-style-name="Visited_20_Internet_20_Link">Manter Solicitação de Acesso Situação</text:a></text:span></text:p>
      <text:h text:style-name="Heading_20_3" text:outline-level="3"><text:bookmark-start text:name="__RefHeading___termos_principais_5"/><text:bookmark-start text:name="termos_principais"/>Termos Principais<text:bookmark-end text:name="__RefHeading___termos_principais_5"/><text:bookmark-end text:name="termos_principais"/></text:h>
      <text:p text:style-name="Text_20_body"><text:span text:style-name="Strong_20_Emphasis"><text:a xlink:type="simple" xlink:href="https://gsan.com.br/doku.php?id=ajuda:seguranca:acesso" text:style-name="Internet_20_link" text:visited-style-name="Visited_20_Internet_20_Link">Acess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9::37:03</meta:creation-date>
    <dc:creator>Generated</dc:creator>
    <dc:date>2026-09-12T19::37:03</dc:date>
    <dc:language>en-US</dc:language>
    <meta:editing-cycles>1</meta:editing-cycles>
    <meta:editing-duration>PT0S</meta:editing-duration>
    <dc:title>ajuda:seguranca:manter_solicitacao_de_acesso_situacao</dc:title>
  </office:meta>
</office:document-meta>
</file>