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cbf614e5d0bf58cb4272a3684861cd.png"/>
  <manifest:file-entry manifest:media-type="image/jpeg" manifest:full-path="Pictures/9d0ea79371f91bae696504e5641f59b7.jpg"/>
  <manifest:file-entry manifest:media-type="image/jpeg" manifest:full-path="Pictures/6d7ca9a3963b7413dc76e33621ad0d29.jpg"/>
  <manifest:file-entry manifest:media-type="image/jpeg" manifest:full-path="Pictures/0b9209ebaca09066ba9ab9a26c87f228.jpg"/>
  <manifest:file-entry manifest:media-type="image/jpeg" manifest:full-path="Pictures/54e79a3bab1c06b73c3fa16ba1ac232e.jpg"/>
  <manifest:file-entry manifest:media-type="image/jpeg" manifest:full-path="Pictures/2a46cc303494533cff44a66ff6138e93.jpg"/>
  <manifest:file-entry manifest:media-type="image/jpeg" manifest:full-path="Pictures/ce7e9def52364ac29a72047aa8b639c9.jpg"/>
  <manifest:file-entry manifest:media-type="image/jpeg" manifest:full-path="Pictures/bc190c2bf00f7083b4535e4d74d5a746.jpg"/>
  <manifest:file-entry manifest:media-type="image/jpeg" manifest:full-path="Pictures/d4070099157f53a193b6f944b6f857c6.jpg"/>
  <manifest:file-entry manifest:media-type="image/jpeg" manifest:full-path="Pictures/3ef2351ffdd2e1118857a17f31cca5ce.jpg"/>
  <manifest:file-entry manifest:media-type="image/jpeg" manifest:full-path="Pictures/03ef6ef665413d804a13bcdccc00a8b7.jpg"/>
  <manifest:file-entry manifest:media-type="image/jpeg" manifest:full-path="Pictures/12115926af07c1232847851a2babb03b.jpg"/>
  <manifest:file-entry manifest:media-type="image/jpeg" manifest:full-path="Pictures/f9880885a97866616cdf3c9659f76582.jpg"/>
  <manifest:file-entry manifest:media-type="image/jpeg" manifest:full-path="Pictures/6e83d6d350a3a330ace352de608e5029.jpg"/>
  <manifest:file-entry manifest:media-type="image/jpeg" manifest:full-path="Pictures/6eec05f7f095905973ae0bc596dfff09.jpg"/>
  <manifest:file-entry manifest:media-type="image/jpeg" manifest:full-path="Pictures/b2aa60cb8d362d06927651de5748bac0.jpg"/>
  <manifest:file-entry manifest:media-type="image/jpeg" manifest:full-path="Pictures/b8b0ef70b89600eed233837829697a03.jpg"/>
  <manifest:file-entry manifest:media-type="image/jpeg" manifest:full-path="Pictures/c825cdc5cc1b7183d6c654b0ad97b968.jpg"/>
  <manifest:file-entry manifest:media-type="image/jpeg" manifest:full-path="Pictures/2ec2cf3374c8046e1079c36ca3fc4fca.jpg"/>
  <manifest:file-entry manifest:media-type="image/jpeg" manifest:full-path="Pictures/3eaa734ea9ec9d3342fdb7577701ea0d.jpg"/>
  <manifest:file-entry manifest:media-type="image/jpeg" manifest:full-path="Pictures/72231600f66249f94cb6b3755d16c32c.jpg"/>
  <manifest:file-entry manifest:media-type="image/jpeg" manifest:full-path="Pictures/740daee4d22b759956a5789533157d5a.jpg"/>
  <manifest:file-entry manifest:media-type="image/jpeg" manifest:full-path="Pictures/b3cb9dd9031851a7b593467fa98f530c.jpg"/>
  <manifest:file-entry manifest:media-type="image/jpeg" manifest:full-path="Pictures/3fb5590eeb9a15be79c5d970ad081395.jpg"/>
  <manifest:file-entry manifest:media-type="image/jpeg" manifest:full-path="Pictures/b308e6a08e15c399887b2a475487cf00.jpg"/>
  <manifest:file-entry manifest:media-type="image/jpeg" manifest:full-path="Pictures/a39d91d1f4ea79ec0becedd6c49a3a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5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6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0364341085271cm" style:rel-height="scale"><draw:image xlink:href="Pictures/9bcbf614e5d0bf58cb4272a3684861cd.png" xlink:type="simple" xlink:show="embed" xlink:actuate="onLoad"/></draw:frame></draw:a></text:p>
      <text:h text:style-name="Heading_20_1" text:outline-level="1"><text:bookmark text:name="ajuda:seguranca:manter_usuario"/><text:bookmark-start text:name="__RefHeading___manter_usuario_1"/><text:bookmark-start text:name="manter_usuario"/>Manter Usuário<text:bookmark-end text:name="__RefHeading___manter_usuario_1"/><text:bookmark-end text:name="manter_usuari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 permite manter os dados de acesso (restrições e permissões) do usuário. Ela pode ser acessada via <text:span text:style-name="Strong_20_Emphasis">Menu de Sistema</text:span>, através do caminho <text:span text:style-name="Strong_20_Emphasis"> 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seguranca" text:style-name="Internet_20_link" text:visited-style-name="Visited_20_Internet_20_Link">Segurança</text:a> &gt; <text:a xlink:type="simple" xlink:href="https://gsan.com.br/doku.php?id=ajuda:seguranca:acesso" text:style-name="Internet_20_link" text:visited-style-name="Visited_20_Internet_20_Link">Acesso</text:a> &gt; <text:a xlink:type="simple" xlink:href="https://gsan.com.br/doku.php?id=ajuda:pesquisar_usuario" text:style-name="Internet_20_link" text:visited-style-name="Visited_20_Internet_20_Link">Usuário</text:a> &gt; Manter Usuário</text:span>.</text:p>
          </table:table-cell>
        </table:table-row>
      </table:table>
      <text:p text:style-name="Text_20_body">Feito isso, o sistema exibe a tela abaixo para que os dados do usuário sejam informados:</text:p>
      <text:p text:style-name="Text_20_body"><text:line-break/>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35125cm" svg:height="22.807083333333cm"><draw:image xlink:href="Pictures/9d0ea79371f91bae696504e5641f59b7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3" text:outline-level="3"><text:bookmark-start text:name="__RefHeading___verificando_a_existencia_de_dados_3"/><text:bookmark-start text:name="verificando_a_existencia_de_dados"/>Verificando a existência de dados<text:bookmark-end text:name="__RefHeading___verificando_a_existencia_de_dados_3"/><text:bookmark-end text:name="verificando_a_existencia_de_dados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Depois de preenchidos os campos (veja a descrição e o preenchimento dos campos <text:span text:style-name="Strong_20_Emphasis"><text:a xlink:type="simple" xlink:href="#__RefHeading___preenchimento_dos_campos_-_aba_dados_gerais_29" text:style-name="Local_20_link" text:visited-style-name="Visited_20_Local_20_Link">aqui</text:a></text:span> e <text:span text:style-name="Strong_20_Emphasis"><text:a xlink:type="simple" xlink:href="#__RefHeading___preenchimento_dos_campos_-_aba_acessos_do_usuario_30" text:style-name="Local_20_link" text:visited-style-name="Visited_20_Local_20_Link">aqui</text:a></text:span>), o sistema fará a validação dos dados informados.</text:p>
            <text:list text:style-name="Numbering_20_1" text:continue-numbering="false">
              <text:list-item>
                <text:p text:style-name="Numbering_20_1_Content_First"> Caso não exista a tabela na base de dados, será exibida a mensagem <text:span text:style-name="Strong_20_Emphasis">Tabela « nome da tabela » inexistente</text:span> e a operação será cancelada.</text:p>
              </text:list-item>
              <text:list-item>
                <text:p text:style-name="Numbering_20_1_Content_Last"> Caso a tabela esteja sem dados, será exibida a mensagem <text:span text:style-name="Strong_20_Emphasis">Tabela « nome da tabela » sem dados para seleção</text:span> e a operação será cancelada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verificando_a_existencia_da_unidade_4"/><text:bookmark-start text:name="verificando_a_existencia_da_unidade"/>Verificando a existência da unidade<text:bookmark-end text:name="__RefHeading___verificando_a_existencia_da_unidade_4"/><text:bookmark-end text:name="verificando_a_existencia_da_unidade"/></text:h>
      <text:list text:style-name="Numbering_20_1" text:continue-numbering="false">
        <text:list-item>
          <text:p text:style-name="LastListParagraph_Numbering_20_1_Content_First"> Caso o código da unidade não exista no sistema, será exibida a mensagem <text:span text:style-name="Strong_20_Emphasis">Unidade inexistente</text:span>.</text:p>
        </text:list-item>
      </text:list>
      <text:p text:style-name="Text_20_body"><text:line-break/></text:p>
      <text:h text:style-name="Heading_20_3" text:outline-level="3"><text:bookmark-start text:name="__RefHeading___verificando_o_nivel_da_unidade_de_lotacao_5"/><text:bookmark-start text:name="verificando_o_nivel_da_unidade_de_lotacao"/>Verificando o nível da unidade de lotação<text:bookmark-end text:name="__RefHeading___verificando_o_nivel_da_unidade_de_lotacao_5"/><text:bookmark-end text:name="verificando_o_nivel_da_unidade_de_lotacao"/></text:h>
      <table:table table:style-name="Table">
        <table:table-column table:style-name="odt_auto_style_table_column_5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Caso o usuário que estiver efetuando a atualização não esteja associado ao grupo de administradores:</text:p>
                <text:list text:style-name="Numbering_20_1">
                  <text:list-item>
                    <text:p text:style-name="Numbering_20_1_Content"> Caso a unidade de lotação do usuário que estiver efetuando a atualização seja diferente da Unidade de Lotação informada:</text:p>
                    <text:list text:style-name="Numbering_20_1">
                      <text:list-item>
                        <text:p text:style-name="Numbering_20_1_Content_Last"> Caso o nível da unidade de lotação do usuário que estiver efetuando a atualização seja maior ou igual ao nível da Unidade de Lotação informada, ou a unidade superior da Unidade de Lotação informada, no nível da unidade de lotação do usuário que estiver efetuando a atualização, seja diferente desta, exibir a mensagem <text:span text:style-name="Strong_20_Emphasis">Usuário « login do usuário que estiver efetuando a atualização » não tem permissão para atualizar o usuário « login do usuário que esteja sendo atualizado »</text:span>. Nesse caso, nenhum procedimento será realizado.</text:p>
                      </text:list-item>
                    </text:list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verificando_a_existencia_do_funcionario_6"/><text:bookmark-start text:name="verificando_a_existencia_do_funcionario"/>Verificando a existência do funcionário<text:bookmark-end text:name="__RefHeading___verificando_a_existencia_do_funcionario_6"/><text:bookmark-end text:name="verificando_a_existencia_do_funcionario"/></text:h>
      <text:list text:style-name="Numbering_20_1" text:continue-numbering="false">
        <text:list-item>
          <text:p text:style-name="LastListParagraph_Numbering_20_1_Content_First"> Caso a matrícula do funcionário não exista no sistema, será exibida a mensagem <text:span text:style-name="Strong_20_Emphasis">Funcionário inexistente</text:span>.</text:p>
        </text:list-item>
      </text:list>
      <text:p text:style-name="Text_20_body"><text:line-break/></text:p>
      <text:h text:style-name="Heading_20_3" text:outline-level="3"><text:bookmark-start text:name="__RefHeading___validando_a_data_7"/><text:bookmark-start text:name="validando_a_data"/>Validando a data<text:bookmark-end text:name="__RefHeading___validando_a_data_7"/><text:bookmark-end text:name="validando_a_data"/></text:h>
      <table:table table:style-name="Table">
        <table:table-column table:style-name="odt_auto_style_table_column_6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Caso o indicador de <text:span text:style-name="Strong_20_Emphasis">Rotina Batch</text:span> ou <text:span text:style-name="Strong_20_Emphasis">Internet</text:span> estejam selecionados como <text:span text:style-name="Strong_20_Emphasis">SIM</text:span>, nenhum procedimento será realizado.</text:p>
              </text:list-item>
              <text:list-item>
                <text:p text:style-name="Numbering_20_1_Content"> Caso a data esteja inválida, será exibida a mensagem <text:span text:style-name="Strong_20_Emphasis">Data inválida</text:span>.</text:p>
              </text:list-item>
              <text:list-item>
                <text:p text:style-name="Numbering_20_1_Content"> Caso a data de nascimento informada corresponda a uma pessoa que tenha menos de 15 anos de idade, será exibida a mensagem <text:span text:style-name="Strong_20_Emphasis">O usuário terá que possuir, no mínimo, 15 anos de idade</text:span>.</text:p>
              </text:list-item>
              <text:list-item>
                <text:p text:style-name="Numbering_20_1_Content_Last"> Caso a data de nascimento informada corresponda a uma pessoa que tenha entre 15 e 17 anos de idade, será exibida a mensagem <text:span text:style-name="Strong_20_Emphasis">Confirma inclusão de usuário com idade inferior a 18 anos de idade?</text:span>; <text:span text:style-name="Strong_20_Emphasis">SIM</text:span> - Continua com a inclusão do usuário; <text:span text:style-name="Strong_20_Emphasis">NÃO</text:span> - nenhum procedimento será realizado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verificando_a_data_inicial_8"/><text:bookmark-start text:name="verificando_a_data_inicial"/>Verificando a data inicial<text:bookmark-end text:name="__RefHeading___verificando_a_data_inicial_8"/><text:bookmark-end text:name="verificando_a_data_inicial"/></text:h>
      <text:list text:style-name="Numbering_20_1" text:continue-numbering="false">
        <text:list-item>
          <text:p text:style-name="LastListParagraph_Numbering_20_1_Content_First"> Caso a data inicial seja posterior à data corrente, será exibida a mensagem <text:span text:style-name="Strong_20_Emphasis">Data Inicial do Período é posterior a « Data Corrente »</text:span>.</text:p>
        </text:list-item>
      </text:list>
      <text:p text:style-name="Text_20_body"><text:line-break/></text:p>
      <text:h text:style-name="Heading_20_3" text:outline-level="3"><text:bookmark-start text:name="__RefHeading___verificando_a_data_final_9"/><text:bookmark-start text:name="verificando_a_data_final"/>Verificando a data final<text:bookmark-end text:name="__RefHeading___verificando_a_data_final_9"/><text:bookmark-end text:name="verificando_a_data_final"/></text:h>
      <text:list text:style-name="Numbering_20_1" text:continue-numbering="false">
        <text:list-item>
          <text:p text:style-name="Numbering_20_1_Content_First"> Caso a data final seja anterior à data inicial, será exibida a mensagem <text:span text:style-name="Strong_20_Emphasis">Data Final do Período é anterior à Data Inicial do Período</text:span>.</text:p>
        </text:list-item>
        <text:list-item>
          <text:p text:style-name="Numbering_20_1_Content_Last"> Caso a data final seja anterior à data corrente, será exibida a mensagem <text:span text:style-name="Strong_20_Emphasis">Data Final do Período é anterior a « Data Corrente »</text:span>.</text:p>
        </text:list-item>
      </text:list>
      <text:p text:style-name="Text_20_body"><text:line-break/></text:p>
      <text:h text:style-name="Heading_20_3" text:outline-level="3"><text:bookmark-start text:name="__RefHeading___verificando_a_permissao_para_atualizacao_10"/><text:bookmark-start text:name="verificando_a_permissao_para_atualizacao"/>Verificando a permissão para atualização<text:bookmark-end text:name="__RefHeading___verificando_a_permissao_para_atualizacao_10"/><text:bookmark-end text:name="verificando_a_permissao_para_atualizacao"/></text:h>
      <table:table table:style-name="Table">
        <table:table-column table:style-name="odt_auto_style_table_column_7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Caso o usuário que estiver efetuando a atualização não esteja associado ao grupo de administradores:</text:p>
                <text:list text:style-name="Numbering_20_1">
                  <text:list-item>
                    <text:p text:style-name="Numbering_20_1_Content"> Caso a unidade de lotação do usuário que estiver efetuando a atualização:</text:p>
                    <text:list text:style-name="Numbering_20_1">
                      <text:list-item>
                        <text:p text:style-name="Numbering_20_1_Content_Last"> Caso o nível da unidade de lotação do usuário que estiver efetuando a atualização, ou a unidade superior da Unidade de Lotação do usuário a ser atualizado, no nível da unidade de lotação do usuário que estiver efetuando a atualização, seja diferente desta, será exibida a mensagem <text:span text:style-name="Strong_20_Emphasis">Usuário « login do usuário que estiver efetuando a atualização » não tem permissão para atualizar o usuário « login do usuário que esteja sendo atualizado »</text:span>.</text:p>
                      </text:list-item>
                    </text:list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verificando_existencia_do_e-mail_11"/><text:bookmark-start text:name="verificando_existencia_do_e-mail"/>Verificando existência do e-mail<text:bookmark-end text:name="__RefHeading___verificando_existencia_do_e-mail_11"/><text:bookmark-end text:name="verificando_existencia_do_e-mail"/></text:h>
      <text:list text:style-name="Numbering_20_1" text:continue-numbering="false">
        <text:list-item>
          <text:p text:style-name="LastListParagraph_Numbering_20_1_Content_First"> Caso o e-mail já exista no sistema, será exibida a mensagem: <text:span text:style-name="Strong_20_Emphasis">O e-mail « E-mail » já existe para outro usuário. Informe outro</text:span>.</text:p>
        </text:list-item>
      </text:list>
      <text:p text:style-name="Text_20_body"><text:line-break/></text:p>
      <text:h text:style-name="Heading_20_3" text:outline-level="3"><text:bookmark-start text:name="__RefHeading___verificando_a_validade_do_e-mail_12"/><text:bookmark-start text:name="verificando_a_validade_do_e-mail"/>Verificando a validade do e-mail<text:bookmark-end text:name="__RefHeading___verificando_a_validade_do_e-mail_12"/><text:bookmark-end text:name="verificando_a_validade_do_e-mail"/></text:h>
      <text:list text:style-name="Numbering_20_1" text:continue-numbering="false">
        <text:list-item>
          <text:p text:style-name="LastListParagraph_Numbering_20_1_Content_First"> Caso o e-mail esteja fora do padrão de codificação, será exibida a mensagem: <text:span text:style-name="Strong_20_Emphasis">E-mail inválido. Informe outro</text:span>.</text:p>
        </text:list-item>
      </text:list>
      <text:p text:style-name="Text_20_body"><text:line-break/></text:p>
      <text:h text:style-name="Heading_20_3" text:outline-level="3"><text:bookmark-start text:name="__RefHeading___verificando_existencia_do_elo_13"/><text:bookmark-start text:name="verificando_existencia_do_elo"/>Verificando existência do elo<text:bookmark-end text:name="__RefHeading___verificando_existencia_do_elo_13"/><text:bookmark-end text:name="verificando_existencia_do_elo"/></text:h>
      <text:list text:style-name="Numbering_20_1" text:continue-numbering="false">
        <text:list-item>
          <text:p text:style-name="Numbering_20_1_Content_First"> Caso o código do elo não exista, será exibida a mensagem <text:span text:style-name="Strong_20_Emphasis">Elo inexistente</text:span>.</text:p>
        </text:list-item>
        <text:list-item>
          <text:p text:style-name="Numbering_20_1_Content_Last"> Caso o código informado não seja um elo, será exibida a mensagem <text:span text:style-name="Strong_20_Emphasis">Localidade informada não é um Elo</text:span>.</text:p>
        </text:list-item>
      </text:list>
      <text:p text:style-name="Text_20_body"><text:line-break/></text:p>
      <text:h text:style-name="Heading_20_3" text:outline-level="3"><text:bookmark-start text:name="__RefHeading___verificando_existencia_da_localidade_14"/><text:bookmark-start text:name="verificando_existencia_da_localidade"/>Verificando existência da localidade<text:bookmark-end text:name="__RefHeading___verificando_existencia_da_localidade_14"/><text:bookmark-end text:name="verificando_existencia_da_localidade"/></text:h>
      <text:list text:style-name="Numbering_20_1" text:continue-numbering="false">
        <text:list-item>
          <text:p text:style-name="LastListParagraph_Numbering_20_1_Content_First"> Caso o código da localidade não exista no sistema, será exibida a mensagem <text:span text:style-name="Strong_20_Emphasis">Localidade inexistente</text:span>.</text:p>
        </text:list-item>
      </text:list>
      <text:p text:style-name="Text_20_body"><text:line-break/></text:p>
      <text:h text:style-name="Heading_20_3" text:outline-level="3"><text:bookmark-start text:name="__RefHeading___verificando_eliminacao_de_todas_as_operacoes_15"/><text:bookmark-start text:name="verificando_eliminacao_de_todas_as_operacoes"/>Verificando eliminação de todas as operações<text:bookmark-end text:name="__RefHeading___verificando_eliminacao_de_todas_as_operacoes_15"/><text:bookmark-end text:name="verificando_eliminacao_de_todas_as_operacoes"/></text:h>
      <text:list text:style-name="Numbering_20_1" text:continue-numbering="false">
        <text:list-item>
          <text:p text:style-name="LastListParagraph_Numbering_20_1_Content_First"> Caso o usuário desmarque todos os acessos às operações da funcionalidade, o sistema retira o check list da Funcionalidade.</text:p>
        </text:list-item>
      </text:list>
      <text:p text:style-name="Text_20_body"><text:line-break/></text:p>
      <text:h text:style-name="Heading_20_3" text:outline-level="3"><text:bookmark-start text:name="__RefHeading___verificando_preenchimento_dos_campos_16"/><text:bookmark-start text:name="verificando_preenchimento_dos_campos"/>Verificando preenchimento dos campos<text:bookmark-end text:name="__RefHeading___verificando_preenchimento_dos_campos_16"/><text:bookmark-end text:name="verificando_preenchimento_dos_campos"/></text:h>
      <text:list text:style-name="Numbering_20_1" text:continue-numbering="false">
        <text:list-item>
          <text:p text:style-name="LastListParagraph_Numbering_20_1_Content_First"> Caso o usuário não informe ou selecione o conteúdo de algum campo necessário à atualização do usuário, será exibida a mensagem <text:span text:style-name="Strong_20_Emphasis">Informe « nome do campo que não foi preenchido ou selecionado »</text:span>.</text:p>
        </text:list-item>
      </text:list>
      <text:p text:style-name="Text_20_body"><text:line-break/></text:p>
      <text:h text:style-name="Heading_20_3" text:outline-level="3"><text:bookmark-start text:name="__RefHeading___verificando_se_usuario_possui_vinculos_no_sistema_17"/><text:bookmark-start text:name="verificando_se_usuario_possui_vinculos_no_sistema"/>Verificando se usuário possui vínculos no sistema<text:bookmark-end text:name="__RefHeading___verificando_se_usuario_possui_vinculos_no_sistema_17"/><text:bookmark-end text:name="verificando_se_usuario_possui_vinculos_no_sistema"/></text:h>
      <table:table table:style-name="Table">
        <table:table-column table:style-name="odt_auto_style_table_column_8_1"/>
        <table:table-row>
          <table:table-cell office:value-type="string" table:style-name="tablecell">
            <text:list text:style-name="Numbering_20_1" text:continue-numbering="false">
              <text:list-item>
                <text:p text:style-name="LastListParagraph_Numbering_20_1_Content_First"> Caso o usuário tenha selecionado um usuário que possua outros vínculos no sistema, exceto com as tabelas USUÁRIO GRUPO, USUÁRIO GRUPO RESTRIÇÃO, e USUÁRIO PERMISSÃO ESPECIAL, o sistema exibe a mensagem <text:span text:style-name="Strong_20_Emphasis">Não é possível excluir o(s) usuário(s) selecionado(s) devido a vínculos com outras informações</text:span>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verificando_atualizacao_realizada_por_outro_usuario_18"/><text:bookmark-start text:name="verificando_atualizacao_realizada_por_outro_usuario"/>Verificando atualização realizada por outro usuário<text:bookmark-end text:name="__RefHeading___verificando_atualizacao_realizada_por_outro_usuario_18"/><text:bookmark-end text:name="verificando_atualizacao_realizada_por_outro_usuario"/></text:h>
      <text:list text:style-name="Numbering_20_1" text:continue-numbering="false">
        <text:list-item>
          <text:p text:style-name="LastListParagraph_Numbering_20_1_Content_First"> Caso o usuário esteja tentando atualizar/excluir um usuário e ele já tenha sido atualizado durante a manutenção corrente, o sistema exibe a mensagem <text:span text:style-name="Strong_20_Emphasis">Esse usuário foi atualizado por outro usuário. Realize uma nova atualização</text:span>.</text:p>
        </text:list-item>
      </text:list>
      <text:p text:style-name="Text_20_body"><text:line-break/></text:p>
      <text:h text:style-name="Heading_20_3" text:outline-level="3"><text:bookmark-start text:name="__RefHeading___verificando_sucesso_da_transacao_19"/><text:bookmark-start text:name="verificando_sucesso_da_transacao"/>Verificando sucesso da transação<text:bookmark-end text:name="__RefHeading___verificando_sucesso_da_transacao_19"/><text:bookmark-end text:name="verificando_sucesso_da_transacao"/></text:h>
      <text:list text:style-name="Numbering_20_1" text:continue-numbering="false">
        <text:list-item>
          <text:p text:style-name="LastListParagraph_Numbering_20_1_Content_First"> Caso o código de retorno da operação efetuada no banco de dados seja diferente de zero, será exibida a mensagem conforme o código de retorno; caso contrário, exibe a mensagem <text:span text:style-name="Strong_20_Emphasis">« descrição da função » efetuada com sucesso</text:span>.</text:p>
        </text:list-item>
      </text:list>
      <text:p text:style-name="Text_20_body"><text:line-break/></text:p>
      <text:h text:style-name="Heading_20_3" text:outline-level="3"><text:bookmark-start text:name="__RefHeading___verificando_situacao_do_usuario_20"/><text:bookmark-start text:name="verificando_situacao_do_usuario"/>Verificando situação do usuário<text:bookmark-end text:name="__RefHeading___verificando_situacao_do_usuario_20"/><text:bookmark-end text:name="verificando_situacao_do_usuario"/></text:h>
      <table:table table:style-name="Table">
        <table:table-column table:style-name="odt_auto_style_table_column_9_1"/>
        <table:table-row>
          <table:table-cell office:value-type="string" table:style-name="tablecell">
            <text:list text:style-name="Numbering_20_1" text:continue-numbering="false">
              <text:list-item>
                <text:p text:style-name="LastListParagraph_Numbering_20_1_Content_First"> Caso o usuário não esteja ATIVO, será exibida a mensagem <text:span text:style-name="Strong_20_Emphasis">O usuário « login do usuário que esteja sendo atualizado » está com situação correspondente a « xxxxxxxxx da tabela USUÁRIO SITUAÇÃO com xxxxxxx da tabela USUÁRIO ». Não é possível efetuar a atualização</text:span>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verificando_selecao_de_apenas_um_usuario_21"/><text:bookmark-start text:name="verificando_selecao_de_apenas_um_usuario"/>Verificando seleção de apenas um usuário<text:bookmark-end text:name="__RefHeading___verificando_selecao_de_apenas_um_usuario_21"/><text:bookmark-end text:name="verificando_selecao_de_apenas_um_usuario"/></text:h>
      <text:list text:style-name="Numbering_20_1" text:continue-numbering="false">
        <text:list-item>
          <text:p text:style-name="LastListParagraph_Numbering_20_1_Content_First"> Caso selecione mais de um usuário, será exibida a mensagem <text:span text:style-name="Strong_20_Emphasis">Só é possível selecionar um usuário para efetuar o controle de acessos</text:span>.</text:p>
        </text:list-item>
      </text:list>
      <text:p text:style-name="Text_20_body"><text:line-break/></text:p>
      <text:h text:style-name="Heading_20_3" text:outline-level="3"><text:bookmark-start text:name="__RefHeading___verificando_grupos_de_acesso_para_o_usuario_22"/><text:bookmark-start text:name="verificando_grupos_de_acesso_para_o_usuario"/>Verificando grupos de acesso para o usuário<text:bookmark-end text:name="__RefHeading___verificando_grupos_de_acesso_para_o_usuario_22"/><text:bookmark-end text:name="verificando_grupos_de_acesso_para_o_usuario"/></text:h>
      <table:table table:style-name="Table">
        <table:table-column table:style-name="odt_auto_style_table_column_10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Caso o usuário não esteja associado a nenhum grupo de acesso, será exibida a mensagem <text:span text:style-name="Strong_20_Emphasis">Usuário não está associado a nenhum grupo de acesso. Não é possível efetuar o controle de acessos</text:span>.</text:p>
              </text:list-item>
              <text:list-item>
                <text:p text:style-name="Numbering_20_1_Content_Last"> Caso não existam acessos autorizados para os grupos associados ao usuário, será exibida a mensagem <text:span text:style-name="Strong_20_Emphasis">Os grupos de acessos do Usuário não têm autorização para nenhuma funcionalidade. Não é possível efetuar o controle de acessos</text:span>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verificando_selecao_de_pelo_menos_um_acesso_23"/><text:bookmark-start text:name="verificando_selecao_de_pelo_menos_um_acesso"/>Verificando seleção de pelo menos um acesso<text:bookmark-end text:name="__RefHeading___verificando_selecao_de_pelo_menos_um_acesso_23"/><text:bookmark-end text:name="verificando_selecao_de_pelo_menos_um_acesso"/></text:h>
      <text:list text:style-name="Numbering_20_1" text:continue-numbering="false">
        <text:list-item>
          <text:p text:style-name="LastListParagraph_Numbering_20_1_Content_First"> Caso o usuário desmarque o acesso a todas as funcionalidades (todas as funcionalidades no Menu de Acesso sem o check list), será exibida a mensagem <text:span text:style-name="Strong_20_Emphasis">É necessário permitir o acesso a pelo menos um das operações das funcionalidades</text:span>.</text:p>
        </text:list-item>
      </text:list>
      <text:p text:style-name="Text_20_body"><text:line-break/></text:p>
      <text:h text:style-name="Heading_20_3" text:outline-level="3"><text:bookmark-start text:name="__RefHeading___validando_cpf_24"/><text:bookmark-start text:name="validando_cpf"/>Validando CPF<text:bookmark-end text:name="__RefHeading___validando_cpf_24"/><text:bookmark-end text:name="validando_cpf"/></text:h>
      <table:table table:style-name="Table">
        <table:table-column table:style-name="odt_auto_style_table_column_11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Caso o dígito verificador do CPF seja inválido, será exibida a mensagem <text:span text:style-name="Strong_20_Emphasis">Dígito verificador do CPF não confere</text:span>.</text:p>
              </text:list-item>
              <text:list-item>
                <text:p text:style-name="Numbering_20_1_Content"> Caso exista outro usuário cadastrado no sistema com o mesmo número do CPF, será exibida a mensagem <text:span text:style-name="Strong_20_Emphasis">CPF já informado para usuário « xxxxxxxxxx »</text:span>.</text:p>
              </text:list-item>
              <text:list-item>
                <text:p text:style-name="Numbering_20_1_Content"> Caso o número do CPF estejam com todos os dígitos repetidos, será exibida a mensagem <text:span text:style-name="Strong_20_Emphasis">Número do CPF inválido</text:span>.</text:p>
              </text:list-item>
              <text:list-item>
                <text:p text:style-name="Numbering_20_1_Content_Last"> Caso o indicador de Rotina <text:span text:style-name="Strong_20_Emphasis">Batch</text:span> ou <text:span text:style-name="Strong_20_Emphasis">Internet</text:span> estejam selecionados como <text:span text:style-name="Strong_20_Emphasis">SIM</text:span>, nenhuma ação será executada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verificando_existencia_do_usuario_batch_25"/><text:bookmark-start text:name="verificando_existencia_do_usuario_batch"/>Verificando existência do usuário Batch<text:bookmark-end text:name="__RefHeading___verificando_existencia_do_usuario_batch_25"/><text:bookmark-end text:name="verificando_existencia_do_usuario_batch"/></text:h>
      <text:list text:style-name="Numbering_20_1" text:continue-numbering="false">
        <text:list-item>
          <text:p text:style-name="LastListParagraph_Numbering_20_1_Content_First"> Caso já exista um usuário indicado como <text:span text:style-name="Strong_20_Emphasis">Usuário Batch</text:span>, será exibida a mensagem <text:span text:style-name="Strong_20_Emphasis">O usuário « nome do usuário » já está indicado como Rotina Batch</text:span>.</text:p>
        </text:list-item>
      </text:list>
      <text:p text:style-name="Text_20_body"><text:line-break/></text:p>
      <text:h text:style-name="Heading_20_3" text:outline-level="3"><text:bookmark-start text:name="__RefHeading___verificando_existencia_do_usuario_internet_26"/><text:bookmark-start text:name="verificando_existencia_do_usuario_internet"/>Verificando existência do usuário internet<text:bookmark-end text:name="__RefHeading___verificando_existencia_do_usuario_internet_26"/><text:bookmark-end text:name="verificando_existencia_do_usuario_internet"/></text:h>
      <text:list text:style-name="Numbering_20_1" text:continue-numbering="false">
        <text:list-item>
          <text:p text:style-name="LastListParagraph_Numbering_20_1_Content_First"> Caso já exista um usuário indicado como <text:span text:style-name="Strong_20_Emphasis">Usuário Internet</text:span>, será exibida a mensagem <text:span text:style-name="Strong_20_Emphasis">O usuário « nome do usuário em » já está indicado como Internet</text:span>.</text:p>
        </text:list-item>
      </text:list>
      <text:p text:style-name="Text_20_body"><text:line-break/></text:p>
      <text:h text:style-name="Heading_20_3" text:outline-level="3"><text:bookmark-start text:name="__RefHeading___verificando_bloqueio_funcionalidade_27"/><text:bookmark-start text:name="verificando_bloqueio_funcionalidade"/>Verificando bloqueio funcionalidade<text:bookmark-end text:name="__RefHeading___verificando_bloqueio_funcionalidade_27"/><text:bookmark-end text:name="verificando_bloqueio_funcionalidade"/></text:h>
      <table:table table:style-name="Table">
        <table:table-column table:style-name="odt_auto_style_table_column_12_1"/>
        <table:table-row>
          <table:table-cell office:value-type="string" table:style-name="tablecell">
            <text:list text:style-name="Numbering_20_1" text:continue-numbering="false">
              <text:list-item>
                <text:p text:style-name="LastListParagraph_Numbering_20_1_Content_First"> Caso o indicador de bloquear funcionalidade do usuário seja sim, será exibida a mensagem <text:span text:style-name="Strong_20_Emphasis">Não é possível manter o usuário por essa funcionalidade. Necessário a utilização da funcionalidade manter solicitação de acesso</text:span>. Em seguida, a operação é cancelada.</text:p>
              </text:list-item>
            </text:list>
            <text:p text:style-name="Text_20_body">Preenchidos os campos necessários da tela <text:span text:style-name="Strong_20_Emphasis">Filtrar Usuário</text:span> clique no botão: <draw:frame draw:style-name="media" draw:name="2" text:anchor-type="as-char" draw:z-index="2" svg:width="1.2170833333333cm" svg:height="0.52916666666667cm"><draw:image xlink:href="Pictures/6d7ca9a3963b7413dc76e33621ad0d29.jpg" xlink:type="simple" xlink:show="embed" xlink:actuate="onLoad"/></draw:frame>. Feito isso, o sistema acessa a tela de <text:span text:style-name="Strong_20_Emphasis">Manter Usuário</text:span>:</text:p>
          </table:table-cell>
        </table:table-row>
      </table:table>
      <text:p text:style-name="Text_20_body"><text:line-break/></text:p>
      <text:p text:style-name="Text_20_body"><draw:frame draw:style-name="PluginODTAutoStyle_Frame_35_text_frame" draw:name="Frame2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<draw:frame draw:style-name="mediacenter" draw:name="3" text:anchor-type="paragraph" draw:z-index="3" svg:width="16.086666666667cm" svg:height="16.457083333333cm"><draw:image xlink:href="Pictures/0b9209ebaca09066ba9ab9a26c87f228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4_1"/>
        <table:table-row>
          <table:table-cell office:value-type="string" table:style-name="tablecell">
            <text:p text:style-name="tablealignleft">Para atualizar os dados do usuário, clique no hiperlink do campo <text:span text:style-name="Strong_20_Emphasis">Nome do Usuário</text:span>. Em seguida é visualizada a tela de <text:span text:style-name="Strong_20_Emphasis">Atualizar Usuário</text:span> em duas abas: <text:span text:style-name="Strong_20_Emphasis">Dados Gerais</text:span>, e <text:span text:style-name="Strong_20_Emphasis">Acessos do Usuário</text:span>:</text:p>
          </table:table-cell>
        </table:table-row>
      </table:table>
      <text:p text:style-name="Text_20_body"><text:line-break/></text:p>
      <text:p text:style-name="Text_20_body"><draw:frame draw:style-name="PluginODTAutoStyle_Frame_42_text_frame" draw:name="Frame3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><text:p text:style-name="tablealignleft"><draw:frame draw:style-name="mediacenter" draw:name="4" text:anchor-type="paragraph" draw:z-index="4" svg:width="16.1925cm" svg:height="10.900833333333cm"><draw:image xlink:href="Pictures/54e79a3bab1c06b73c3fa16ba1ac232e.jpg" xlink:type="simple" xlink:show="embed" xlink:actuate="onLoad"/></draw:frame></text:p></table:table-cell></table:table-row></table:table></draw:text-box></draw:frame></text:p>
      <text:p text:style-name="Text_20_body"><draw:frame draw:style-name="PluginODTAutoStyle_Frame_46_text_frame" draw:name="Frame4" text:anchor-type="paragraph" svg:width="481.89pt" draw:z-index="0" svg:min-height="1cm"><draw:text-box><table:table table:style-name="Table"><table:table-column table:style-name="odt_auto_style_table_column_16_1"/><table:table-row><table:table-cell office:value-type="string" table:style-name="tablecell"><text:p text:style-name="tablealignleft"><draw:frame draw:style-name="mediacenter" draw:name="5" text:anchor-type="paragraph" draw:z-index="5" svg:width="16.51cm" svg:height="13.864166666667cm"><draw:image xlink:href="Pictures/2a46cc303494533cff44a66ff6138e93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7_1"/>
        <table:table-row>
          <table:table-cell office:value-type="string" table:style-name="tablecell">
            <text:p text:style-name="tablealignleft">Faça as modificações que julgar necessárias, de acordo com as orientações para preenchimento dos campos, e clique no botão <draw:frame draw:style-name="media" draw:name="6" text:anchor-type="as-char" draw:z-index="6" svg:width="1.6139583333333cm" svg:height="0.47625cm"><draw:image xlink:href="Pictures/ce7e9def52364ac29a72047aa8b639c9.jpg" xlink:type="simple" xlink:show="embed" xlink:actuate="onLoad"/></draw:frame>.</text:p>
            <text:p text:style-name="Text_20_body">Na tela <text:span text:style-name="Strong_20_Emphasis">Manter Usuário</text:span> selecione um usuário, e clique no botão <draw:frame draw:style-name="media" draw:name="7" text:anchor-type="as-char" draw:z-index="7" svg:width="2.9897916666667cm" style:rel-width="100%" svg:height="0.47625cm" style:rel-height="scale"><draw:image xlink:href="Pictures/bc190c2bf00f7083b4535e4d74d5a746.jpg" xlink:type="simple" xlink:show="embed" xlink:actuate="onLoad"/></draw:frame>. Serão exibidas as telas de controle de acessos do usuário. Selecione a funcionalidade e clique no botão <draw:frame draw:style-name="media" draw:name="8" text:anchor-type="as-char" draw:z-index="8" svg:width="2.0372916666667cm" style:rel-width="100%" svg:height="0.58208333333333cm" style:rel-height="scale"><draw:image xlink:href="Pictures/d4070099157f53a193b6f944b6f857c6.jpg" xlink:type="simple" xlink:show="embed" xlink:actuate="onLoad"/></draw:frame>. O sistema visualiza a próxima tela:</text:p>
          </table:table-cell>
        </table:table-row>
      </table:table>
      <text:p text:style-name="Text_20_body"><text:line-break/></text:p>
      <text:p text:style-name="Text_20_body"><draw:frame draw:style-name="PluginODTAutoStyle_Frame_53_text_frame" draw:name="Frame5" text:anchor-type="paragraph" svg:width="481.89pt" draw:z-index="0" svg:min-height="1cm"><draw:text-box><table:table table:style-name="Table"><table:table-column table:style-name="odt_auto_style_table_column_18_1"/><table:table-row><table:table-cell office:value-type="string" table:style-name="tablecell"><text:p text:style-name="tablealignleft"><draw:frame draw:style-name="mediacenter" draw:name="9" text:anchor-type="paragraph" draw:z-index="9" svg:width="16.245416666667cm" svg:height="10.107083333333cm"><draw:image xlink:href="Pictures/3ef2351ffdd2e1118857a17f31cca5ce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9_1"/>
        <table:table-row>
          <table:table-cell office:value-type="string" table:style-name="tablecell">
            <text:p text:style-name="tablealignleft">Selecione o módulo que deseja liberar para o usuário mantido e, em seguida, escolha a funcionalidade. Ao lado direito da tela aparecerá as operações da funcionalidade clicada. Marque uma ou mais operações da funcionalidade, a(s) qual(is) o usuário terá o acesso permitido e depois salve as alterações clicando no botão <text:span text:style-name="Strong_20_Emphasis">Salvar</text:span>. Caso necessite, repita o processo para outras funcionalidades.</text:p>
            <text:p text:style-name="Text_20_body">Clique na aba <text:span text:style-name="Strong_20_Emphasis">Acessos do Usuário</text:span>, para liberar as permissões especiais para cada usuário:</text:p>
          </table:table-cell>
        </table:table-row>
      </table:table>
      <text:p text:style-name="Text_20_body"><text:line-break/></text:p>
      <text:p text:style-name="Text_20_body"><draw:frame draw:style-name="PluginODTAutoStyle_Frame_60_text_frame" draw:name="Frame6" text:anchor-type="paragraph" svg:width="481.89pt" draw:z-index="0" svg:min-height="1cm"><draw:text-box><table:table table:style-name="Table"><table:table-column table:style-name="odt_auto_style_table_column_20_1"/><table:table-row><table:table-cell office:value-type="string" table:style-name="tablecell"><text:p text:style-name="tablealignleft"><draw:frame draw:style-name="mediacenter" draw:name="10" text:anchor-type="paragraph" draw:z-index="10" svg:width="16.404166666667cm" svg:height="13.837708333333cm"><draw:image xlink:href="Pictures/03ef6ef665413d804a13bcdccc00a8b7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21_1"/>
        <table:table-row>
          <table:table-cell office:value-type="string" table:style-name="tablecell">
            <text:p text:style-name="tablealignleft">Agora, é possível definir permissões especiais para o usuário. No exemplo acima, permitir que ele gere/encerre ordem de serviço quando sua unidade for diferente da unidade do registro de atendimento (RA).</text:p>
            <text:p text:style-name="Text_20_body">Marque as opções que deseja e clique no botão <draw:frame draw:style-name="media" draw:name="11" text:anchor-type="as-char" draw:z-index="11" svg:width="1.6139583333333cm" svg:height="0.47625cm"><draw:image xlink:href="Pictures/ce7e9def52364ac29a72047aa8b639c9.jpg" xlink:type="simple" xlink:show="embed" xlink:actuate="onLoad"/></draw:frame>. O sistema atualiza os dados do usuário:</text:p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28"/><text:bookmark-start text:name="tela_de_sucesso"/>Tela de Sucesso<text:bookmark-end text:name="__RefHeading___tela_de_sucesso_28"/><text:bookmark-end text:name="tela_de_sucesso"/></text:h>
      <text:p text:style-name="Text_20_body"><draw:frame draw:style-name="PluginODTAutoStyle_Frame_67_text_frame" draw:name="Frame7" text:anchor-type="paragraph" svg:width="481.89pt" draw:z-index="0" svg:min-height="1cm"><draw:text-box><table:table table:style-name="Table"><table:table-column table:style-name="odt_auto_style_table_column_22_1"/><table:table-row><table:table-cell office:value-type="string" table:style-name="tablecell"><text:p text:style-name="tablealignleft"><draw:frame draw:style-name="mediacenter" draw:name="12" text:anchor-type="paragraph" draw:z-index="12" svg:width="20.108333333333cm" style:rel-width="100%" svg:height="4.3391666666667cm" style:rel-height="scale"><draw:image xlink:href="Pictures/12115926af07c1232847851a2babb03b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23_1"/>
        <table:table-row>
          <table:table-cell office:value-type="string" table:style-name="tablecell">
            <text:p text:style-name="tablealignleft"><text:span text:style-name="Strong_20_Emphasis">Atenção:</text:span> caso o usuário possa ter alguns privilégios de sistema, marcar as permissões especiais. Permissão especial é uma ação, no sistema, que só determinados usuários poderão efetuar. Exemplo: em parcelamento, na primeira aba, é perguntado se é para considerar os débitos a cobrar. Caso o usuário, que está fazendo esse parcelamento tenha permissão para parcelar sem incluir débito a cobrar, marca <text:span text:style-name="Emphasis">Sim</text:span> ou <text:span text:style-name="Emphasis">Não</text:span> no parcelamento; caso o usuário não tenha permissão especial, esse campo vem desabilitado.</text:p>
            <text:p text:style-name="Text_20_body">Na tela <text:span text:style-name="Strong_20_Emphasis">Manter Usuário</text:span>, caso queira gerar o relatório de <text:span text:style-name="Strong_20_Emphasis">Usuários Cadastrados</text:span>, clique no ícone <draw:frame draw:style-name="media" draw:name="13" text:anchor-type="as-char" draw:z-index="13" svg:width="0.82020833333333cm" svg:height="0.74083333333333cm"><draw:image xlink:href="Pictures/f9880885a97866616cdf3c9659f76582.jpg" xlink:type="simple" xlink:show="embed" xlink:actuate="onLoad"/></draw:frame>, e será exibido o relatório conforme modelo abaixo:</text:p>
          </table:table-cell>
        </table:table-row>
      </table:table>
      <text:p text:style-name="Text_20_body"><text:line-break/></text:p>
      <text:p text:style-name="Text_20_body"><draw:frame draw:style-name="PluginODTAutoStyle_Frame_74_text_frame" draw:name="Frame8" text:anchor-type="paragraph" svg:width="481.89pt" draw:z-index="0" svg:min-height="1cm"><draw:text-box><table:table table:style-name="Table"><table:table-column table:style-name="odt_auto_style_table_column_24_1"/><table:table-row><table:table-cell office:value-type="string" table:style-name="tablecell"><text:p text:style-name="tablealignleft"><draw:frame draw:style-name="mediacenter" draw:name="14" text:anchor-type="paragraph" draw:z-index="14" svg:width="22.198541666667cm" style:rel-width="100%" svg:height="12.329583333333cm" style:rel-height="scale"><draw:image xlink:href="Pictures/6e83d6d350a3a330ace352de608e5029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-_aba_dados_gerais_29"/><text:bookmark-start text:name="preenchimento_dos_campos_-_aba_dados_gerais"/>Preenchimento dos Campos - Aba Dados Gerais<text:bookmark-end text:name="__RefHeading___preenchimento_dos_campos_-_aba_dados_gerais_29"/><text:bookmark-end text:name="preenchimento_dos_campos_-_aba_dados_gerai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ipo do Usuário</text:span></text:p>
          </table:table-cell>
          <table:table-cell office:value-type="string" table:style-name="tablecell">
            <text:p text:style-name="tablealignleft">Campo obrigatório. Selecione uma das opções disponibilizadas pelo sistema, referente ao tipo de usuári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mpresa</text:span></text:p>
          </table:table-cell>
          <table:table-cell office:value-type="string" table:style-name="tablecell">
            <text:p text:style-name="tablealignleft">Campo obrigatório. Selecione a empresa do usuário. Caso o campo tipo de usuário selecionado seja do tipo funcionário, o campo empresa desabilita, selecionando a empresa principa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atricula do Funcionário</text:span></text:p>
          </table:table-cell>
          <table:table-cell office:value-type="string" table:style-name="tablecell">
            <text:p text:style-name="tablealignleft">Informe a matrícula do funcionário, ou clique no ícone <draw:frame draw:style-name="media" draw:name="15" text:anchor-type="as-char" draw:z-index="15" svg:width="0.82020833333333cm" svg:height="0.74083333333333cm"><draw:image xlink:href="Pictures/6eec05f7f095905973ae0bc596dfff09.jpg" xlink:type="simple" xlink:show="embed" xlink:actuate="onLoad"/></draw:frame> para selecionar a matrícula desejada. O nome do funcionário será exibido ao lado campo. Para apagar o conteúdo do campo, clique no ícone <draw:frame draw:style-name="media" draw:name="16" text:anchor-type="as-char" draw:z-index="16" svg:width="0.66145833333333cm" svg:height="0.68791666666667cm"><draw:image xlink:href="Pictures/b2aa60cb8d362d06927651de5748bac0.jpg" xlink:type="simple" xlink:show="embed" xlink:actuate="onLoad"/></draw:frame> ao lado do campo em exibição. Caso o campo tipo de usuário selecionado não seja do tipo funcionário, o campo matrícula do funcionário será desabilitad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ome do Usuário</text:span></text:p>
          </table:table-cell>
          <table:table-cell office:value-type="string" table:style-name="tablecell">
            <text:p text:style-name="tablealignleft">Campo obrigatório. Informe o nome do usuário. Caso o campo tipo de usuário selecionado seja do tipo funcionário, o campo nome do usuário será desabilitado, informando o nome do funcionári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úmero do CPF</text:span></text:p>
          </table:table-cell>
          <table:table-cell office:value-type="string" table:style-name="tablecell">
            <text:p text:style-name="tablealignleft">Campo obrigatório. Informe o número do CPF válid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ta de Nascimento</text:span></text:p>
          </table:table-cell>
          <table:table-cell office:value-type="string" table:style-name="tablecell">
            <text:p text:style-name="tablealignleft">Campo obrigatório. Informe a data de nascimento, no formato DD/MM/AAAA (Dia, Mês, Ano), ou clique no ícone <draw:frame draw:style-name="media" draw:name="17" text:anchor-type="as-char" draw:z-index="17" svg:width="0.58208333333333cm" svg:height="0.68791666666667cm"><draw:image xlink:href="Pictures/b8b0ef70b89600eed233837829697a03.jpg" xlink:type="simple" xlink:show="embed" xlink:actuate="onLoad"/></draw:frame>, link <text:span text:style-name="Strong_20_Emphasis"><text:a xlink:type="simple" xlink:href="https://gsan.com.br/doku.php?id=ajuda:pesquisar_calendario" text:style-name="Internet_20_link" text:visited-style-name="Visited_20_Internet_20_Link">Pesquisar Data</text:a></text:span>, para selecionar a data desejad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nidade Organizacional</text:span></text:p>
          </table:table-cell>
          <table:table-cell office:value-type="string" table:style-name="tablecell">
            <text:p text:style-name="tablealignleft">Campo obrigatório. Informe o código da unidade organizacional ou clique no botão <draw:frame draw:style-name="media" draw:name="18" text:anchor-type="as-char" draw:z-index="18" svg:width="0.82020833333333cm" svg:height="0.74083333333333cm"><draw:image xlink:href="Pictures/6eec05f7f095905973ae0bc596dfff09.jpg" xlink:type="simple" xlink:show="embed" xlink:actuate="onLoad"/></draw:frame>, link <text:span text:style-name="Strong_20_Emphasis">Pesquisar Unidade Organizacional</text:span>, para selecionar a unidade desejada. O nome da unidade organizacional será exibido ao lado campo. Para apagar o conteúdo do campo, clique no botão <draw:frame draw:style-name="media" draw:name="19" text:anchor-type="as-char" draw:z-index="19" svg:width="0.66145833333333cm" svg:height="0.68791666666667cm"><draw:image xlink:href="Pictures/b2aa60cb8d362d06927651de5748bac0.jpg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eríodo de Cadastramento</text:span></text:p>
          </table:table-cell>
          <table:table-cell office:value-type="string" table:style-name="tablecell">
            <text:p text:style-name="tablealignleft">Campo obrigatório. Informe as datas inicial e final, referente ao período de cadastramento do usuário, ou clique no botão <draw:frame draw:style-name="media" draw:name="20" text:anchor-type="as-char" draw:z-index="20" svg:width="0.58208333333333cm" svg:height="0.68791666666667cm"><draw:image xlink:href="Pictures/b8b0ef70b89600eed233837829697a03.jpg" xlink:type="simple" xlink:show="embed" xlink:actuate="onLoad"/></draw:frame>, link <text:span text:style-name="Strong_20_Emphasis"><text:a xlink:type="simple" xlink:href="https://gsan.com.br/doku.php?id=ajuda:pesquisar_calendario" text:style-name="Internet_20_link" text:visited-style-name="Visited_20_Internet_20_Link">Pesquisar Data</text:a></text:span>, para selecionar as datas desejadas. A data final do período de cadastramento será a data de expiração do sistema. A data de expiração do sistema será a atual <text:span text:style-name="Strong_20_Emphasis">+</text:span> a quantidade de dias de expiração parametrizada pela empresa, caso a data atual <text:span text:style-name="Strong_20_Emphasis">+</text:span> a quantidade de dias seja menor que a data final de cadastrament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gin</text:span></text:p>
          </table:table-cell>
          <table:table-cell office:value-type="string" table:style-name="tablecell">
            <text:p text:style-name="tablealignleft">Campo obrigatório. Informe o login do usuário. Caso seja funcionário, a matrícula será preenchida pelo sistema, caso contrário, informe o CPF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-mail</text:span></text:p>
          </table:table-cell>
          <table:table-cell office:value-type="string" table:style-name="tablecell">
            <text:p text:style-name="tablealignleft">Campo obrigatório. Informe o e-mail do usuári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firmação E-mail</text:span></text:p>
          </table:table-cell>
          <table:table-cell office:value-type="string" table:style-name="tablecell">
            <text:p text:style-name="tablealignleft">Campo obrigatório. Informe o mesmo e-mail informado no campo E-mail, para a confirma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icador de Usuário para Rotina Batch</text:span></text:p>
          </table:table-cell>
          <table:table-cell office:value-type="string" table:style-name="tablecell">
            <text:p text:style-name="tablealignleft">Campo obrigatório. Informe <text:span text:style-name="Strong_20_Emphasis">Sim</text:span> para indicar usuário para rotina batch, caso contrário, marque a opção <text:span text:style-name="Strong_20_Emphasis">Não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icador de Usuário para Internet</text:span></text:p>
          </table:table-cell>
          <table:table-cell office:value-type="string" table:style-name="tablecell">
            <text:p text:style-name="tablealignleft">Campo obrigatório. Informe <text:span text:style-name="Strong_20_Emphasis">Sim</text:span> para indicar o usuário para rotina Internet, caso contrário, marque a opção <text:span text:style-name="Strong_20_Emphasis">Não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preenchimento_dos_campos_-_aba_acessos_do_usuario_30"/><text:bookmark-start text:name="preenchimento_dos_campos_-_aba_acessos_do_usuario"/>Preenchimento dos Campos - Aba Acessos do Usuário<text:bookmark-end text:name="__RefHeading___preenchimento_dos_campos_-_aba_acessos_do_usuario_30"/><text:bookmark-end text:name="preenchimento_dos_campos_-_aba_acessos_do_usuari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brangência de Acesso</text:span></text:p>
          </table:table-cell>
          <table:table-cell office:value-type="string" table:style-name="tablecell">
            <text:p text:style-name="tablealignleft">Campo obrigatório - Selecione uma das opções disponibilizadas pelo sistema, referente à abrangência de acesso do usuári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rência</text:span></text:p>
          </table:table-cell>
          <table:table-cell office:value-type="string" table:style-name="tablecell">
            <text:p text:style-name="tablealignleft">Selecione a gerência do usuário, caso a abrangência de acesso seja de gerênci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nidade Negócio</text:span></text:p>
          </table:table-cell>
          <table:table-cell office:value-type="string" table:style-name="tablecell">
            <text:p text:style-name="tablealignleft">Selecione a unidade de negócio do usuário, caso a abrangência de acesso seja de unidade de negóci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calidade Pólo</text:span></text:p>
          </table:table-cell>
          <table:table-cell office:value-type="string" table:style-name="tablecell">
            <text:p text:style-name="tablealignleft">Informe o código do elo polo, ou clique no botão <draw:frame draw:style-name="media" draw:name="21" text:anchor-type="as-char" draw:z-index="21" svg:width="0.82020833333333cm" svg:height="0.74083333333333cm"><draw:image xlink:href="Pictures/6eec05f7f095905973ae0bc596dfff09.jpg" xlink:type="simple" xlink:show="embed" xlink:actuate="onLoad"/></draw:frame>, link <text:span text:style-name="Strong_20_Emphasis">Pesquisar Elo Polo</text:span>, para selecionar o elo desejado, caso a abrangência de acesso seja de elo polo. O nome será exibido no campo ao lado. Para apagar o conteúdo do campo, clique no botão <draw:frame draw:style-name="media" draw:name="22" text:anchor-type="as-char" draw:z-index="22" svg:width="0.66145833333333cm" svg:height="0.68791666666667cm"><draw:image xlink:href="Pictures/b2aa60cb8d362d06927651de5748bac0.jpg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calidade</text:span></text:p>
          </table:table-cell>
          <table:table-cell office:value-type="string" table:style-name="tablecell">
            <text:p text:style-name="tablealignleft">Informe o código da localidade, ou clique no botão <draw:frame draw:style-name="media" draw:name="23" text:anchor-type="as-char" draw:z-index="23" svg:width="0.82020833333333cm" svg:height="0.74083333333333cm"><draw:image xlink:href="Pictures/6eec05f7f095905973ae0bc596dfff09.jpg" xlink:type="simple" xlink:show="embed" xlink:actuate="onLoad"/></draw:frame>, link <text:span text:style-name="Strong_20_Emphasis">Pesquisar Localidade</text:span>, para pesquisar a localidade desejada, caso a abrangência de acesso seja de localidade. O nome da localidade será exibida no campo ao lado. Para apagar o conteúdo do campo, clique no botão <draw:frame draw:style-name="media" draw:name="24" text:anchor-type="as-char" draw:z-index="24" svg:width="0.66145833333333cm" svg:height="0.68791666666667cm"><draw:image xlink:href="Pictures/b2aa60cb8d362d06927651de5748bac0.jpg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rupo</text:span></text:p>
          </table:table-cell>
          <table:table-cell office:value-type="string" table:style-name="tablecell">
            <text:p text:style-name="tablealignleft">Campo obrigatório. Para selecionar um grupo, clique sobre o item desejado, para selecionar mais de um grupo, mantenha a tecla <text:span text:style-name="Strong_20_Emphasis">Ctrl</text:span> pressionada e clique sobre os demais itens desejad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ituação</text:span></text:p>
          </table:table-cell>
          <table:table-cell office:value-type="string" table:style-name="tablecell">
            <text:p text:style-name="tablealignleft">Campo obrigatório - Selecione uma das opções disponibilizadas pelo sistema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31"/><text:bookmark-start text:name="funcionalidade_dos_botoes"/>Funcionalidade dos Botões<text:bookmark-end text:name="__RefHeading___funcionalidade_dos_botoes_31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0.58208333333333cm" svg:height="0.68791666666667cm"><draw:image xlink:href="Pictures/b8b0ef70b89600eed233837829697a0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uma data desejada, no formato DD/MM/AAAA (Dia, Mês, Ano), link Pesquisar Dat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6" text:anchor-type="as-char" draw:z-index="26" svg:width="0.82020833333333cm" svg:height="0.74083333333333cm"><draw:image xlink:href="Pictures/6eec05f7f095905973ae0bc596dfff0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7" text:anchor-type="as-char" draw:z-index="27" svg:width="0.66145833333333cm" svg:height="0.68791666666667cm"><draw:image xlink:href="Pictures/b2aa60cb8d362d06927651de5748bac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apagar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8" text:anchor-type="as-char" draw:z-index="28" svg:width="2.0372916666667cm" style:rel-width="100%" svg:height="0.58208333333333cm" style:rel-height="scale"><draw:image xlink:href="Pictures/d4070099157f53a193b6f944b6f857c6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avançar para próxima aba, após preenchimento dos campos obrigatóri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9" text:anchor-type="as-char" draw:z-index="29" svg:width="2.936875cm" style:rel-width="100%" svg:height="0.714375cm" style:rel-height="scale"><draw:image xlink:href="Pictures/c825cdc5cc1b7183d6c654b0ad97b96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ab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0" text:anchor-type="as-char" draw:z-index="30" svg:width="1.2170833333333cm" svg:height="0.52916666666667cm"><draw:image xlink:href="Pictures/6d7ca9a3963b7413dc76e33621ad0d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o filtro,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1" text:anchor-type="as-char" draw:z-index="31" svg:width="1.6933333333333cm" svg:height="0.50270833333333cm"><draw:image xlink:href="Pictures/2ec2cf3374c8046e1079c36ca3fc4fc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a última operação realizad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2" text:anchor-type="as-char" draw:z-index="32" svg:width="1.7197916666667cm" svg:height="0.555625cm"><draw:image xlink:href="Pictures/3eaa734ea9ec9d3342fdb7577701ea0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3" text:anchor-type="as-char" draw:z-index="33" svg:width="1.6139583333333cm" svg:height="0.47625cm"><draw:image xlink:href="Pictures/ce7e9def52364ac29a72047aa8b639c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nclui a inserção dos dados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4" text:anchor-type="as-char" draw:z-index="34" svg:width="1.4022916666667cm" svg:height="0.52916666666667cm"><draw:image xlink:href="Pictures/72231600f66249f94cb6b3755d16c32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5" text:anchor-type="as-char" draw:z-index="35" svg:width="1.6933333333333cm" svg:height="0.396875cm"><draw:image xlink:href="Pictures/740daee4d22b759956a5789533157d5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remoção do item selecion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6" text:anchor-type="as-char" draw:z-index="36" svg:width="3.2279166666667cm" style:rel-width="100%" svg:height="0.44979166666667cm" style:rel-height="scale"><draw:image xlink:href="Pictures/b3cb9dd9031851a7b593467fa98f530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xibe a tela com as funcionalidades para liberação do acess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7" text:anchor-type="as-char" draw:z-index="37" svg:width="0.79375cm" svg:height="0.82020833333333cm"><draw:image xlink:href="Pictures/3fb5590eeb9a15be79c5d970ad08139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xibe o <text:span text:style-name="Emphasis">Hint</text:span> contendo as informações: Tipo, Abrangência, Nome, e Códig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8" text:anchor-type="as-char" draw:z-index="38" svg:width="2.06375cm" style:rel-width="100%" svg:height="0.50270833333333cm" style:rel-height="scale"><draw:image xlink:href="Pictures/b308e6a08e15c399887b2a475487cf0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9" text:anchor-type="as-char" draw:z-index="39" svg:width="0.92604166666667cm" svg:height="0.84666666666667cm"><draw:image xlink:href="Pictures/a39d91d1f4ea79ec0becedd6c49a3a8e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gera o relatório de Usuários Cadastrados.</text:p>
          </table:table-cell>
        </table:table-row>
      </table:table>
      <text:h text:style-name="Heading_20_2" text:outline-level="2"><text:bookmark-start text:name="__RefHeading___referencias_32"/><text:bookmark-start text:name="referencias"/>Referências<text:bookmark-end text:name="__RefHeading___referencias_32"/><text:bookmark-end text:name="referencias"/></text:h>
      <text:p text:style-name="Text_20_body"><text:span text:style-name="Strong_20_Emphasis"><text:a xlink:type="simple" xlink:href="https://gsan.com.br/doku.php?id=postgres:controle_acesso:uc0231" text:style-name="Internet_20_link" text:visited-style-name="Visited_20_Internet_20_Link">Manter Usuário</text:a></text:span></text:p>
      <text:h text:style-name="Heading_20_3" text:outline-level="3"><text:bookmark-start text:name="__RefHeading___termos_principais_33"/><text:bookmark-start text:name="termos_principais"/>Termos Principais<text:bookmark-end text:name="__RefHeading___termos_principais_33"/><text:bookmark-end text:name="termos_principais"/></text:h>
      <text:p text:style-name="Text_20_body"><text:span text:style-name="Strong_20_Emphasis"><text:a xlink:type="simple" xlink:href="https://gsan.com.br/doku.php?id=ajuda:seguranca" text:style-name="Internet_20_link" text:visited-style-name="Visited_20_Internet_20_Link">Segurança</text:a></text:span></text:p>
      <text:h text:style-name="Heading_20_2" text:outline-level="2"><text:bookmark-start text:name="__RefHeading___videos_34"/><text:bookmark-start text:name="videos"/>Vídeos<text:bookmark-end text:name="__RefHeading___videos_34"/><text:bookmark-end text:name="videos"/></text:h>
      <text:p text:style-name="Text_20_body"><text:span text:style-name="Strong_20_Emphasis"><text:a xlink:type="simple" xlink:href="https://gsan.com.br/doku.php?id=treinamentos:livre:video-aulas:manter_usuario" text:style-name="Internet_20_link" text:visited-style-name="Visited_20_Internet_20_Link">Manter Usuário</text:a></text:span></text:p>
      <text:p text:style-name="Text_20_body">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5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6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3::27:39</meta:creation-date>
    <dc:creator>Generated</dc:creator>
    <dc:date>2026-09-15T13::27:39</dc:date>
    <dc:language>en-US</dc:language>
    <meta:editing-cycles>1</meta:editing-cycles>
    <meta:editing-duration>PT0S</meta:editing-duration>
    <dc:title>ajuda:seguranca:manter_usuario</dc:title>
  </office:meta>
</office:document-meta>
</file>