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cbf614e5d0bf58cb4272a3684861cd.png"/>
  <manifest:file-entry manifest:media-type="image/jpeg" manifest:full-path="Pictures/ca5d8ed16f3495c3bad7bf90932bdbc8.jpg"/>
  <manifest:file-entry manifest:media-type="image/jpeg" manifest:full-path="Pictures/9986b8bafbc47452c7e1c95076ad87c7.jpg"/>
  <manifest:file-entry manifest:media-type="image/jpeg" manifest:full-path="Pictures/5d44d556ebb07ab4b38a52a0372e8ac5.jpg"/>
  <manifest:file-entry manifest:media-type="image/jpeg" manifest:full-path="Pictures/55453a858a9fd16843f0de36339a37cc.jpg"/>
  <manifest:file-entry manifest:media-type="image/jpeg" manifest:full-path="Pictures/3eaa734ea9ec9d3342fdb7577701ea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37.323pt" style:rel-width="7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364341085271cm" style:rel-height="scale"><draw:image xlink:href="Pictures/9bcbf614e5d0bf58cb4272a3684861cd.png" xlink:type="simple" xlink:show="embed" xlink:actuate="onLoad"/></draw:frame></draw:a></text:p>
      <text:h text:style-name="Heading_20_1" text:outline-level="1"><text:bookmark text:name="ajuda:seguranca:revalidar_usuario"/><text:bookmark-start text:name="__RefHeading___revalidar_usuario_1"/><text:bookmark-start text:name="revalidar_usuario"/>Revalidar Usuário<text:bookmark-end text:name="__RefHeading___revalidar_usuario_1"/><text:bookmark-end text:name="revalidar_usuario"/></text:h>
      <text:p text:style-name="Text_20_body">Esta funcionalidade permite revalidar o acesso dos usuários no GSAN. Ela pode ser acessada através do caminho <text:span text:style-name="Strong_20_Emphasis">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seguranca" text:style-name="Internet_20_link" text:visited-style-name="Visited_20_Internet_20_Link">Segurança</text:a> &gt; <text:a xlink:type="simple" xlink:href="https://gsan.com.br/doku.php?id=ajuda:seguranca:acesso" text:style-name="Internet_20_link" text:visited-style-name="Visited_20_Internet_20_Link">Acesso</text:a> &gt; <text:a xlink:type="simple" xlink:href="https://gsan.com.br/doku.php?id=ajuda:pesquisar_usuario" text:style-name="Internet_20_link" text:visited-style-name="Visited_20_Internet_20_Link">Usuário</text:a> &gt; Revalidar Usuário</text:span>.</text:p>
      <text:p text:style-name="Text_20_body">Feito isso, o sistema visualiza a tela abaixo:</text:p>
      <text:p text:style-name="Text_20_body"><draw:frame draw:style-name="PluginODTAutoStyle_Frame_1_text_frame" draw:name="Frame1" text:anchor-type="paragraph" svg:width="337.323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" draw:name="1" text:anchor-type="as-char" draw:z-index="1" svg:width="15.954375cm" svg:height="10.186458333333cm"><draw:image xlink:href="Pictures/ca5d8ed16f3495c3bad7bf90932bdbc8.jpg" xlink:type="simple" xlink:show="embed" xlink:actuate="onLoad"/></draw:frame></text:p></table:table-cell></table:table-row></table:table></draw:text-box></draw:frame></text:p>
      <text:p text:style-name="Text_20_body">A tela já abre com a lista de usuários subordinados ao usuário gestor em questão. Cada gestor terá que revalidar o acesso de todos os seus subordinados. Caso essa revalidação não seja feita, todos os subordinados ficam sem acesso ao sistema.</text:p>
      <text:p text:style-name="Text_20_body">A partir de uma determinada quantidade parametrizada de dias, que indica uma data limite para revalidação dos acessos, o gestor será comunicado através de e-mail e de mensagem ao acessar o sistema, quanto à necessidade de revalidação dos acessos. Os avisos permanecerão até que haja a revalidação:</text:p>
      <text:p text:style-name="Text_20_body"><draw:frame draw:style-name="PluginODTAutoStyle_Frame_5_text_frame" draw:name="Frame2" text:anchor-type="paragraph" svg:width="337.323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" draw:name="2" text:anchor-type="as-char" draw:z-index="2" svg:width="16.139583333333cm" svg:height="12.938125cm"><draw:image xlink:href="Pictures/9986b8bafbc47452c7e1c95076ad87c7.jpg" xlink:type="simple" xlink:show="embed" xlink:actuate="onLoad"/></draw:frame></text:p></table:table-cell></table:table-row></table:table></draw:text-box></draw:frame></text:p>
      <text:p text:style-name="Text_20_body">Expirado o prazo de revalidação, caso não tenha sido efetivamente realizada, o gestor receberá um e-mail e mensagem através do sistema no momento de acesso, informando que o acessos de seus subordinados estão bloqueados.</text:p>
      <text:p text:style-name="Text_20_body">Quando o usuário Gestor estiver afastado e possuir um usuário espelho cadastrado, o e-mail será enviado para o usuário espelho.</text:p>
      <text:p text:style-name="Text_20_body"><text:span text:style-name="Strong_20_Emphasis">Atenção:</text:span> na funcionalidade de <text:span text:style-name="Strong_20_Emphasis">Revalidar Usuário</text:span> foi criada uma permissão especial para que apenas os usuários gestores possam revalidar os usuários a ele subordinados. Dito isso, selecione o usuário que deseja revalidar e clique em <draw:frame draw:style-name="media" draw:name="3" text:anchor-type="as-char" draw:z-index="3" svg:width="3.413125cm" style:rel-width="100%" svg:height="0.47625cm" style:rel-height="scale"><draw:image xlink:href="Pictures/5d44d556ebb07ab4b38a52a0372e8ac5.jpg" xlink:type="simple" xlink:show="embed" xlink:actuate="onLoad"/></draw:frame>.</text:p>
      <text:h text:style-name="Heading_20_1" text:outline-level="1"><text:bookmark-start text:name="__RefHeading___preenchimento_dos_campos_2"/><text:bookmark-start text:name="preenchimento_dos_campos"/>Preenchimento dos Campos<text:bookmark-end text:name="__RefHeading___preenchimento_dos_campos_2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eckbox</text:span></text:p>
          </table:table-cell>
          <table:table-cell office:value-type="string" table:style-name="tablecell">
            <text:p text:style-name="tablealignleft"> Para revalidar o acesso na lista apresentada na tela do sistema, marque no checkbox ou em <text:span text:style-name="Strong_20_Emphasis">Todos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gin</text:span></text:p>
          </table:table-cell>
          <table:table-cell office:value-type="string" table:style-name="tablecell">
            <text:p text:style-name="tablealignleft">Login cadastrado para autorizar o acesso. Caso o usuário seja <text:span text:style-name="Strong_20_Emphasis">Superior</text:span>, ou seja, tenha outros usuários a ele subordinados, ao clicar ho hiperlink, o sistema exibe esses usuários para que sejam revalidados os acess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me</text:span></text:p>
          </table:table-cell>
          <table:table-cell office:value-type="string" table:style-name="tablecell">
            <text:p text:style-name="tablealignleft">Nome do usuário para autorizar o acess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 de Expiração</text:span></text:p>
          </table:table-cell>
          <table:table-cell office:value-type="string" table:style-name="tablecell">
            <text:p text:style-name="tablealignleft">Data em que o acesso será expirad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as Restantes</text:span></text:p>
          </table:table-cell>
          <table:table-cell office:value-type="string" table:style-name="tablecell">
            <text:p text:style-name="tablealignleft">Quantidade de dias que restam para expiração do acesso. Caso a data já esteja expirada, aparece a palavra <text:span text:style-name="Strong_20_Emphasis">Expirado</text:span>.</text:p>
          </table:table-cell>
        </table:table-row>
      </table:table>
      <text:h text:style-name="Heading_20_1" text:outline-level="1"><text:bookmark-start text:name="__RefHeading___funcionalidade_dos_botoes_3"/><text:bookmark-start text:name="funcionalidade_dos_botoes"/>Funcionalidade dos Botões<text:bookmark-end text:name="__RefHeading___funcionalidade_dos_botoes_3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825625cm" svg:height="0.60854166666667cm"><draw:image xlink:href="Pictures/55453a858a9fd16843f0de36339a37cc.jpg" xlink:type="simple" xlink:show="embed" xlink:actuate="onLoad"/></draw:frame></text:p>
          </table:table-cell>
          <table:table-cell office:value-type="string" table:style-name="tablecell">
            <text:p text:style-name="tablealignleft">Ao clicar no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413125cm" style:rel-width="100%" svg:height="0.47625cm" style:rel-height="scale"><draw:image xlink:href="Pictures/5d44d556ebb07ab4b38a52a0372e8ac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valida os acessos solicitados. Para isso, é necessário clicar antes no checkbox correspondente, ou em <text:span text:style-name="Strong_20_Emphasis">Todos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7197916666667cm" svg:height="0.555625cm"><draw:image xlink:href="Pictures/3eaa734ea9ec9d3342fdb7577701ea0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ancelar a operação e retornar à tela principal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37.323pt" style:rel-width="7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2::23:21</meta:creation-date>
    <dc:creator>Generated</dc:creator>
    <dc:date>2026-09-14T12::23:21</dc:date>
    <dc:language>en-US</dc:language>
    <meta:editing-cycles>1</meta:editing-cycles>
    <meta:editing-duration>PT0S</meta:editing-duration>
    <dc:title>ajuda:seguranca:revalidar_usuario</dc:title>
  </office:meta>
</office:document-meta>
</file>