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9eb609d870b56e00c107637e5dec74.png"/>
  <manifest:file-entry manifest:media-type="image/jpeg" manifest:full-path="Pictures/36c760c8f91854defe18175a0357ead5.jpg"/>
  <manifest:file-entry manifest:media-type="image/png" manifest:full-path="Pictures/cf11b22c24cef6f314ebe55f89755e09.png"/>
  <manifest:file-entry manifest:media-type="image/jpeg" manifest:full-path="Pictures/690c0edfa8d614271830fb610ffdc122.jpg"/>
  <manifest:file-entry manifest:media-type="image/jpeg" manifest:full-path="Pictures/94da8f105f6c68ac851dbf2c3939aa4d.jpg"/>
  <manifest:file-entry manifest:media-type="image/png" manifest:full-path="Pictures/75c2fb0f034c3ea26911669d75b194f8.png"/>
  <manifest:file-entry manifest:media-type="image/gif" manifest:full-path="Pictures/4a1d013358fec02f62fd9128287614a7.gif"/>
  <manifest:file-entry manifest:media-type="image/gif" manifest:full-path="Pictures/7d683db972d9051c5dfecc78c7cc997d.gif"/>
  <manifest:file-entry manifest:media-type="image/png" manifest:full-path="Pictures/068ab3b54edaad3fb83da436d6d53ee2.png"/>
  <manifest:file-entry manifest:media-type="image/png" manifest:full-path="Pictures/594b7dcad5d88d83b9cfa70ef6ed20f6.png"/>
  <manifest:file-entry manifest:media-type="image/png" manifest:full-path="Pictures/7a3ee5346a6dae1d0123bfe37257827a.png"/>
  <manifest:file-entry manifest:media-type="image/jpeg" manifest:full-path="Pictures/d4217202534dd8f2e6f6e8ffa5be73c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646029258098cm" style:rel-height="scale"><draw:image xlink:href="Pictures/8e9eb609d870b56e00c107637e5dec74.png" xlink:type="simple" xlink:show="embed" xlink:actuate="onLoad"/></draw:frame></draw:a></text:p>
      <text:h text:style-name="Heading_20_1" text:outline-level="1"><text:bookmark text:name="ajuda:telefone"/><text:bookmark-start text:name="__RefHeading___aba_contatos_1"/><text:bookmark-start text:name="aba_contatos"/>Aba Contatos<text:bookmark-end text:name="__RefHeading___aba_contatos_1"/><text:bookmark-end text:name="aba_contatos"/></text:h>
      <table:table table:style-name="Table">
        <table:table-column table:style-name="odt_auto_style_table_column_1_1"/>
        <table:table-row>
          <table:table-cell office:value-type="string" table:style-name="tablecell">
            <text:p text:style-name="tablealignleft">Esta tela faz parte do processo <text:span text:style-name="Strong_20_Emphasis"><text:a xlink:type="simple" xlink:href="https://gsan.com.br/doku.php?id=ajuda:manter_cliente" text:style-name="Internet_20_link" text:visited-style-name="Visited_20_Internet_20_Link">Manter Cliente</text:a></text:span>, e permite que você atualize as informações do cliente. Em função da quantidade de informações a serem cadastradas, a tela foi dividida em quatro abas:</text:p>
          </table:table-cell>
        </table:table-row>
      </table:table>
      <table:table table:style-name="Table">
        <table:table-column table:style-name="odt_auto_style_table_column_2_1"/>
        <table:table-row>
          <table:table-cell office:value-type="string" table:style-name="tablecell">
            <text:list text:style-name="Numbering_20_1" text:continue-numbering="false">
              <text:list-item>
                <text:p text:style-name="Numbering_20_1_Content_First"> <text:span text:style-name="Strong_20_Emphasis"><text:a xlink:type="simple" xlink:href="https://gsan.com.br/doku.php?id=ajuda:nome_e_tipo" text:style-name="Internet_20_link" text:visited-style-name="Visited_20_Internet_20_Link">Nome e Tipo</text:a></text:span>: Para identificação do cliente.</text:p>
              </text:list-item>
              <text:list-item>
                <text:p text:style-name="Numbering_20_1_Content"> <text:span text:style-name="Strong_20_Emphasis"><text:a xlink:type="simple" xlink:href="https://gsan.com.br/doku.php?id=ajuda:pessoa" text:style-name="Internet_20_link" text:visited-style-name="Visited_20_Internet_20_Link">Pessoa</text:a></text:span>: Para preenchimento das informações relacionadas com o tipo da pessoa (Física ou Jurídica).</text:p>
              </text:list-item>
              <text:list-item>
                <text:p text:style-name="Numbering_20_1_Content"> <text:span text:style-name="Strong_20_Emphasis"><text:a xlink:type="simple" xlink:href="https://gsan.com.br/doku.php?id=ajuda:endereco" text:style-name="Internet_20_link" text:visited-style-name="Visited_20_Internet_20_Link">Endereço</text:a></text:span>: Para informar os endereços do cliente.</text:p>
              </text:list-item>
              <text:list-item>
                <text:p text:style-name="Numbering_20_1_Content_Last"> <text:span text:style-name="Strong_20_Emphasis"><text:a xlink:type="simple" xlink:href="#ajuda:telefone" text:style-name="Local_20_link" text:visited-style-name="Visited_20_Local_20_Link">Telefone</text:a></text:span>: Para informar os telefones/emails do cliente.</text:p>
              </text:list-item>
            </text:list>
          </table:table-cell>
        </table:table-row>
      </table:table>
      <text:p text:style-name="Text_20_body"><text:line-break/></text:p>
      <table:table table:style-name="Table">
        <table:table-column table:style-name="odt_auto_style_table_column_3_1"/>
        <table:table-row>
          <table:table-cell office:value-type="string" table:style-name="tablecell">
            <text:p text:style-name="tablealignleft">O campo código do cliente não pode ser alterado, porque é a chave de identificação do cliente. Verifique se você selecionou o cliente correto e, em caso afirmativo, dê continuidade ao processo de alteração. Se você selecionou o cliente errado, retorne à tela anterior, ou para a tela de filtro, para selecionar o cliente correto.</text:p>
            <text:p text:style-name="Text_20_body">Para a <text:span text:style-name="Strong_20_Emphasis">CAERN</text:span>, existe um parâmetro que indica a obrigatoriedade de um <text:span text:style-name="Strong_20_Emphasis"><text:a xlink:type="simple" xlink:href="https://gsan.com.br/doku.php?id=ajuda:inserir_registro_de_atendimento" text:style-name="Internet_20_link" text:visited-style-name="Visited_20_Internet_20_Link">Registro de Atendimento</text:a></text:span> aberto na situação <text:span text:style-name="Emphasis">Pendente</text:span>, e que esteja associado ao cliente selecionado na <text:span text:style-name="Strong_20_Emphasis"><text:a xlink:type="simple" xlink:href="https://gsan.com.br/doku.php?id=ajuda:manter_cliente" text:style-name="Internet_20_link" text:visited-style-name="Visited_20_Internet_20_Link">Manter Cliente</text:a></text:span> para a atualização. Quando a atualização for concluída, o sistema permite o <text:span text:style-name="Strong_20_Emphasis"><text:a xlink:type="simple" xlink:href="https://gsan.com.br/doku.php?id=ajuda:encerrar_registro_de_atendimento" text:style-name="Internet_20_link" text:visited-style-name="Visited_20_Internet_20_Link">encerramento</text:a></text:span> do registro de atendimento, concluindo a solicitação. Porém, caso você <text:span text:style-name="Strong_20_Emphasis">tenha</text:span> <text:span text:style-name="Emphasis">Permissão Especial</text:span> não é necessário a abertura anterior do registro de atendimento. Caso você <text:span text:style-name="Strong_20_Emphasis">não tenha</text:span> <text:span text:style-name="Emphasis">Permissão Especial</text:span> e tente atualizar os dados do cliente sem registro de atendimento prévio, o sistema exibe a mensagem de crítica: <text:span text:style-name="Emphasis">Não existe RA que permita manutenção para o cliente</text:span>.</text:p>
            <text:p text:style-name="Text_20_body">O sistema apresenta os campos do cliente preenchidos com as informações existentes no banco de dados. Efetue as alterações que desejar, e clique no botão <draw:frame draw:style-name="media" draw:name="1" text:anchor-type="as-char" draw:z-index="1" svg:width="2.1166666666667cm" style:rel-width="100%" svg:height="0.44979166666667cm" style:rel-height="scale"><draw:image xlink:href="Pictures/36c760c8f91854defe18175a0357ead5.jpg" xlink:type="simple" xlink:show="embed" xlink:actuate="onLoad"/></draw:frame>, para solicitar ao sistema a atualização das informações na base de dados.</text:p>
          </table:table-cell>
        </table:table-row>
      </table:table>
      <text:p text:style-name="Text_20_body"><text:line-break/></text:p>
      <text:p text:style-name="Text_20_body"><draw:frame draw:style-name="PluginODTAutoStyle_Frame_10_text_frame" draw:name="Frame1" text:anchor-type="paragraph" svg:width="481.89pt" draw:z-index="0" svg:min-height="1cm"><draw:text-box><table:table table:style-name="Table"><table:table-column table:style-name="odt_auto_style_table_column_4_1"/><table:table-row><table:table-cell office:value-type="string" table:style-name="tablecell"><text:p text:style-name="tablealignleft"><draw:frame draw:style-name="mediacenter" draw:name="2" text:anchor-type="paragraph" draw:z-index="2" svg:width="16.218958333333cm" svg:height="17.30375cm"><draw:image xlink:href="Pictures/cf11b22c24cef6f314ebe55f89755e09.png" xlink:type="simple" xlink:show="embed" xlink:actuate="onLoad"/></draw:frame></text:p></table:table-cell></table:table-row></table:table></draw:text-box></draw:frame></text:p>
      <text:p text:style-name="Text_20_body"><text:line-break/></text:p>
      <table:table table:style-name="Table">
        <table:table-column table:style-name="odt_auto_style_table_column_5_1"/>
        <table:table-row>
          <table:table-cell office:value-type="string" table:style-name="tablecell">
            <text:p text:style-name="tablealignleft">Para remover um telefone da tabela <text:span text:style-name="Strong_20_Emphasis">Telefone(s) do Cliente</text:span>, clique no botão <draw:frame draw:style-name="media" draw:name="3" text:anchor-type="as-char" draw:z-index="3" svg:width="0.714375cm" svg:height="0.42333333333333cm"><draw:image xlink:href="Pictures/690c0edfa8d614271830fb610ffdc122.jpg" xlink:type="simple" xlink:show="embed" xlink:actuate="onLoad"/></draw:frame> da tabela, que fica ao lado do telefone, na primeira coluna da tabela.</text:p>
            <text:p text:style-name="Text_20_body">Após clicar no botão, o sistema abre uma caixa de diálogo, solicitando a confirmação da remoção. Clique no botão <draw:frame draw:style-name="media" draw:name="4" text:anchor-type="as-char" draw:z-index="4" svg:width="1.6933333333333cm" svg:height="0.555625cm"><draw:image xlink:href="Pictures/94da8f105f6c68ac851dbf2c3939aa4d.jpg" xlink:type="simple" xlink:show="embed" xlink:actuate="onLoad"/></draw:frame> para desistir da remoção, ou no botão <text:span text:style-name="Strong_20_Emphasis">OK</text:span> para confirmar a remoção do telefone.</text:p>
            <text:list text:style-name="Numbering_20_1" text:continue-numbering="false">
              <text:list-item>
                <text:p text:style-name="Numbering_20_1_Content_First"> Ao desistir da remoção, o sistema fecha a caixa de diálogo e volta para a aba de telefone sem efetuar nenhuma modificação na tabela.</text:p>
              </text:list-item>
              <text:list-item>
                <text:p text:style-name="Numbering_20_1_Content_Last"> Mas, ao confirmar a remoção, o sistema fecha a caixa de diálogo e volta para a aba de telefone efetuando a remoção do telefone na tabela.</text:p>
              </text:list-item>
            </text:list>
            <text:p text:style-name="Text_20_body"><text:line-break/></text:p>
            <text:p text:style-name="Text_20_body">O sistema não permite que seja inserido mais de um telefone com o mesmo número.</text:p>
            <text:p text:style-name="Text_20_body">As telas do tipo aba têm um comportamento padrão. Clique em <text:span text:style-name="Strong_20_Emphasis"><text:a xlink:type="simple" xlink:href="https://gsan.com.br/doku.php?id=ajuda:aqui" text:style-name="Internet_20_link" text:visited-style-name="Visited_20_Internet_20_Link">Funcionamento das Telas do Tipo Aba</text:a></text:span> para obter uma explicação mais detalhada.</text:p>
            <text:p text:style-name="Text_20_body">Na aba <text:span text:style-name="Strong_20_Emphasis">Telefone</text:span> você deve informar todos os telefones do cliente e selecionar o telefone principal. É necessário marcar a opção <text:span text:style-name="Strong_20_Emphasis">SMS</text:span> ao lado do número para o qual o cliente deseja receber mensagens (SMS) através do celular. Além disso, nesta aba você pode adicionar novos telefones, ou remover os telefones que foram inseridos indevidamente ou com erro.</text:p>
            <text:p text:style-name="Text_20_body">Todos os telefones informados serão apresentados na tabela <text:span text:style-name="Strong_20_Emphasis">Telefone(s) do Cliente</text:span>.</text:p>
          </table:table-cell>
        </table:table-row>
      </table:table>
      <text:p text:style-name="Text_20_body"><text:line-break/></text:p>
      <text:h text:style-name="Heading_20_1" text:outline-level="1"><text:bookmark-start text:name="__RefHeading___preenchimento_dos_campos_2"/><text:bookmark-start text:name="preenchimento_dos_campos"/>Preenchimento dos campos<text:bookmark-end text:name="__RefHeading___preenchimento_dos_campos_2"/><text:bookmark-end text:name="preenchimento_dos_campos"/></text:h>
      <text:h text:style-name="Heading_20_3" text:outline-level="3"><text:bookmark-start text:name="__RefHeading___inserir_telefone_3"/><text:bookmark-start text:name="inserir_telefone"/>Inserir Telefone<text:bookmark-end text:name="__RefHeading___inserir_telefone_3"/><text:bookmark-end text:name="inserir_telefone"/></text:h>
      <table:table table:style-name="Table">
        <table:table-column table:style-name="odt_auto_style_table_column_6_1"/>
        <table:table-row>
          <table:table-cell office:value-type="string" table:style-name="tablecell">
            <text:p text:style-name="tablealignleft">Para inserir um telefone você deve preencher os dados do telefone a ser inserido, e clicar no botão <draw:frame draw:style-name="media" draw:name="5" text:anchor-type="as-char" draw:z-index="5" svg:width="1.8785416666667cm" svg:height="0.555625cm"><draw:image xlink:href="Pictures/75c2fb0f034c3ea26911669d75b194f8.png" xlink:type="simple" xlink:show="embed" xlink:actuate="onLoad"/></draw:frame>.</text:p>
            <text:list text:style-name="Numbering_20_1" text:continue-numbering="false">
              <text:list-item>
                <text:p text:style-name="Numbering_20_1_Content_First"> Caso não exista nenhum erro no cadastramento das informações do telefone, o sistema adiciona o telefone na tabela <text:span text:style-name="Strong_20_Emphasis">Telefone(s) do Cliente</text:span>.</text:p>
              </text:list-item>
              <text:list-item>
                <text:p text:style-name="Numbering_20_1_Content_Last"> Caso exista algum erro no cadastro das informações do telefone, o sistema apresenta a mensagem de crítica correspondente.</text:p>
              </text:list-item>
            </text:list>
            <text:p text:style-name="Text_20_body">Veja, na lista apresentada na tabela abaixo, as informações necessárias para o cadastramento de um telefone:</text:p>
          </table:table-cell>
        </table:table-row>
      </table:table>
      <text:p text:style-name="Text_20_body"><text:line-break/></text:p>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Descrição do Preenchimento</text:p>
          </table:table-cell>
        </table:table-row>
        <table:table-row>
          <table:table-cell office:value-type="string" table:style-name="tablecell">
            <text:p text:style-name="tablealignleft"><text:span text:style-name="Strong_20_Emphasis">Tipo do Telefone</text:span></text:p>
          </table:table-cell>
          <table:table-cell office:value-type="string" table:style-name="tablecell">
            <text:p text:style-name="tablealignleft">Selecione, na lista de tipos apresentada, o tipo do telefone que você está inserindo (residencial, comercial, celular ou fax).</text:p>
          </table:table-cell>
        </table:table-row>
        <table:table-row>
          <table:table-cell office:value-type="string" table:style-name="tablecell">
            <text:p text:style-name="tablealignleft"><text:span text:style-name="Strong_20_Emphasis">Município</text:span></text:p>
          </table:table-cell>
          <table:table-cell office:value-type="string" table:style-name="tablecell">
            <text:p text:style-name="tablealignleft">Você deve informar este campo, caso desconheça o número do DDD do telefone que está cadastrando.<text:line-break/>Ao informar o município, o sistema, automaticamente, atualiza o campo do DDD.<text:line-break/>Caso você conheça o DDD do telefone que está cadastrando, não é necessário informar o município.<text:line-break/>Mas, caso você desconheça o número do DDD, mas saiba o município do telefone, informe o código do município e tecle <text:span text:style-name="Emphasis">Enter</text:span>, ou clique no botão <text:span text:style-name="Strong_20_Emphasis"><text:a xlink:type="simple" xlink:href="https://gsan.com.br/doku.php?id=ajuda:pesquisar_municipio" text:style-name="Internet_20_link" text:visited-style-name="Visited_20_Internet_20_Link">Pesquisar Município</text:a></text:span> <draw:frame draw:style-name="media" draw:name="6" text:anchor-type="as-char" draw:z-index="6" svg:width="0.60854166666667cm" svg:height="0.555625cm"><draw:image xlink:href="Pictures/4a1d013358fec02f62fd9128287614a7.gif" xlink:type="simple" xlink:show="embed" xlink:actuate="onLoad"/></draw:frame>, que fica ao lado do campo, que será apresentada a tela <text:span text:style-name="Strong_20_Emphasis">Pesquisar Município</text:span> para que você efetue a pesquisa do município.<text:line-break/>Ao informar o código de um município existente na base de dados e teclar <text:span text:style-name="Emphasis">Enter</text:span>, ou ao selecionar o município após a realização de uma pesquisa, o sistema, além de apresentar o nome do município no campo correspondente, atualiza o número do DDD do telefone com o número do DDD cadastrado para o município informado.<text:line-break/>Para apagar o conteúdo do campo, clique no botão <draw:frame draw:style-name="media" draw:name="7" text:anchor-type="as-char" draw:z-index="7" svg:width="0.52916666666667cm" svg:height="0.555625cm"><draw:image xlink:href="Pictures/7d683db972d9051c5dfecc78c7cc997d.gif" xlink:type="simple" xlink:show="embed" xlink:actuate="onLoad"/></draw:frame> ao lado do campo em exibição. </text:p>
          </table:table-cell>
        </table:table-row>
        <table:table-row>
          <table:table-cell office:value-type="string" table:style-name="tablecell">
            <text:p text:style-name="tablealignleft"><text:span text:style-name="Strong_20_Emphasis">DDD</text:span></text:p>
          </table:table-cell>
          <table:table-cell office:value-type="string" table:style-name="tablecell">
            <text:p text:style-name="tablealignleft">Informe o número do DDD (Discagem Direta à Distância) do telefone que está sendo informado. O sistema só aceita o número do DDD, caso este número exista no cadastro de municípios do sistema.<text:line-break/>Caso você desconheça o número do DDD, mas saiba qual é o município do telefone, informe o município no campo correspondente, que o sistema, automaticamente, atualiza o número do DDD com o existente no cadastro de municípios. </text:p>
          </table:table-cell>
        </table:table-row>
        <table:table-row>
          <table:table-cell office:value-type="string" table:style-name="tablecell">
            <text:p text:style-name="tablealignleft"><text:span text:style-name="Strong_20_Emphasis">Número do Telefone</text:span></text:p>
          </table:table-cell>
          <table:table-cell office:value-type="string" table:style-name="tablecell">
            <text:p text:style-name="tablealignleft">Informe o número do telefone do cliente. Este campo deve ser numérico.</text:p>
          </table:table-cell>
        </table:table-row>
        <table:table-row>
          <table:table-cell office:value-type="string" table:style-name="tablecell">
            <text:p text:style-name="tablealignleft"><text:span text:style-name="Strong_20_Emphasis">Ramal</text:span></text:p>
          </table:table-cell>
          <table:table-cell office:value-type="string" table:style-name="tablecell">
            <text:p text:style-name="tablealignleft">Informe o ramal do telefone, caso exista. Este campo deve ser numérico.</text:p>
          </table:table-cell>
        </table:table-row>
        <table:table-row>
          <table:table-cell office:value-type="string" table:style-name="tablecell">
            <text:p text:style-name="tablealignleft"><text:span text:style-name="Strong_20_Emphasis">Nome do Contato</text:span></text:p>
          </table:table-cell>
          <table:table-cell office:value-type="string" table:style-name="tablecell">
            <text:p text:style-name="tablealignleft">Informe por extenso o nome do contato vinculado ao número do telefone.</text:p>
          </table:table-cell>
        </table:table-row>
      </table:table>
      <text:p text:style-name="Text_20_body"><text:line-break/></text:p>
      <text:h text:style-name="Heading_20_3" text:outline-level="3"><text:bookmark-start text:name="__RefHeading___telefone_principal_4"/><text:bookmark-start text:name="telefone_principal"/>Telefone Principal<text:bookmark-end text:name="__RefHeading___telefone_principal_4"/><text:bookmark-end text:name="telefone_principal"/></text:h>
      <text:p text:style-name="Text_20_body">Na coluna <text:span text:style-name="Strong_20_Emphasis">Principal</text:span>, existente na tabela <text:span text:style-name="Strong_20_Emphasis">Telefone(s) do Cliente</text:span>, você deve informar qual é o telefone principal do cliente.
<text:line-break/></text:p>
      <text:h text:style-name="Heading_20_3" text:outline-level="3"><text:bookmark-start text:name="__RefHeading___consideracoes_finais_sobre_o_cadastramento_de_telefones_5"/><text:bookmark-start text:name="consideracoes_finais_sobre_o_cadastramento_de_telefones"/>Considerações Finais Sobre o Cadastramento de Telefones<text:bookmark-end text:name="__RefHeading___consideracoes_finais_sobre_o_cadastramento_de_telefones_5"/><text:bookmark-end text:name="consideracoes_finais_sobre_o_cadastramento_de_telefones"/></text:h>
      <text:p text:style-name="Text_20_body">Caso tenha efetuado o cadastrado de um telefone com erro, como não há a opção de alteração, você deve remover o telefone inserido com erro e efetuar a inserção de um outro telefone, com os dados corretos.</text:p>
      <text:p text:style-name="Text_20_body">O sistema não permite que seja inserido mais de um telefone com o mesmo número.
<text:line-break/></text:p>
      <text:h text:style-name="Heading_20_1" text:outline-level="1"><text:bookmark-start text:name="__RefHeading___tela_de_sucesso_6"/><text:bookmark-start text:name="tela_de_sucesso"/>Tela de Sucesso<text:bookmark-end text:name="__RefHeading___tela_de_sucesso_6"/><text:bookmark-end text:name="tela_de_sucesso"/></text:h>
      <text:p text:style-name="Text_20_body">A tela de sucesso é apresentada após clicar no botão <draw:frame draw:style-name="media" draw:name="8" text:anchor-type="as-char" draw:z-index="8" svg:width="2.1166666666667cm" style:rel-width="100%" svg:height="0.44979166666667cm" style:rel-height="scale"><draw:image xlink:href="Pictures/36c760c8f91854defe18175a0357ead5.jpg" xlink:type="simple" xlink:show="embed" xlink:actuate="onLoad"/></draw:frame>, e não houver nenhuma inconsistência no conteúdo dos campos de todas as abas do processo <text:span text:style-name="Strong_20_Emphasis"><text:a xlink:type="simple" xlink:href="https://gsan.com.br/doku.php?id=ajuda:manter_cliente" text:style-name="Internet_20_link" text:visited-style-name="Visited_20_Internet_20_Link">Manter Cliente</text:a></text:span>.</text:p>
      <text:p text:style-name="Text_20_body">O sistema apresenta a mensagem abaixo, quando a atualização do cliente tiver sido realizada com sucesso.</text:p>
      <text:p text:style-name="Text_20_body"><text:span text:style-name="Strong_20_Emphasis">Cliente de (código do cliente) atualizado com sucesso</text:span>.</text:p>
      <text:p text:style-name="Text_20_body">O sistema apresenta três opções após a atualização do cliente. Escolha a opção desejada clicando em algum dos <text:span text:style-name="Emphasis">links</text:span> existentes na tela de sucesso:</text:p>
      <text:list text:style-name="Numbering_20_1" text:continue-numbering="false">
        <text:list-item>
          <text:p text:style-name="Numbering_20_1_Content_First"> Menu Principal –&gt; Para voltar à tela principal do sistema.</text:p>
        </text:list-item>
        <text:list-item>
          <text:p text:style-name="Numbering_20_1_Content_Last"> Realizar outra manutenção de cliente –&gt; Para efetuar a atualização de um outro cliente.</text:p>
        </text:list-item>
      </text:list>
      <text:p text:style-name="Text_20_body"><text:line-break/></text:p>
      <text:h text:style-name="Heading_20_1" text:outline-level="1"><text:bookmark-start text:name="__RefHeading___funcionalidade_dos_botoes_7"/><text:bookmark-start text:name="funcionalidade_dos_botoes"/>Funcionalidade dos Botões<text:bookmark-end text:name="__RefHeading___funcionalidade_dos_botoes_7"/><text:bookmark-end text:name="funcionalidade_dos_botoes"/></text:h>
      <table:table table:style-name="Table">
        <table:table-column table:style-name="odt_auto_style_table_column_8_1"/>
        <table:table-row>
          <table:table-cell office:value-type="string" table:style-name="tablecell">
            <text:p text:style-name="tablealignleft">As telas do tipo aba apresentam dois tipos de botões, que estão separados por uma linha horizontal no final das telas. Os botões que estão acima da linha horizontal, estão relacionados com a navegação entre as abas, e, os botões que estão abaixo da linha horizontal, têm efeito sobre todas as abas.</text:p>
          </table:table-cell>
        </table:table-row>
      </table:table>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9" text:anchor-type="as-char" draw:z-index="9" svg:width="0.79375cm" svg:height="0.873125cm"><draw:image xlink:href="Pictures/068ab3b54edaad3fb83da436d6d53ee2.png" xlink:type="simple" xlink:show="embed" xlink:actuate="onLoad"/></draw:frame></text:p>
          </table:table-cell>
          <table:table-cell office:value-type="string" table:style-name="tablecell">
            <text:p text:style-name="tablealignleft">Este botão permite ao usuário visualizar um resumo dos dados do imóvel que esta sendo atualizado.<text:line-break/>Basta posicionar o <text:span text:style-name="Emphasis">mouse</text:span> sobre o botão, que o sistema apresenta a janela com o resumo.</text:p>
          </table:table-cell>
        </table:table-row>
        <table:table-row>
          <table:table-cell office:value-type="string" table:style-name="tablecell">
            <text:p text:style-name="tablealignleft"><draw:frame draw:style-name="media" draw:name="10" text:anchor-type="as-char" draw:z-index="10" svg:width="0.60854166666667cm" svg:height="0.555625cm"><draw:image xlink:href="Pictures/4a1d013358fec02f62fd9128287614a7.gif" xlink:type="simple" xlink:show="embed" xlink:actuate="onLoad"/></draw:frame></text:p>
          </table:table-cell>
          <table:table-cell office:value-type="string" table:style-name="tablecell">
            <text:p text:style-name="tablealignleft">Utilize este botão para acionar a funcionalidade Pesquisar Município.<text:line-break/>Esta opção só deve ser acionada, caso você desconheça o número do DDD do telefone que está cadastrando.<text:line-break/>Ao selecionar um município o sistema atualiza, automaticamente, o nome do município e o número do DDD nos campos correspondentes.</text:p>
          </table:table-cell>
        </table:table-row>
        <table:table-row>
          <table:table-cell office:value-type="string" table:style-name="tablecell">
            <text:p text:style-name="tablealignleft"><draw:frame draw:style-name="media" draw:name="11" text:anchor-type="as-char" draw:z-index="11" svg:width="0.52916666666667cm" svg:height="0.555625cm"><draw:image xlink:href="Pictures/7d683db972d9051c5dfecc78c7cc997d.gif" xlink:type="simple" xlink:show="embed" xlink:actuate="onLoad"/></draw:frame></text:p>
          </table:table-cell>
          <table:table-cell office:value-type="string" table:style-name="tablecell">
            <text:p text:style-name="tablealignleft">Clique neste botão para efetuar a limpeza dos campos de município e número do DDD.</text:p>
          </table:table-cell>
        </table:table-row>
        <table:table-row>
          <table:table-cell office:value-type="string" table:style-name="tablecell">
            <text:p text:style-name="tablealignleft"><draw:frame draw:style-name="media" draw:name="12" text:anchor-type="as-char" draw:z-index="12" svg:width="1.8785416666667cm" svg:height="0.555625cm"><draw:image xlink:href="Pictures/75c2fb0f034c3ea26911669d75b194f8.png" xlink:type="simple" xlink:show="embed" xlink:actuate="onLoad"/></draw:frame></text:p>
          </table:table-cell>
          <table:table-cell office:value-type="string" table:style-name="tablecell">
            <text:p text:style-name="tablealignleft">Utilize este botão para adicionar telefones na tabela <text:span text:style-name="Strong_20_Emphasis">Telefone(s) do Cliente</text:span>.<text:line-break/>Ao ser acionado, o sistema exige que as informações do telefone tenham sido cadastradas corretamente nos campos correspondentes.</text:p>
          </table:table-cell>
        </table:table-row>
        <table:table-row>
          <table:table-cell office:value-type="string" table:style-name="tablecell">
            <text:p text:style-name="tablealignleft"><draw:frame draw:style-name="media" draw:name="13" text:anchor-type="as-char" draw:z-index="13" svg:width="0.714375cm" svg:height="0.42333333333333cm"><draw:image xlink:href="Pictures/690c0edfa8d614271830fb610ffdc122.jpg" xlink:type="simple" xlink:show="embed" xlink:actuate="onLoad"/></draw:frame></text:p>
          </table:table-cell>
          <table:table-cell office:value-type="string" table:style-name="tablecell">
            <text:p text:style-name="tablealignleft">Clique neste botão efetuar a remoção de um telefone da tabela <text:span text:style-name="Strong_20_Emphasis">Telefone(s) do Cliente</text:span>.<text:line-break/>Ao ser acionado, o sistema abre uma caixa de diálogo, solicitando a confirmação da remoção.</text:p>
          </table:table-cell>
        </table:table-row>
        <table:table-row>
          <table:table-cell office:value-type="string" table:style-name="tablecell">
            <text:p text:style-name="tablealignleft"><draw:frame draw:style-name="media" draw:name="14" text:anchor-type="as-char" draw:z-index="14" svg:width="5.2916666666667cm" style:rel-width="100%" svg:height="1.3396624472574cm" style:rel-height="scale"><draw:image xlink:href="Pictures/594b7dcad5d88d83b9cfa70ef6ed20f6.png" xlink:type="simple" xlink:show="embed" xlink:actuate="onLoad"/></draw:frame></text:p>
          </table:table-cell>
          <table:table-cell office:value-type="string" table:style-name="tablecell">
            <text:p text:style-name="tablealignleft">Estes botões estão na parte superior da linha horizontal, e devem ser utilizados para que o sistema retorne para a aba anterior.</text:p>
          </table:table-cell>
        </table:table-row>
        <table:table-row>
          <table:table-cell office:value-type="string" table:style-name="tablecell">
            <text:p text:style-name="tablealignleft"><draw:frame draw:style-name="media" draw:name="15" text:anchor-type="as-char" draw:z-index="15" svg:width="2.1166666666667cm" style:rel-width="100%" svg:height="0.44979166666667cm" style:rel-height="scale"><draw:image xlink:href="Pictures/36c760c8f91854defe18175a0357ead5.jpg" xlink:type="simple" xlink:show="embed" xlink:actuate="onLoad"/></draw:frame></text:p>
          </table:table-cell>
          <table:table-cell office:value-type="string" table:style-name="tablecell">
            <text:p text:style-name="tablealignleft">Utilize este botão para solicitar ao sistema a inserção do cliente na base de dados. Neste caso, é necessário que todos os campos, de todas as abas, estejam preenchidos corretamente. Caso exista alguma inconsistência, o sistema emite a mensagem de crítica correspondente.</text:p>
          </table:table-cell>
        </table:table-row>
        <table:table-row>
          <table:table-cell office:value-type="string" table:style-name="tablecell">
            <text:p text:style-name="tablealignleft"><draw:frame draw:style-name="media" draw:name="16" text:anchor-type="as-char" draw:z-index="16" svg:width="2.4341666666667cm" style:rel-width="100%" svg:height="0.66145833333333cm" style:rel-height="scale"><draw:image xlink:href="Pictures/7a3ee5346a6dae1d0123bfe37257827a.png" xlink:type="simple" xlink:show="embed" xlink:actuate="onLoad"/></draw:frame></text:p>
          </table:table-cell>
          <table:table-cell office:value-type="string" table:style-name="tablecell">
            <text:p text:style-name="tablealignleft">Utilize este botão para fazer com que a tela volte ao seu estado inicial de exibição. Ao clicar neste botão o sistema limpa todos os campos informados até o momento,  e posiciona na aba <text:span text:style-name="Strong_20_Emphasis">Nome e Tipo</text:span>.</text:p>
          </table:table-cell>
        </table:table-row>
        <table:table-row>
          <table:table-cell office:value-type="string" table:style-name="tablecell">
            <text:p text:style-name="tablealignleft"><draw:frame draw:style-name="media" draw:name="17" text:anchor-type="as-char" draw:z-index="17" svg:width="1.6933333333333cm" svg:height="0.555625cm"><draw:image xlink:href="Pictures/94da8f105f6c68ac851dbf2c3939aa4d.jpg" xlink:type="simple" xlink:show="embed" xlink:actuate="onLoad"/></draw:frame> </text:p>
          </table:table-cell>
          <table:table-cell office:value-type="string" table:style-name="tablecell">
            <text:p text:style-name="tablealignleft">Utilize este botão para fazer com que o sistema encerre, sem salvar, o que está sendo feito, e volte para a tela principal.</text:p>
          </table:table-cell>
        </table:table-row>
        <table:table-row>
          <table:table-cell office:value-type="string" table:style-name="tablecell">
            <text:p text:style-name="tablealignleft"><draw:frame draw:style-name="media" draw:name="18" text:anchor-type="as-char" draw:z-index="18" svg:width="1.3229166666667cm" svg:height="0.50270833333333cm"><draw:image xlink:href="Pictures/d4217202534dd8f2e6f6e8ffa5be73c8.jpg" xlink:type="simple" xlink:show="embed" xlink:actuate="onLoad"/></draw:frame></text:p>
          </table:table-cell>
          <table:table-cell office:value-type="string" table:style-name="tablecell">
            <text:p text:style-name="tablealignleft">Este botão, que fica abaixo da linha horizontal, tem como objetivo sair da tela de abas e voltar para a tela anterior. Dependendo do caso será a tela <text:span text:style-name="Strong_20_Emphasis"><text:a xlink:type="simple" xlink:href="https://gsan.com.br/doku.php?id=ajuda:manter_cliente" text:style-name="Internet_20_link" text:visited-style-name="Visited_20_Internet_20_Link">Manter Cliente</text:a></text:span> ou a tela <text:span text:style-name="Strong_20_Emphasis"><text:a xlink:type="simple" xlink:href="https://gsan.com.br/doku.php?id=ajuda:filtrar_cliente" text:style-name="Internet_20_link" text:visited-style-name="Visited_20_Internet_20_Link">Filtrar Cliente</text:a></text:span>.</text:p>
          </table:table-cell>
        </table:table-row>
      </table:table>
      <text:p text:style-name="Text_20_body"><text:line-break/></text:p>
      <text:h text:style-name="Heading_20_2" text:outline-level="2"><text:bookmark-start text:name="__RefHeading___referencias_8"/><text:bookmark-start text:name="referencias"/>Referências<text:bookmark-end text:name="__RefHeading___referencias_8"/><text:bookmark-end text:name="referencias"/></text:h>
      <text:p text:style-name="Text_20_body"><text:span text:style-name="Strong_20_Emphasis"><text:a xlink:type="simple" xlink:href="https://gsan.com.br/doku.php?id=postgres:cadastro:uc0009" text:style-name="Internet_20_link" text:visited-style-name="Visited_20_Internet_20_Link">Manter Cliente</text:a></text:span></text:p>
      <text:p text:style-name="Text_20_body"><text:span text:style-name="Strong_20_Emphasis"><text:a xlink:type="simple" xlink:href="https://gsan.com.br/doku.php?id=postgres:cadastro:uc0007" text:style-name="Internet_20_link" text:visited-style-name="Visited_20_Internet_20_Link">Inserir Cliente</text:a></text:span></text:p>
      <text:p text:style-name="Text_20_body"><text:span text:style-name="Strong_20_Emphasis"><text:a xlink:type="simple" xlink:href="https://gsan.com.br/doku.php?id=ajuda:cadastro" text:style-name="Internet_20_link" text:visited-style-name="Visited_20_Internet_20_Link">Cadastro</text:a></text:span></text:p>
      <text:h text:style-name="Heading_20_3" text:outline-level="3"><text:bookmark-start text:name="__RefHeading___termos_principais_9"/><text:bookmark-start text:name="termos_principais"/>Termos Principais<text:bookmark-end text:name="__RefHeading___termos_principais_9"/><text:bookmark-end text:name="termos_principais"/></text:h>
      <text:p text:style-name="Text_20_body"><text:span text:style-name="Strong_20_Emphasis"><text:a xlink:type="simple" xlink:href="https://gsan.com.br/doku.php?id=ajuda:c#cliente" text:style-name="Internet_20_link" text:visited-style-name="Visited_20_Internet_20_Link">Cliente</text:a></text:span></text:p>
      <text:p text:style-name="Text_20_body"><text:span text:style-name="Strong_20_Emphasis"><text:a xlink:type="simple" xlink:href="https://gsan.com.br/doku.php?id=ajuda:i#imovel_condominio" text:style-name="Internet_20_link" text:visited-style-name="Visited_20_Internet_20_Link">Imóvel</text:a></text:span></text:p>
      <text:p text:style-name="Text_20_body"><text:line-break/>
<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9::53:01</meta:creation-date>
    <dc:creator>Generated</dc:creator>
    <dc:date>2026-09-16T09::53:01</dc:date>
    <dc:language>en-US</dc:language>
    <meta:editing-cycles>1</meta:editing-cycles>
    <meta:editing-duration>PT0S</meta:editing-duration>
    <dc:title>ajuda:telefone</dc:title>
  </office:meta>
</office:document-meta>
</file>