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eba72e311493dcc0558065126f58f653.jpg"/>
  <manifest:file-entry manifest:media-type="image/jpeg" manifest:full-path="Pictures/dc99c99bf17f964856f49f9308f9b0f3.jpg"/>
  <manifest:file-entry manifest:media-type="image/png" manifest:full-path="Pictures/c4e1c37b99e2b03e4e8ba4ef9b7f8431.png"/>
  <manifest:file-entry manifest:media-type="image/png" manifest:full-path="Pictures/7a3ee5346a6dae1d0123bfe37257827a.png"/>
  <manifest:file-entry manifest:media-type="image/jpeg" manifest:full-path="Pictures/51fe5ccd17146f2eb821e6339bb862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upload_versao_sistemas_android"/><text:bookmark-start text:name="__RefHeading___upload_versao_sistemas_android_1"/><text:bookmark-start text:name="upload_versao_sistemas_android"/>Upload Versão Sistemas Android<text:bookmark-end text:name="__RefHeading___upload_versao_sistemas_android_1"/><text:bookmark-end text:name="upload_versao_sistemas_androi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, que pertence ao Módulo <text:span text:style-name="Strong_20_Emphasis"><text:a xlink:type="simple" xlink:href="https://gsan.com.br/doku.php?id=ajuda:cadastro" text:style-name="Internet_20_link" text:visited-style-name="Visited_20_Internet_20_Link">Cadastro</text:a></text:span>, permite que a versão do celular de acompanhamento de serviço seja instalada automaticamente, guardando a versão do celular na base de dados. Essa versão será instalada no celular na próxima vez que o operador de campo baixar o arquivo da programação.</text:p>
          </table:table-cell>
        </table:table-row>
      </table:table>
      <text:p text:style-name="Text_20_body">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dispositivo_movel" text:style-name="Internet_20_link" text:visited-style-name="Visited_20_Internet_20_Link">Dispositivo Móvel</text:a> &gt; Upload Versao Sistemas Android</text:span>.</text:p>
      <text:p text:style-name="Text_20_body">Feito isso, o sistema acessa a tela de filtro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04166666667cm" svg:height="11.138958333333cm"><draw:image xlink:href="Pictures/eba72e311493dcc0558065126f58f65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selecione obrigatoriamente o <text:span text:style-name="Strong_20_Emphasis">Sistema</text:span> de acompanhamento de serviço (variando entre <text:span text:style-name="Emphasis">Atualização Cadastral, Execução de OS e Impressão Simultânea de Contas</text:span>). Depois, informe a versão do sistema que está sendo atualizado. Por último, clique em <draw:frame draw:style-name="media" draw:name="2" text:anchor-type="as-char" draw:z-index="2" svg:width="2.8839583333333cm" style:rel-width="100%" svg:height="0.42333333333333cm" style:rel-height="scale"><draw:image xlink:href="Pictures/dc99c99bf17f964856f49f9308f9b0f3.jpg" xlink:type="simple" xlink:show="embed" xlink:actuate="onLoad"/></draw:frame> para selecionar o arquivo desejado. Em seguida, clique em <draw:frame draw:style-name="media" draw:name="3" text:anchor-type="as-char" draw:z-index="3" svg:width="1.6139583333333cm" svg:height="0.555625cm"><draw:image xlink:href="Pictures/c4e1c37b99e2b03e4e8ba4ef9b7f8431.png" xlink:type="simple" xlink:show="embed" xlink:actuate="onLoad"/></draw:frame>.</text:p>
            <text:p text:style-name="Text_20_body">Para mais informações sobre a integração do <text:span text:style-name="Strong_20_Emphasis">GSAN</text:span> com os sistemas móveis consulte nosso <text:span text:style-name="Strong_20_Emphasis"><text:a xlink:type="simple" xlink:href="https://gsan.com.br/doku.php?id=ajuda:mobile" text:style-name="Internet_20_link" text:visited-style-name="Visited_20_Internet_20_Link">portfólio</text:a></text:span>.</text:p>
          </table:table-cell>
        </table:table-row>
      </table:table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Sistema</text:p>
          </table:table-cell>
          <table:table-cell office:value-type="string" table:style-name="tablecell">
            <text:p text:style-name="tablealignleft">Campo obrigatório - O sistema exibe a relação de sistemas Android disponíveis.<text:line-break/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Versão</text:p>
          </table:table-cell>
          <table:table-cell office:value-type="string" table:style-name="tablecell">
            <text:p text:style-name="tablealignleft">Campo obrigatório - Informe na caixa de texto (máximo 10 caracteres), a versão do sistema que está sendo atualizado.</text:p>
          </table:table-cell>
        </table:table-row>
        <table:table-row>
          <table:table-cell office:value-type="string" table:style-name="tablecell">
            <text:p text:style-name="tablealignleft">Arquivo APK</text:p>
          </table:table-cell>
          <table:table-cell office:value-type="string" table:style-name="tablecell">
            <text:p text:style-name="tablealignleft">Campo obrigatório - Informe o arquivo a ser inserido para o GSAN, clicando no botão <draw:frame draw:style-name="media" draw:name="4" text:anchor-type="as-char" draw:z-index="4" svg:width="2.8839583333333cm" style:rel-width="100%" svg:height="0.42333333333333cm" style:rel-height="scale"><draw:image xlink:href="Pictures/dc99c99bf17f964856f49f9308f9b0f3.jpg" xlink:type="simple" xlink:show="embed" xlink:actuate="onLoad"/></draw:frame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8839583333333cm" style:rel-width="100%" svg:height="0.42333333333333cm" style:rel-height="scale"><draw:image xlink:href="Pictures/dc99c99bf17f964856f49f9308f9b0f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tema permite selecionar o arquivo a ser anex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7197916666667cm" svg:height="0.555625cm"><draw:image xlink:href="Pictures/51fe5ccd17146f2eb821e6339bb862c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6139583333333cm" svg:height="0.555625cm"><draw:image xlink:href="Pictures/c4e1c37b99e2b03e4e8ba4ef9b7f8431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e envio do arquivo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Upload Nova Versão Sistemas Android - Caso de uso do Oracle</text:span></text:p>
      <text:p text:style-name="Text_20_body"><text:span text:style-name="Strong_20_Emphasis"><text:a xlink:type="simple" xlink:href="https://gsan.com.br/doku.php?id=ajuda:dispositivo_movel" text:style-name="Internet_20_link" text:visited-style-name="Visited_20_Internet_20_Link">Dispositivo Móvel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  <text:p text:style-name="Text_20_body"><text:span text:style-name="Strong_20_Emphasis"><text:a xlink:type="simple" xlink:href="https://gsan.com.br/doku.php?id=ajuda:i#imovel_condominio" text:style-name="Internet_20_link" text:visited-style-name="Visited_20_Internet_20_Link">Imóvel</text:a></text:span></text:p>
      <text:h text:style-name="Heading_20_2" text:outline-level="2"><text:bookmark-start text:name="__RefHeading___videos_7"/><text:bookmark-start text:name="videos"/>Vídeos<text:bookmark-end text:name="__RefHeading___videos_7"/><text:bookmark-end text:name="videos"/></text:h>
      <text:p text:style-name="Text_20_body"><text:span text:style-name="Strong_20_Emphasis"><text:a xlink:type="simple" xlink:href="https://gsan.com.br/doku.php?id=treinamentos:livre:video-aulas:atucad:upload_nova_versao_sistemas_android" text:style-name="Internet_20_link" text:visited-style-name="Visited_20_Internet_20_Link">Upload Versão Sistemas Android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43</meta:creation-date>
    <dc:creator>Generated</dc:creator>
    <dc:date>2026-09-16T09::53:43</dc:date>
    <dc:language>en-US</dc:language>
    <meta:editing-cycles>1</meta:editing-cycles>
    <meta:editing-duration>PT0S</meta:editing-duration>
    <dc:title>ajuda:upload_versao_sistemas_android</dc:title>
  </office:meta>
</office:document-meta>
</file>