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47bade8c6525258e28f411a7496eb9.png"/>
  <manifest:file-entry manifest:media-type="image/png" manifest:full-path="Pictures/e7414002d775c79b61b3d3aefc5ecf4a.png"/>
  <manifest:file-entry manifest:media-type="image/png" manifest:full-path="Pictures/da5dd31c78a6253ca39a5007bcba0760.png"/>
  <manifest:file-entry manifest:media-type="image/png" manifest:full-path="Pictures/1783f14b67694802c8e73eccd7029cee.png"/>
  <manifest:file-entry manifest:media-type="image/png" manifest:full-path="Pictures/9819680c608c3de2791b4dcfc4a225af.png"/>
  <manifest:file-entry manifest:media-type="image/png" manifest:full-path="Pictures/c1b9d8de384f4d3233cb72652cd960ef.png"/>
  <manifest:file-entry manifest:media-type="image/png" manifest:full-path="Pictures/8b9a0c14594e86af15ad7705ff070591.png"/>
  <manifest:file-entry manifest:media-type="image/jpeg" manifest:full-path="Pictures/fa5e1892bda2c6ca08d1616fcc8eae98.jpeg"/>
  <manifest:file-entry manifest:media-type="image/png" manifest:full-path="Pictures/dd88a9aa9a698afc67e6c380d19de697.png"/>
  <manifest:file-entry manifest:media-type="image/png" manifest:full-path="Pictures/5a06004169de739a2269e58a405d663f.png"/>
  <manifest:file-entry manifest:media-type="image/png" manifest:full-path="Pictures/05f2b24401e3179fc8e3f19027d68b2c.png"/>
  <manifest:file-entry manifest:media-type="image/jpeg" manifest:full-path="Pictures/941f8e92d703078743099f495df5864b.jpg"/>
  <manifest:file-entry manifest:media-type="image/png" manifest:full-path="Pictures/4754f333eb7ecab721c1c039601298f8.png"/>
  <manifest:file-entry manifest:media-type="image/png" manifest:full-path="Pictures/07b45ff987bcf805ba7c58eb0e2a1a8a.png"/>
  <manifest:file-entry manifest:media-type="image/png" manifest:full-path="Pictures/e880e2561bcad4c4ae70c8e5da8f11c6.png"/>
  <manifest:file-entry manifest:media-type="image/png" manifest:full-path="Pictures/e74c78e57aa4b7366fc764d6db14d5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2.5694919007846cm"><draw:image xlink:href="Pictures/5247bade8c6525258e28f411a7496eb9.png" xlink:type="simple" xlink:show="embed" xlink:actuate="onLoad"/></draw:frame><text:a xlink:type="simple" xlink:href="#casos_de_uso" text:style-name="Local_20_link" text:visited-style-name="Visited_20_Local_20_Link">Array</text:a><text:line-break/>
<text:line-break/>
<text:line-break/></text:p>
      <text:p text:style-name="Text_20_body"><text:line-break/>
<text:line-break/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able:table table:style-name="Table"><table:table-column/><table:table-column/><table:table-column/><table:table-column/><table:table-row><table:table-cell office:value-type="string" table:style-name="tablecell"><text:p text:style-name="tablealignleft"><draw:frame draw:style-name="media" draw:name="1" text:anchor-type="as-char" draw:z-index="1" svg:width="1.190625cm" svg:height="1.190625cm"><draw:image xlink:href="Pictures/e7414002d775c79b61b3d3aefc5ecf4a.png" xlink:type="simple" xlink:show="embed" xlink:actuate="onLoad"/></draw:frame><text:a xlink:type="simple" xlink:href="https://gsan.com.br/doku.php?id=casos_de_uso:relacao_ucs_grupo" text:style-name="Internet_20_link" text:visited-style-name="Visited_20_Internet_20_Link">Relação dos Casos de Uso</text:a></text:p></table:table-cell><table:table-cell office:value-type="string" table:style-name="tablecell"><text:p text:style-name="tablealignleft"><draw:frame draw:style-name="media" draw:name="2" text:anchor-type="as-char" draw:z-index="2" svg:width="1.3229166666667cm" svg:height="1.3229166666667cm"><draw:image xlink:href="Pictures/da5dd31c78a6253ca39a5007bcba0760.png" xlink:type="simple" xlink:show="embed" xlink:actuate="onLoad"/></draw:frame><text:a xlink:type="simple" xlink:href="https://gsan.com.br/doku.php?id=casos_de_uso:postgres" text:style-name="Internet_20_link" text:visited-style-name="Visited_20_Internet_20_Link">Versão 3.0</text:a></text:p></table:table-cell><table:table-cell office:value-type="string" table:style-name="tablecell"><text:p text:style-name="tablealignleft"><draw:frame draw:style-name="media" draw:name="3" text:anchor-type="as-char" draw:z-index="3" svg:width="1.190625cm" svg:height="1.190625cm"><draw:image xlink:href="Pictures/1783f14b67694802c8e73eccd7029cee.png" xlink:type="simple" xlink:show="embed" xlink:actuate="onLoad"/></draw:frame><text:a xlink:type="simple" xlink:href="https://gsan.com.br/doku.php?id=casos_de_uso:pcg:versoes" text:style-name="Internet_20_link" text:visited-style-name="Visited_20_Internet_20_Link">Outras versões</text:a></text:p></table:table-cell><table:table-cell office:value-type="string" table:style-name="tablecell"><text:p text:style-name="tablealigncenter">  <draw:frame draw:style-name="media" draw:name="4" text:anchor-type="as-char" draw:z-index="4" svg:width="1.190625cm" svg:height="1.190625cm"><draw:image xlink:href="Pictures/9819680c608c3de2791b4dcfc4a225af.png" xlink:type="simple" xlink:show="embed" xlink:actuate="onLoad"/></draw:frame><text:a xlink:type="simple" xlink:href="https://gsan.com.br/doku.php?id=postgres:propostas" text:style-name="Internet_20_link" text:visited-style-name="Visited_20_Internet_20_Link">Propostas Evolutivas</text:a>   </text:p></table:table-cell></table:table-row></table:table></table:table-cell></table:table-row></table:table></draw:text-box></draw:frame></text:p>
      <text:p text:style-name="Horizontal_20_Line"/>
      <text:h text:style-name="Heading_20_2" text:outline-level="2"><text:bookmark text:name="casos_de_uso"/><text:bookmark-start text:name="__RefHeading___apoio_1"/><text:bookmark-start text:name="apoio"/>Apoio<text:bookmark-end text:name="__RefHeading___apoio_1"/><text:bookmark-end text:name="apoio"/></text:h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3_1"/><table:table-row><table:table-cell office:value-type="string" table:style-name="tablecell"><table:table table:style-name="Table"><table:table-column/><table:table-column/><table:table-row><table:table-cell office:value-type="string" table:style-name="tablecell"><text:p text:style-name="tablealigncenter">  <draw:a xlink:type="simple" xlink:href="https://gsan.com.br/doku.php?id=casos_de_uso:regraapuc"><draw:frame draw:style-name="mediacenter" draw:name="5" text:anchor-type="paragraph" draw:z-index="5" svg:width="2.1166666666667cm" style:rel-width="100%" svg:height="1.1658645276292cm" style:rel-height="scale"><draw:image xlink:href="Pictures/c1b9d8de384f4d3233cb72652cd960ef.png" xlink:type="simple" xlink:show="embed" xlink:actuate="onLoad"/></draw:frame></draw:a>   </text:p></table:table-cell><table:table-cell office:value-type="string" table:style-name="tablecell"><text:p text:style-name="tablealignleft"> <text:line-break/><text:a xlink:type="simple" xlink:href="https://gsan.com.br/doku.php?id=casos_de_uso:regraapuc" text:style-name="Internet_20_link" text:visited-style-name="Visited_20_Internet_20_Link">Quantificação por Pontos de Casos de Uso</text:a>  </text:p></table:table-cell></table:table-row><table:table-row><table:table-cell office:value-type="string" table:style-name="tablecell"><text:p text:style-name="tablealigncenter">  <draw:a xlink:type="simple" xlink:href="https://gsan.com.br/doku.php?id=casos_de_uso:catalogodeservicos"><draw:frame draw:style-name="mediacenter" draw:name="6" text:anchor-type="paragraph" draw:z-index="6" svg:width="2.1166666666667cm" style:rel-width="100%" svg:height="1.7282358156028cm" style:rel-height="scale"><draw:image xlink:href="Pictures/8b9a0c14594e86af15ad7705ff070591.png" xlink:type="simple" xlink:show="embed" xlink:actuate="onLoad"/></draw:frame></draw:a>   </text:p></table:table-cell><table:table-cell office:value-type="string" table:style-name="tablecell"><text:p text:style-name="tablealignleft"> <text:line-break/><text:a xlink:type="simple" xlink:href="https://gsan.com.br/doku.php?id=casos_de_uso:catalogodeservicos" text:style-name="Internet_20_link" text:visited-style-name="Visited_20_Internet_20_Link">Catálogo de Serviços</text:a>  </text:p></table:table-cell></table:table-row><table:table-row><table:table-cell office:value-type="string" table:style-name="tablecell"><text:p text:style-name="tablealigncenter">  <draw:a xlink:type="simple" xlink:href="https://gsan.com.br/doku.php?id=postgres:uc9999"><draw:frame draw:style-name="mediacenter" draw:name="usecasemodel.jpeg Legend" text:anchor-type="paragraph" draw:z-index="0" svg:width="2.6458333333333cm" style:rel-width="100%"><draw:text-box><text:p text:style-name="legendcenter"><draw:frame draw:style-name="mediacenter" draw:name="usecasemodel.jpeg" text:anchor-type="paragraph" draw:z-index="7" svg:width="2.6458333333333cm" style:rel-width="100%" svg:height="2.6458333333333cm" style:rel-height="scale"><draw:image xlink:href="Pictures/fa5e1892bda2c6ca08d1616fcc8eae98.jpeg" xlink:type="simple" xlink:show="embed" xlink:actuate="onLoad"/></draw:frame>usecasemodel.jpeg</text:p></draw:text-box></draw:frame></draw:a>   </text:p></table:table-cell><table:table-cell office:value-type="string" table:style-name="tablecell"><text:p text:style-name="tablealignleft"> <text:line-break/><text:a xlink:type="simple" xlink:href="https://gsan.com.br/doku.php?id=postgres:uc9999" text:style-name="Internet_20_link" text:visited-style-name="Visited_20_Internet_20_Link">Caso de Uso Modelo</text:a>  </text:p></table:table-cell></table:table-row><table:table-row><table:table-cell office:value-type="string" table:style-name="tablecell"><text:p text:style-name="tablealigncenter">  <draw:a xlink:type="simple" xlink:href="https://gsan.com.br/doku.php?id=postgres:dicas"><draw:frame draw:style-name="mediacenter" draw:name="8" text:anchor-type="paragraph" draw:z-index="8" svg:width="2.6458333333333cm" style:rel-width="100%" svg:height="2.175462962963cm" style:rel-height="scale"><draw:image xlink:href="Pictures/dd88a9aa9a698afc67e6c380d19de697.png" xlink:type="simple" xlink:show="embed" xlink:actuate="onLoad"/></draw:frame></draw:a>   </text:p></table:table-cell><table:table-cell office:value-type="string" table:style-name="tablecell"><text:p text:style-name="tablealignleft"> <text:line-break/><text:a xlink:type="simple" xlink:href="https://gsan.com.br/doku.php?id=postgres:dicas" text:style-name="Internet_20_link" text:visited-style-name="Visited_20_Internet_20_Link">Dicas de Formatação</text:a>  </text:p></table:table-cell></table:table-row><table:table-row><table:table-cell office:value-type="string" table:style-name="tablecell"><text:p text:style-name="tablealigncenter">  <draw:a xlink:type="simple" xlink:href="https://gsan.com.br/doku.php?id=postgres:pendente-aprovacao"><draw:frame draw:style-name="mediacenter" draw:name="9" text:anchor-type="paragraph" draw:z-index="9" svg:width="2.6458333333333cm" style:rel-width="100%" svg:height="1.8720518867925cm" style:rel-height="scale"><draw:image xlink:href="Pictures/5a06004169de739a2269e58a405d663f.png" xlink:type="simple" xlink:show="embed" xlink:actuate="onLoad"/></draw:frame></draw:a>   </text:p></table:table-cell><table:table-cell office:value-type="string" table:style-name="tablecell"><text:p text:style-name="tablealignleft"> <text:line-break/><text:a xlink:type="simple" xlink:href="https://gsan.com.br/doku.php?id=postgres:pendente-aprovacao" text:style-name="Internet_20_link" text:visited-style-name="Visited_20_Internet_20_Link">Pendentes de Aprovação</text:a>  </text:p></table:table-cell></table:table-row><table:table-row><table:table-cell office:value-type="string" table:style-name="tablecell"><text:p text:style-name="tablealigncenter">  <draw:a xlink:type="simple" xlink:href="https://gsan.com.br/doku.php?id=postgres:conceitos-uc"><draw:frame draw:style-name="mediacenter" draw:name="10" text:anchor-type="paragraph" draw:z-index="10" svg:width="2.6458333333333cm" style:rel-width="100%" svg:height="1.8344444444444cm" style:rel-height="scale"><draw:image xlink:href="Pictures/05f2b24401e3179fc8e3f19027d68b2c.png" xlink:type="simple" xlink:show="embed" xlink:actuate="onLoad"/></draw:frame></draw:a>   </text:p></table:table-cell><table:table-cell office:value-type="string" table:style-name="tablecell"><text:p text:style-name="tablealignleft"> <text:line-break/><text:a xlink:type="simple" xlink:href="https://gsan.com.br/doku.php?id=casos_de_uso:conceitos-uc" text:style-name="Internet_20_link" text:visited-style-name="Visited_20_Internet_20_Link">Premissas para Especificação de Casos de Uso </text:a>  </text:p></table:table-cell></table:table-row><table:table-row><table:table-cell office:value-type="string" table:style-name="tablecell"><text:p text:style-name="tablealigncenter">  <draw:a xlink:type="simple" xlink:href="https://gsan.com.br/doku.php?id=casos_de_uso:checklist"><draw:frame draw:style-name="mediacenter" draw:name="checklist.jpg Legend" text:anchor-type="paragraph" draw:z-index="0" svg:width="2.6458333333333cm" style:rel-width="100%"><draw:text-box><text:p text:style-name="legendcenter"><draw:frame draw:style-name="mediacenter" draw:name="checklist.jpg" text:anchor-type="paragraph" draw:z-index="11" svg:width="2.6458333333333cm" style:rel-width="100%" svg:height="1.7607724774244cm" style:rel-height="scale"><draw:image xlink:href="Pictures/941f8e92d703078743099f495df5864b.jpg" xlink:type="simple" xlink:show="embed" xlink:actuate="onLoad"/></draw:frame>checklist.jpg</text:p></draw:text-box></draw:frame></draw:a>   </text:p></table:table-cell><table:table-cell office:value-type="string" table:style-name="tablecell"><text:p text:style-name="tablealignleft"> <text:line-break/><text:a xlink:type="simple" xlink:href="https://gsan.com.br/doku.php?id=casos_de_uso:checklist" text:style-name="Internet_20_link" text:visited-style-name="Visited_20_Internet_20_Link">Checklist com pontos de verificação de Casos de Uso </text:a>  </text:p></table:table-cell></table:table-row><table:table-row><table:table-cell office:value-type="string" table:style-name="tablecell"><text:p text:style-name="tablealigncenter">  <draw:a xlink:type="simple" xlink:href="https://gsan.com.br/doku.php?id=postgres:basedeconhecimento"><draw:frame draw:style-name="mediacenter" draw:name="12" text:anchor-type="paragraph" draw:z-index="12" svg:width="2.6458333333333cm" style:rel-width="100%" svg:height="2.6458333333333cm" style:rel-height="scale"><draw:image xlink:href="Pictures/4754f333eb7ecab721c1c039601298f8.png" xlink:type="simple" xlink:show="embed" xlink:actuate="onLoad"/></draw:frame></draw:a>   </text:p></table:table-cell><table:table-cell office:value-type="string" table:style-name="tablecell"><text:p text:style-name="tablealignleft"><text:a xlink:type="simple" xlink:href="https://gsan.com.br/doku.php?id=postgres:basedeconhecimento" text:style-name="Internet_20_link" text:visited-style-name="Visited_20_Internet_20_Link">Base de Conhecimento de SQLs </text:a>  </text:p></table:table-cell></table:table-row><table:table-row><table:table-cell office:value-type="string" table:style-name="tablecell"><text:p text:style-name="tablealigncenter">  <draw:a xlink:type="simple" xlink:href="https://gsan.com.br/doku.php?id=postgres:basedeconhecimento"><draw:frame draw:style-name="mediacenter" draw:name="13" text:anchor-type="paragraph" draw:z-index="13" svg:width="2.6458333333333cm" style:rel-width="100%" svg:height="2.6458333333333cm" style:rel-height="scale"><draw:image xlink:href="Pictures/07b45ff987bcf805ba7c58eb0e2a1a8a.png" xlink:type="simple" xlink:show="embed" xlink:actuate="onLoad"/></draw:frame></draw:a>   </text:p></table:table-cell><table:table-cell office:value-type="string" table:style-name="tablecell"><text:p text:style-name="tablealignleft"><text:a xlink:type="simple" xlink:href="https://gsan.com.br/doku.php?id=postgres:modelo-er-modulos" text:style-name="Internet_20_link" text:visited-style-name="Visited_20_Internet_20_Link">Modelo-ER GSAN 3.0 </text:a>  </text:p></table:table-cell></table:table-row><table:table-row><table:table-cell office:value-type="string" table:style-name="tablecell"><text:p text:style-name="tablealigncenter">  <draw:a xlink:type="simple" xlink:href="https://gsan.com.br/doku.php?id=postgres:basedeconhecimento"><draw:frame draw:style-name="mediacenter" draw:name="14" text:anchor-type="paragraph" draw:z-index="14" svg:width="2.6458333333333cm" style:rel-width="100%" svg:height="1.2026515151515cm" style:rel-height="scale"><draw:image xlink:href="Pictures/e880e2561bcad4c4ae70c8e5da8f11c6.png" xlink:type="simple" xlink:show="embed" xlink:actuate="onLoad"/></draw:frame></draw:a>   </text:p></table:table-cell><table:table-cell office:value-type="string" table:style-name="tablecell"><text:p text:style-name="tablealignleft"><text:a xlink:type="simple" xlink:href="https://gsan.com.br/doku.php?id=postgres:boto-nlp" text:style-name="Internet_20_link" text:visited-style-name="Visited_20_Internet_20_Link">Modelo de Conversação do Boto NLP </text:a>  </text:p></table:table-cell></table:table-row><table:table-row><table:table-cell office:value-type="string" table:style-name="tablecell"><text:p text:style-name="tablealigncenter">  <draw:frame draw:style-name="media" draw:name="15" text:anchor-type="as-char" draw:z-index="15" svg:width="2.6458333333333cm" style:rel-width="100%" svg:height="1.6139583333333cm" style:rel-height="scale"><draw:image xlink:href="Pictures/e74c78e57aa4b7366fc764d6db14d5a6.png" xlink:type="simple" xlink:show="embed" xlink:actuate="onLoad"/></draw:frame>  </text:p></table:table-cell><table:table-cell office:value-type="string" table:style-name="tablecell"><text:p text:style-name="tablealignleft"> <text:line-break/><text:a xlink:type="simple" xlink:href="https://gsan.com.br/doku.php?id=postgres:configuracao-ambiente-java-8" text:style-name="Internet_20_link" text:visited-style-name="Visited_20_Internet_20_Link">Configuração ambiente Java 8</text:a>  </text:p></table:table-cell></table:table-row></table:table></table:table-cell></table:table-row></table:table></draw:text-box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9::34:20</meta:creation-date>
    <dc:creator>Generated</dc:creator>
    <dc:date>2026-09-13T19::34:20</dc:date>
    <dc:language>en-US</dc:language>
    <meta:editing-cycles>1</meta:editing-cycles>
    <meta:editing-duration>PT0S</meta:editing-duration>
    <dc:title>casos_de_uso</dc:title>
  </office:meta>
</office:document-meta>
</file>