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0031a02669cdecd36f24bf24c262adf2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able">
</style:style>
    <style:style style:family="table-cell">
</style:style>
    <style:style style:family="paragraph">
</style:style>
    <style:style style:family="table-column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draw:frame draw:style-name="media" draw:name="0" text:anchor-type="as-char" draw:z-index="0" svg:width="2.38125cm" style:rel-width="100%" svg:height="2.201951142132cm" style:rel-height="scale"><draw:image xlink:href="Pictures/0031a02669cdecd36f24bf24c262adf2.png" xlink:type="simple" xlink:show="embed" xlink:actuate="onLoad"/></draw:frame></text:p>
      <text:h text:style-name="Heading_20_1" text:outline-level="1"><text:bookmark text:name="integracoes:web-services-retornar-conta-json"/><text:bookmark-start text:name="__RefHeading___webservice_retornar_conta_json_1"/><text:bookmark-start text:name="webservice_retornar_conta_json"/>WebService Retornar Conta Json<text:bookmark-end text:name="__RefHeading___webservice_retornar_conta_json_1"/><text:bookmark-end text:name="webservice_retornar_conta_json"/></text:h>
      <table:table table:style-name="Table">
        <table:table-column table:style-name="odt_auto_style_table_column_1_1"/>
        <table:table-row>
          <table:table-cell office:value-type="string" table:style-name="tablecell">
            <text:p text:style-name="tablealignleft">O WebService recebe apenas requisições do tipo <text:span text:style-name="Strong_20_Emphasis">GET</text:span>, e os parâmetros são passados via <text:span text:style-name="Strong_20_Emphasis">JSON</text:span>.</text:p>
            <text:p text:style-name="Text_20_body">Os seguinte parâmetros são esperados:</text:p>
            <text:list text:style-name="Numbering_20_1" text:continue-numbering="false">
              <text:list-item>
                <text:p text:style-name="Numbering_20_1_Content_First"> key (Obrigatório), <text:span text:style-name="Emphasis">String</text:span> chave</text:p>
              </text:list-item>
              <text:list-item>
                <text:p text:style-name="Numbering_20_1_Content_Last"> value (Obrigatório), <text:span text:style-name="Emphasis">String</text:span> contendo o identificador da conta.</text:p>
              </text:list-item>
            </text:list>
          </table:table-cell>
        </table:table-row>
      </table:table>
      <text:p text:style-name="Text_20_body"><text:line-break/></text:p>
      <text:h text:style-name="Heading_20_2" text:outline-level="2"><text:bookmark-start text:name="__RefHeading___exemplo_de_requisicao_para_o_sistema_2"/><text:bookmark-start text:name="exemplo_de_requisicao_para_o_sistema"/>Exemplo de requisição para o sistema<text:bookmark-end text:name="__RefHeading___exemplo_de_requisicao_para_o_sistema_2"/><text:bookmark-end text:name="exemplo_de_requisicao_para_o_sistema"/></text:h>
      <text:p text:style-name="Text_20_body">Com as seguintes informações:</text:p>
      <table:table table:style-name="Table">
        <table:table-column/>
        <table:table-column/>
        <table:table-row>
          <table:table-cell office:value-type="string" table:style-name="tablecell">
            <text:p text:style-name="tablealignleft">URL</text:p>
          </table:table-cell>
          <table:table-cell office:value-type="string" table:style-name="tablecell">
            <text:p text:style-name="tablealignleft"><text:a xlink:type="simple" xlink:href="http://evolutiva.consensotec.com.br:8106" text:style-name="Internet_20_link" text:visited-style-name="Visited_20_Internet_20_Link">http://evolutiva.consensotec.com.br:8106</text:a></text:p>
          </table:table-cell>
        </table:table-row>
        <table:table-row>
          <table:table-cell office:value-type="string" table:style-name="tablecell">
            <text:p text:style-name="tablealignleft">value (matrícula)</text:p>
          </table:table-cell>
          <table:table-cell office:value-type="string" table:style-name="tablecell">
            <text:p text:style-name="tablealignleft">101548922</text:p>
          </table:table-cell>
        </table:table-row>
        <table:table-row>
          <table:table-cell office:value-type="string" table:style-name="tablecell">
            <text:p text:style-name="tablealignleft">key</text:p>
          </table:table-cell>
          <table:table-cell office:value-type="string" table:style-name="tablecell">
            <text:p text:style-name="tablealignleft">solicitar</text:p>
          </table:table-cell>
        </table:table-row>
      </table:table>
      <text:p text:style-name="Text_20_body"><text:line-break/></text:p>
      <text:h text:style-name="Heading_20_2" text:outline-level="2"><text:bookmark-start text:name="__RefHeading___a_requisicao_seria_3"/><text:bookmark-start text:name="a_requisicao_seria"/>A Requisição Seria<text:bookmark-end text:name="__RefHeading___a_requisicao_seria_3"/><text:bookmark-end text:name="a_requisicao_seria"/></text:h>
      <text:p text:style-name="Text_20_body"><text:a xlink:type="simple" xlink:href="http://evolutiva.consensotec.com.br:8106/gsan/obterDadosConta?key=XXXXXXXXXXXXXXXXXXXXXXXXXXXX&amp;value=101548922" text:style-name="Internet_20_link" text:visited-style-name="Visited_20_Internet_20_Link">http://evolutiva.consensotec.com.br:8106/gsan/obterDadosConta?key=XXXXXXXXXXXXXXXXXXXXXXXXXXXX&amp;value=101548922</text:a></text:p>
      <text:h text:style-name="Heading_20_2" text:outline-level="2"><text:bookmark-start text:name="__RefHeading___retorno_com_sucesso_-_json_4"/><text:bookmark-start text:name="retorno_com_sucesso_-_json"/>Retorno com Sucesso - JSON<text:bookmark-end text:name="__RefHeading___retorno_com_sucesso_-_json_4"/><text:bookmark-end text:name="retorno_com_sucesso_-_json"/></text:h>
      <text:p text:style-name="Preformatted_20_Text">{<text:line-break/><text:s text:c="4"/>"key": "xxxxxxxxxxxxxx",<text:line-break/><text:s text:c="4"/>"error": 0,<text:line-break/><text:s text:c="4"/>"cc": [<text:line-break/><text:s text:c="8"/>{<text:line-break/><text:s text:c="12"/>"a": "101548922",<text:line-break/><text:s text:c="12"/>"b": "09/2022",<text:line-break/><text:s text:c="12"/>"c": "09/09/2022",<text:line-break/><text:s text:c="12"/>"d": "702.07"<text:line-break/><text:s text:c="8"/>}<text:line-break/><text:s text:c="4"/>],<text:line-break/><text:s text:c="4"/>"dd": [],<text:line-break/><text:s text:c="4"/>"a": "101548922",<text:line-break/><text:s text:c="4"/>"b": "4944",<text:line-break/><text:s text:c="4"/>"c": "09/2022",<text:line-break/><text:s text:c="4"/>"d": "09/09/2022",<text:line-break/><text:s text:c="4"/>"e": "702.07",<text:line-break/><text:s text:c="4"/>"f": "27",<text:line-break/><text:s text:c="4"/>"h": "309.93",<text:line-break/><text:s text:c="4"/>"i": "302.07",<text:line-break/><text:s text:c="4"/>"j": "92.26",<text:line-break/><text:s text:c="4"/>"k": "2.19",<text:line-break/><text:s text:c="4"/>"l": "0.00",<text:line-break/><text:s text:c="4"/>"m": "100.00",<text:line-break/><text:s text:c="4"/>"n": "001.005.105.0303.000",<text:line-break/><text:s text:c="4"/>"o": "110",<text:line-break/><text:s text:c="4"/>"p": "33",<text:line-break/><text:s text:c="4"/>"q": "null",<text:line-break/><text:s text:c="4"/>"r": "COMERCIAL",<text:line-break/><text:s text:c="4"/>"s": "1",<text:line-break/><text:s text:c="4"/>"t": "4944",<text:line-break/><text:s text:c="4"/>"u": "JOSEVALDO FERNANDES BATISTA",<text:line-break/><text:s text:c="4"/>"v": "02/09/2022",<text:line-break/><text:s text:c="4"/>"w": "02/08/2022",<text:line-break/><text:s text:c="4"/>"x": "31",<text:line-break/><text:s text:c="4"/>"y": "5044",<text:line-break/><text:s text:c="4"/>"z": "5044",<text:line-break/><text:s text:c="4"/>"aa": "27",<text:line-break/><text:s text:c="4"/>"ba": "27",<text:line-break/><text:s text:c="4"/>"ca": "0",<text:line-break/><text:s text:c="4"/>"da": "MEDIA DO HIDROMETRO",<text:line-break/><text:s text:c="4"/>"ea": "826700000076020700100017000004944013092022300039",<text:line-break/><text:s text:c="4"/>"ka": "00020126460014BR.GOV.BCB.PIX0114091236540001870206DEBITO5204000053039865406702.075802BR5906CAGEPA6007PARAIBA62290525001000004944010920223000363047442"<text:line-break/>}</text:p>
      <text:p text:style-name="Text_20_body">- Descrição das colunas</text:p>
      <text:p text:style-name="Preformatted_20_Text"><text:s text:c="4"/><text:line-break/><text:s text:c="6"/>"A": (String) Id da Conta,<text:line-break/><text:s text:c="6"/>"B": (String) Id do Imóvel,<text:line-break/><text:s text:c="6"/>"C": (String) Referência,<text:line-break/><text:s text:c="6"/>"D": (String) Data de Vencimento,<text:line-break/><text:s text:c="6"/>"E": (String) Valor Total<text:line-break/><text:s text:c="6"/>"F": (String) Volume Faturado,<text:line-break/><text:s text:c="6"/>"G": (String) Data Pagamento,<text:line-break/><text:s text:c="6"/>"H": (String) Valor Agua,<text:line-break/><text:s text:c="6"/>"I": (String) Valor Esgoto,<text:line-break/><text:s text:c="6"/>"J": (String) Valor Débitos,<text:line-break/><text:s text:c="6"/>"K": (String) Valor Créditos,<text:line-break/><text:s text:c="6"/>"L": (String) Valor Impostos,<text:line-break/><text:s text:c="6"/>"M": (String) Percentual Esgoto,<text:line-break/><text:s text:c="6"/>"N": (String) Inscrição,<text:line-break/><text:s text:c="6"/>"O": (String) Grupo,<text:line-break/><text:s text:c="6"/>"P": (String) Rota,<text:line-break/><text:s text:c="6"/>"Q": (String) Seq Rota,<text:line-break/><text:s text:c="6"/>"R": (String) Categoria,<text:line-break/><text:s text:c="6"/>"S": (String) Economias,<text:line-break/><text:s text:c="6"/>"T": (String) Id Cliente,<text:line-break/><text:s text:c="6"/>"U": (String) Nome Cliente,<text:line-break/><text:s text:c="6"/>"V": (String) Data Leitura Atual,<text:line-break/><text:s text:c="6"/>"W": (String) Data Leitura Anterior,<text:line-break/><text:s text:c="6"/>"X": (String) Dias Consumo,<text:line-break/><text:s text:c="6"/>"Y": (String) Leitura Atual,<text:line-break/><text:s text:c="6"/>"Z": (String) Leitura Anterior,<text:line-break/><text:s text:c="6"/>"AA": (String) Média Mes,<text:line-break/><text:s text:c="6"/>"BA": (String) Consumo Faturado,<text:line-break/><text:s text:c="6"/>"CA": (String) Consumo Medido,<text:line-break/><text:s text:c="6"/>"DA": (String) Descriçao Consumo,<text:line-break/><text:s text:c="6"/>"EA": (String) Código Barras,<text:line-break/><text:s text:c="6"/>"FA": (String) Endereço,<text:line-break/><text:s text:c="6"/>"GA": (String) Bairro,<text:line-break/><text:s text:c="6"/>"HA": (String) Municipio,<text:line-break/><text:s text:c="6"/>"IA": (String) UF,<text:line-break/><text:s text:c="6"/>"JA": (String) Cep,<text:line-break/><text:s text:c="6"/>"KA": (String) Código Pix,<text:s text:c="6"/></text:p>
      <text:p text:style-name="Text_20_body">Clique <text:span text:style-name="Strong_20_Emphasis"><text:a xlink:type="simple" xlink:href="https://gsan.com.br/doku.php?id=treinamentos:integracoes" text:style-name="Internet_20_link" text:visited-style-name="Visited_20_Internet_20_Link">AQUI</text:a></text:span> para acessar outros serviços com os detalhes técnicos das integrações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able">
</style:style>
    <style:style style:family="table-cell">
</style:style>
    <style:style style:family="paragraph">
</style:style>
    <style:style style:family="table-column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b "Kaos"</meta:generator>
    <meta:initial-creator>Generated</meta:initial-creator>
    <meta:creation-date>2026-09-13T19::20:53</meta:creation-date>
    <dc:creator>Generated</dc:creator>
    <dc:date>2026-09-13T19::20:53</dc:date>
    <dc:language>en-US</dc:language>
    <meta:editing-cycles>1</meta:editing-cycles>
    <meta:editing-duration>PT0S</meta:editing-duration>
    <dc:title>integracoes:web-services-retornar-conta-json</dc:title>
  </office:meta>
</office:document-meta>
</file>