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4b583c0c833bfede2c548217925d8d.png"/>
  <manifest:file-entry manifest:media-type="image/png" manifest:full-path="Pictures/e880e2561bcad4c4ae70c8e5da8f11c6.png"/>
  <manifest:file-entry manifest:media-type="image/svg+xml" manifest:full-path="Pictures/a8f775c0e22822143b3bc74ff01d922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  Legend" text:anchor-type="as-char" draw:z-index="0" svg:width="5.2916666666667cm" style:rel-width="100%"><draw:text-box><text:p text:style-name="legendcenter"><draw:frame draw:style-name="media" draw:name=" " text:anchor-type="as-char" draw:z-index="0" svg:width="5.2916666666667cm" style:rel-width="100%" svg:height="1.8421501706485cm" style:rel-height="scale"><draw:image xlink:href="Pictures/c64b583c0c833bfede2c548217925d8d.png" xlink:type="simple" xlink:show="embed" xlink:actuate="onLoad"/></draw:frame> </text:p></draw:text-box></draw:frame> <draw:frame draw:style-name="mediacenter" draw:name="1" text:anchor-type="paragraph" draw:z-index="1" svg:width="5.2916666666667cm" style:rel-width="100%" svg:height="2.405303030303cm" style:rel-height="scale"><draw:image xlink:href="Pictures/e880e2561bcad4c4ae70c8e5da8f11c6.png" xlink:type="simple" xlink:show="embed" xlink:actuate="onLoad"/></draw:frame></text:p>
      <text:h text:style-name="Heading_20_1" text:outline-level="1"><text:bookmark text:name="postgres:boto-nlp:abrir-ra:nova"/><text:bookmark-start text:name="__RefHeading___ligacao_nova_1"/><text:bookmark-start text:name="ligacao_nova"/>Ligação Nova<text:bookmark-end text:name="__RefHeading___ligacao_nova_1"/><text:bookmark-end text:name="ligacao_nova"/></text:h>
      <table:table table:style-name="Table">
        <table:table-column table:style-name="odt_auto_style_table_column_1_1"/>
        <table:table-row>
          <table:table-cell office:value-type="string" table:style-name="tablecell"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Ligação Nova</text:span>.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Ou em vez de clicar no Menu usuário digita <text:a xlink:type="simple" xlink:href="https://gsan.com.br/doku.php?id=postgres:boto-nlp:interacao:nova" text:style-name="Internet_20_link" text:visited-style-name="Visited_20_Internet_20_Link">AQUI</text:a>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Para pedir uma ligação nova, vamos precisar dos seguintes documentos obrigatórios (todos no formato <text:span text:style-name="Strong_20_Emphasis">PDF</text:span>):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1)</text:span> No caso de pessoa física, foto frente e verso do <text:span text:style-name="Strong_20_Emphasis">RG</text:span> e <text:span text:style-name="Strong_20_Emphasis">CPF</text:span>. Ou de uma <text:span text:style-name="Strong_20_Emphasis">CNH</text:span> contendo os números do <text:span text:style-name="Strong_20_Emphasis">RG</text:span> ou <text:span text:style-name="Strong_20_Emphasis">CPF</text:span>. Ou de um <text:span text:style-name="Strong_20_Emphasis">RG</text:span> contendo os números do <text:span text:style-name="Strong_20_Emphasis">CPF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2)</text:span> Se o imóvel for seu: o contrato de compra e venda ou escritura. Todas as páginas, ou as duas primeiras páginas e a última, contendo as assinaturas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3)</text:span> No caso de pessoa jurídica, o <text:span text:style-name="Strong_20_Emphasis">Comprovante de Inscrição</text:span> (<text:span text:style-name="Strong_20_Emphasis">CNPJ</text:span>), <text:span text:style-name="Strong_20_Emphasis">Comprovante de Situação Cadastral</text:span>, <text:span text:style-name="Emphasis">mais</text:span> os documentos citados no item <text:span text:style-name="Strong_20_Emphasis">2</text:span>, além dos documentos pedidos no item <text:span text:style-name="Strong_20_Emphasis">1</text:span>, referentes à pessoa física responsável pela empresa. Os dois primeiros você pode tirar  <text:span text:style-name="Strong_20_Emphasis"><text:a xlink:type="simple" xlink:href="http://receita.economia.gov.br/" text:style-name="Internet_20_link" text:visited-style-name="Visited_20_Internet_20_Link">AQUI</text:a>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Está com esses documentos em mãos?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Sim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Não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Sim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abrir-ra:nova:desisti1" text:style-name="Internet_20_link" text:visited-style-name="Visited_20_Internet_20_Link">Não</text:a>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Antes de começar, precisamos que você aceite nosso termo de responsabilidade. Ele traz informações sobre quem fica responsável pela ligação da água e pelas taxas cobradas depois da aprovação, além do prazo para a execução do serviço caso seja aprovado. Clique <text:span text:style-name="Strong_20_Emphasis">AQUI</text:span> (<text:span text:style-name="Strong_20_Emphasis">link negritado para o PDF</text:span>) para visualizar o termo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Usuário clica e visualiza o termo. Ou não. Independente disso, a próxima mensagem é: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 Você concorda com o termo de responsabilidade da ligação nova?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Sim</text:span>.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abrir-ra:nova:desisti2" text:style-name="Internet_20_link" text:visited-style-name="Visited_20_Internet_20_Link">Não</text:a>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Sim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Informe o endereço da ligação nova. <text:span text:style-name="Strong_20_Emphasis">Rua</text:span>, <text:span text:style-name="Strong_20_Emphasis">número</text:span>, <text:span text:style-name="Strong_20_Emphasis">complemento</text:span>, <text:span text:style-name="Strong_20_Emphasis">bairro</text:span> e <text:span text:style-name="Strong_20_Emphasis">CEP</text:span>. Informe também um ponto de referência, para facilitar a análise de viabilidade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Rua Teste, 300, bloco 9 apt 202, Bairro Teste, CEP:3154545, atrás da Padaria Pão Doce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Informe seu telefone para contato, com DDD seguido dos números. Só números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12345678910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Vamos lá. Digite seu e-mail de contato. Vamos precisar dele para conversar depois sobre o andamento do pedido. Não esquece do @ e dos pontos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tadeu.sarmento@consensotec.com.br</text:span>.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abrir-ra:nova:invalido" text:style-name="Internet_20_link" text:visited-style-name="Visited_20_Internet_20_Link">E-mail inválido. Digite novamente, sem esquecer do @ e dos pontos</text:a>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Prosseguindo: confirme seu <text:span text:style-name="Strong_20_Emphasis">Nome completo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Usuário digita nome completo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Quase terminando. Se for pessoa física, anexe o <text:span text:style-name="Strong_20_Emphasis">RG</text:span> (frente e verso) e <text:span text:style-name="Strong_20_Emphasis">CPF</text:span> (frente e verso). Ou anexe a <text:span text:style-name="Strong_20_Emphasis">CNH</text:span> contendo os números do <text:span text:style-name="Strong_20_Emphasis">RG</text:span> ou <text:span text:style-name="Strong_20_Emphasis">CPF</text:span>. Ou o <text:span text:style-name="Strong_20_Emphasis">RG</text:span> contendo os números do <text:span text:style-name="Strong_20_Emphasis">CPF</text:span>. Tudo em um só documento <text:span text:style-name="Strong_20_Emphasis">PDF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Mas se for pessoa jurídica, anexe o <text:span text:style-name="Strong_20_Emphasis">Comprovante de Inscrição</text:span> (<text:span text:style-name="Strong_20_Emphasis">CNPJ</text:span>), <text:span text:style-name="Strong_20_Emphasis">Comprovante de Situação Cadastral</text:span>, além dos documentos referentes à pessoa física responsável pela empresa (<text:span text:style-name="Strong_20_Emphasis">RG</text:span>, <text:span text:style-name="Strong_20_Emphasis">CPF</text:span> ou <text:span text:style-name="Strong_20_Emphasis">CNH</text:span>) Tudo em um só documento <text:span text:style-name="Strong_20_Emphasis">PDF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Tudo certo? Então envie o documento que será anexado. Ou digite <text:span text:style-name="Strong_20_Emphasis">SAIR</text:span> se não estiver com ele em mãos no momento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Seleciona RG.jpg</text:span>.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abrir-ra:nova:desisti" text:style-name="Internet_20_link" text:visited-style-name="Visited_20_Internet_20_Link">Cliente digita SAIR</text:a></text:span>.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abrir-ra:nova:outra" text:style-name="Internet_20_link" text:visited-style-name="Visited_20_Internet_20_Link">Cliente digita outra palavra sem selecionar imagem</text:a>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Se o imóvel for seu, anexe agora: o contrato de compra e venda ou escritura (todas as páginas, ou as duas primeiras páginas e a última, contendo as assinaturas)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Envie o documento que será anexado. Ou digite <text:span text:style-name="Strong_20_Emphasis">SAIR</text:span> se não estiver com ele em mãos no momento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Seleciona Documento.jpg</text:span>.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abrir-ra:nova:desisti" text:style-name="Internet_20_link" text:visited-style-name="Visited_20_Internet_20_Link">Cliente digita SAIR</text:a></text:span>.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abrir-ra:nova:outra" text:style-name="Internet_20_link" text:visited-style-name="Visited_20_Internet_20_Link">Cliente digita outra palavra sem selecionar imagem</text:a>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 <text:span text:style-name="Strong_20_Emphasis">Final de Ciclo Registrado.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Perfeito, sua solicitação de ligação nova foi registrada com sucesso! Aguarde validação do nosso setor. Entraremos em contato com você. Anote por favor o número do protocolo: <text:span text:style-name="Strong_20_Emphasis">2019120956120</text:span>. Você pode ver o andamento do pedido acessando nosso serviço de <text:span text:style-name="Strong_20_Emphasis"><text:a xlink:type="simple" xlink:href="https://gsan.com.br/doku.php?id=postgres:boto-nlp:ra" text:style-name="Internet_20_link" text:visited-style-name="Visited_20_Internet_20_Link">Acompanhar Registro de Atendimento</text:a></text:span> e digitando o número que passei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Você precisa de algo mais?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retorno" text:style-name="Internet_20_link" text:visited-style-name="Visited_20_Internet_20_Link">Retornar ao Menu</text:a></text:span>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SAIR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SAIR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Deixe sua avaliação, escolhendo abaixo: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Usuário escolhe de 1 a 5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pesquisa:1" text:style-name="Internet_20_link" text:visited-style-name="Visited_20_Internet_20_Link">Até 3 (muito ruim, ruim, razoável) veja o fluxo AQUI</text:a>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pesquisa:2" text:style-name="Internet_20_link" text:visited-style-name="Visited_20_Internet_20_Link">De 4 a 5 (bom, excelente) veja o fluxo AQUI</text:a></text:span></text:p>
                </table:table-cell>
              </table:table-row>
            </table:table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0::03:47</meta:creation-date>
    <dc:creator>Generated</dc:creator>
    <dc:date>2026-09-16T00::03:47</dc:date>
    <dc:language>en-US</dc:language>
    <meta:editing-cycles>1</meta:editing-cycles>
    <meta:editing-duration>PT0S</meta:editing-duration>
    <dc:title>postgres:boto-nlp:abrir-ra:nova</dc:title>
  </office:meta>
</office:document-meta>
</file>