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4b583c0c833bfede2c548217925d8d.png"/>
  <manifest:file-entry manifest:media-type="image/png" manifest:full-path="Pictures/e880e2561bcad4c4ae70c8e5da8f11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bookmark text:name="postgres:boto-nlp:autoleitura:descadastrar:email:incorreto"/>Laranja: interação do usuário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Azul: Boto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Amarelo: $$$$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Cinza: observação interna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"><text:span text:style-name="Strong_20_Emphasis">Verde: Link mudança de fluxo</text:span></text:span></text:p>
          </table:table-cell>
        </table:table-row>
      </table:table>
      <text:p text:style-name="Text_20_body"><draw:frame draw:style-name="media" draw:name="  Legend" text:anchor-type="as-char" draw:z-index="0" svg:width="5.2916666666667cm" style:rel-width="100%"><draw:text-box><text:p text:style-name="legendcenter"><draw:frame draw:style-name="media" draw:name=" " text:anchor-type="as-char" draw:z-index="0" svg:width="5.2916666666667cm" style:rel-width="100%" svg:height="1.8421501706485cm" style:rel-height="scale"><draw:image xlink:href="Pictures/c64b583c0c833bfede2c548217925d8d.png" xlink:type="simple" xlink:show="embed" xlink:actuate="onLoad"/></draw:frame> </text:p></draw:text-box></draw:frame> <draw:frame draw:style-name="mediacenter" draw:name="1" text:anchor-type="paragraph" draw:z-index="1" svg:width="5.2916666666667cm" style:rel-width="100%" svg:height="2.405303030303cm" style:rel-height="scale"><draw:image xlink:href="Pictures/e880e2561bcad4c4ae70c8e5da8f11c6.png" xlink:type="simple" xlink:show="embed" xlink:actuate="onLoad"/></draw:frame>
<text:line-break/></text:p>
      <text:h text:style-name="Heading_20_1" text:outline-level="1"><text:bookmark-start text:name="__RefHeading___informar_registro_de_leitura_-_subfluxo_2.3_1"/><text:bookmark-start text:name="informar_registro_de_leitura_-_subfluxo_2.3"/>Informar Registro de Leitura - Subfluxo 2.3<text:bookmark-end text:name="__RefHeading___informar_registro_de_leitura_-_subfluxo_2.3_1"/><text:bookmark-end text:name="informar_registro_de_leitura_-_subfluxo_2.3"/></text:h>
      <table:table table:style-name="Table">
        <table:table-column table:style-name="odt_auto_style_table_column_2_1"/>
        <table:table-row>
          <table:table-cell office:value-type="string" table:style-name="tablecell"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Cliente possui atualização cadastral no bot fluxo:</text:span> <text:line-break/>Esse e-mail não bate com o que temos cadastrado. Para sua segurança, sem atualizar seu e-mail conosco não é possível fazer seu cancelamento de cadastro na autoleitura. Verifique se você digitou corretamente ou escolha uma das opções abaixo. Se preferir, digite <text:span text:style-name="Strong_20_Emphasis">SAIR</text:span>.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Cliente não possui atualização cadastral no bot fluxo:</text:span> <text:line-break/><text:span text:style-name="Strong_20_Emphasis"> <text:a xlink:type="simple" xlink:href="https://gsan.com.br/doku.php?id=postgres:boto-nlp:autoleitura:descadastrar:email:incorreto:outro" text:style-name="Internet_20_link" text:visited-style-name="Visited_20_Internet_20_Link">Fluxo AQUI</text:a>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Atualizar meu e-mail agora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Atualizar depois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Digitar e-mail novamente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Digitar e-mail novamente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cadastrar_email" text:style-name="Internet_20_link" text:visited-style-name="Visited_20_Internet_20_Link">Atualizar meu e-mail agora</text:a>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parcelamento:cadastro:depois" text:style-name="Internet_20_link" text:visited-style-name="Visited_20_Internet_20_Link">Atualizar depois</text:a>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cadastro:autoleitura:duplo:sair" text:style-name="Internet_20_link" text:visited-style-name="Visited_20_Internet_20_Link">SAIR</text:a>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Caso o usuário digite o e-mail de novo, a validação é feita novamente. Se o e-mail constar no cadastro, prossegue o fluxo <text:a xlink:type="simple" xlink:href="https://gsan.com.br/doku.php?id=postgres:boto-nlp:autoleitura:descadastrar" text:style-name="Internet_20_link" text:visited-style-name="Visited_20_Internet_20_Link">AQUI</text:a>. Se não, repete a mensagem acima</text:span>.</text:p>
                </table:table-cell>
              </table:table-row>
            </table:table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20::58:52</meta:creation-date>
    <dc:creator>Generated</dc:creator>
    <dc:date>2026-09-16T20::58:52</dc:date>
    <dc:language>en-US</dc:language>
    <meta:editing-cycles>1</meta:editing-cycles>
    <meta:editing-duration>PT0S</meta:editing-duration>
    <dc:title>postgres:boto-nlp:autoleitura:descadastrar:email:incorreto</dc:title>
  </office:meta>
</office:document-meta>
</file>