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  <manifest:file-entry manifest:media-type="image/svg+xml" manifest:full-path="Pictures/a8f775c0e22822143b3bc74ff01d922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</text:p>
      <text:h text:style-name="Heading_20_1" text:outline-level="1"><text:bookmark text:name="postgres:boto-nlp:cadastro:autoleitura:incorreto:email"/><text:bookmark-start text:name="__RefHeading___cadastro_registro_de_leitura_-_subfluxo_7_1"/><text:bookmark-start text:name="cadastro_registro_de_leitura_-_subfluxo_7"/>Cadastro Registro de Leitura - Subfluxo 7<text:bookmark-end text:name="__RefHeading___cadastro_registro_de_leitura_-_subfluxo_7_1"/><text:bookmark-end text:name="cadastro_registro_de_leitura_-_subfluxo_7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Digita e-mail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Esse endereço de e-mail não parece correto. Digite novamente, sem esquecer do @ e dos pontos. Exemplo: voce.sobrenome@gmail.com.br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 Ou digite <text:span text:style-name="Strong_20_Emphasis">SAIR</text:span>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igita e-mail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duplo:sair" text:style-name="Internet_20_link" text:visited-style-name="Visited_20_Internet_20_Link">SAIR</text:a></text:span>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gora confirme seu celular conosco. Digite só números com DDD.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incorreto" text:style-name="Internet_20_link" text:visited-style-name="Visited_20_Internet_20_Link">Esse e-mail não bate com o que temos cadastrado</text:a>…</text:span>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<text:a xlink:type="simple" xlink:href="#postgres:boto-nlp:cadastro:autoleitura:incorreto:email" text:style-name="Local_20_link" text:visited-style-name="Visited_20_Local_20_Link">Esse endereço de e-mail não parece correto</text:a></text:span>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atualizar" text:style-name="Internet_20_link" text:visited-style-name="Visited_20_Internet_20_Link">Quer cadastrar esse e-mail ou atualizar todo seu cadastro agora</text:a></text:span>?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Digita celular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gora, preciso que você leia e concorde com os termos da autoleitura clicando <text:span text:style-name="Strong_20_Emphasis">AQUI</text:span> (link PDF).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celular" text:style-name="Internet_20_link" text:visited-style-name="Visited_20_Internet_20_Link">Esse celular não bate com o que temos cadastrado </text:a>…</text:span>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informar" text:style-name="Internet_20_link" text:visited-style-name="Visited_20_Internet_20_Link">Vamos cadastrar seu celular por favor</text:a>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Usuário clica e visualiza os termos. Só depois da visualização aparece a mensagem abaixo: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 Você concorda com os termos da autoleitura?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m</text:span>.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termos" text:style-name="Internet_20_link" text:visited-style-name="Visited_20_Internet_20_Link">Não</text:a>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im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 <text:span text:style-name="Strong_20_Emphasis">Final de Ciclo Registrado.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Pronto. Seu imóvel foi cadastrado com sucesso! Deseja informar a leitura dele agora? Será preciso anexar no final uma foto no formato <text:span text:style-name="Strong_20_Emphasis">JPG</text:span> ou <text:span text:style-name="Strong_20_Emphasis">PNG</text:span> dos números pretos que estavam no visor do hidrômetro no momento da sua leitura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m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cadastro:autoleitura:nao" text:style-name="Internet_20_link" text:visited-style-name="Visited_20_Internet_20_Link">Não</text:a>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im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Usuário é direcionado para informar leitura fluxo <text:a xlink:type="simple" xlink:href="https://gsan.com.br/doku.php?id=postgres:boto-nlp:autoleitura" text:style-name="Internet_20_link" text:visited-style-name="Visited_20_Internet_20_Link">AQUI</text:a> pulando as validações gerais</text:span>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8::37:52</meta:creation-date>
    <dc:creator>Generated</dc:creator>
    <dc:date>2026-09-16T18::37:52</dc:date>
    <dc:language>en-US</dc:language>
    <meta:editing-cycles>1</meta:editing-cycles>
    <meta:editing-duration>PT0S</meta:editing-duration>
    <dc:title>postgres:boto-nlp:cadastro:autoleitura:incorreto:email</dc:title>
  </office:meta>
</office:document-meta>
</file>