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4b583c0c833bfede2c548217925d8d.png"/>
  <manifest:file-entry manifest:media-type="image/png" manifest:full-path="Pictures/e880e2561bcad4c4ae70c8e5da8f11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  Legend" text:anchor-type="as-char" draw:z-index="0" svg:width="5.2916666666667cm" style:rel-width="100%"><draw:text-box><text:p text:style-name="legendcenter"><draw:frame draw:style-name="media" draw:name=" " text:anchor-type="as-char" draw:z-index="0" svg:width="5.2916666666667cm" style:rel-width="100%" svg:height="1.8421501706485cm" style:rel-height="scale"><draw:image xlink:href="Pictures/c64b583c0c833bfede2c548217925d8d.png" xlink:type="simple" xlink:show="embed" xlink:actuate="onLoad"/></draw:frame> </text:p></draw:text-box></draw:frame> <draw:frame draw:style-name="mediacenter" draw:name="1" text:anchor-type="paragraph" draw:z-index="1" svg:width="5.2916666666667cm" style:rel-width="100%" svg:height="2.405303030303cm" style:rel-height="scale"><draw:image xlink:href="Pictures/e880e2561bcad4c4ae70c8e5da8f11c6.png" xlink:type="simple" xlink:show="embed" xlink:actuate="onLoad"/></draw:frame></text:p>
      <text:h text:style-name="Heading_20_1" text:outline-level="1"><text:bookmark text:name="postgres:boto-nlp:cadastro:autoleitura:residencial"/><text:bookmark-start text:name="__RefHeading___cadastro_registro_de_leitura_-_subfluxo_2_1"/><text:bookmark-start text:name="cadastro_registro_de_leitura_-_subfluxo_2"/>Cadastro Registro de Leitura - Subfluxo 2<text:bookmark-end text:name="__RefHeading___cadastro_registro_de_leitura_-_subfluxo_2_1"/><text:bookmark-end text:name="cadastro_registro_de_leitura_-_subfluxo_2"/></text:h>
      <table:table table:style-name="Table">
        <table:table-column table:style-name="odt_auto_style_table_column_1_1"/>
        <table:table-row>
          <table:table-cell office:value-type="string" table:style-name="tablecell"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Usuário digita matrícula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Por enquanto, seu imóvel não se enquadra no perfil dos imóveis liberados para fazer autoleitura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Você precisa de algo mais? Se sim, deseja continuar: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retorno" text:style-name="Internet_20_link" text:visited-style-name="Visited_20_Internet_20_Link">Com o mesmo imóvel</text:a>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retorno" text:style-name="Internet_20_link" text:visited-style-name="Visited_20_Internet_20_Link">Com outro imóvel</text:a>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Sair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Sair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Deixe sua avaliação, escolhendo abaixo: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Usuário escolhe de 1 a 5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pesquisa:1" text:style-name="Internet_20_link" text:visited-style-name="Visited_20_Internet_20_Link">Até 3 (muito ruim, ruim, razoável) veja o fluxo AQUI</text:a>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pesquisa:2" text:style-name="Internet_20_link" text:visited-style-name="Visited_20_Internet_20_Link">De 4 a 5 (bom, excelente) veja o fluxo AQUI</text:a></text:span></text:p>
                </table:table-cell>
              </table:table-row>
            </table:table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postgres:boto-nlp" text:style-name="Internet_20_link" text:visited-style-name="Visited_20_Internet_20_Link">AQUI</text:a></text:span> para retorn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8::36:36</meta:creation-date>
    <dc:creator>Generated</dc:creator>
    <dc:date>2026-09-16T18::36:36</dc:date>
    <dc:language>en-US</dc:language>
    <meta:editing-cycles>1</meta:editing-cycles>
    <meta:editing-duration>PT0S</meta:editing-duration>
    <dc:title>postgres:boto-nlp:cadastro:autoleitura:residencial</dc:title>
  </office:meta>
</office:document-meta>
</file>