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senac_rn:hotel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hotel_escola_senac_barreira_roxa_1"/><text:bookmark-start text:name="hotel_escola_senac_barreira_roxa"/>Hotel Escola Senac Barreira Roxa<text:bookmark-end text:name="__RefHeading___hotel_escola_senac_barreira_roxa_1"/><text:bookmark-end text:name="hotel_escola_senac_barreira_roxa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Hotel Escola Senac Barreira Roxa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Olá. Que bom que veio ao atendimento Hotel Barreira Roxa. O Senac/RN preserva seus dados pessoais de forma segura e transparente, baseado na nova Lei nº 13.853/2019 LGPD (Lei Geral de Proteção de Dados).</text:p>
          </table:table-cell>
          <table:table-cell office:value-type="string" table:style-name="tablecell">
            <text:p text:style-name="tablealignleft">OU⇒</text:p>
          </table:table-cell>
          <table:table-cell office:value-type="string" table:style-name="tablecell">
            <text:p text:style-name="tablealignleft"><text:span text:style-name="Strong_20_Emphasis">Mensagem de atendimento fora do horário configurada na plataforma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Como podemos ajudar?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Quero fazer uma reserva</text:span>.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Informações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Quero fazer uma reserva</text:span>.</text:p>
          </table:table-cell>
          <table:table-cell office:value-type="string" table:style-name="tablecell">
            <text:p text:style-name="tablealignleft">OU→</text:p>
          </table:table-cell>
          <table:table-cell office:value-type="string" table:style-name="tablecell">
            <text:p text:style-name="tablealignleft"><text:span text:style-name="Strong_20_Emphasis">Informações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Informação salva para passar para transbordo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Preciso que você me informe seu nome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Usuário informa nome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Formulário de contato ativado na plataforma para passar para transbordo.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spere um pouco. Vou chamar alguém disponível para continuar seu atendimento. Temos <text:span text:style-name="Strong_20_Emphasis">X</text:span> pessoas na sua frente. Aproveite e anote o número do protocolo da nossa conversa: <text:span text:style-name="Strong_20_Emphasis">Y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Mensagem padrão transbordo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istema transfere para o atendimento do SENAC-RN EAD</text:span>.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3::16:40</meta:creation-date>
    <dc:creator>Generated</dc:creator>
    <dc:date>2026-09-16T23::16:40</dc:date>
    <dc:language>en-US</dc:language>
    <meta:editing-cycles>1</meta:editing-cycles>
    <meta:editing-duration>PT0S</meta:editing-duration>
    <dc:title>postgres:boto-nlp:senac_rn:hotel</dc:title>
  </office:meta>
</office:document-meta>
</file>