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2f848d2c7b3487023a1f201e25f6927.jpg"/>
  <manifest:file-entry manifest:media-type="image/jpeg" manifest:full-path="Pictures/7ef6a1f52272d1d0019c871c37b77cc0.jpg"/>
  <manifest:file-entry manifest:media-type="image/jpeg" manifest:full-path="Pictures/7cac5f9059e592ddc224cfcbd0bb22da.jpg"/>
  <manifest:file-entry manifest:media-type="image/jpeg" manifest:full-path="Pictures/c7a4a3d09a5d631cb90f584a3910fa27.jpg"/>
  <manifest:file-entry manifest:media-type="image/jpeg" manifest:full-path="Pictures/f72bb336978827daa3e2311b0883e3cd.jpg"/>
  <manifest:file-entry manifest:media-type="image/jpeg" manifest:full-path="Pictures/5fc09db83865977bb18a40acb37d868f.jpg"/>
  <manifest:file-entry manifest:media-type="image/jpeg" manifest:full-path="Pictures/25b25dea000cc813d33755468f389b5e.jpg"/>
  <manifest:file-entry manifest:media-type="image/jpeg" manifest:full-path="Pictures/2329570566b8106a75f5741e0e09be13.jpg"/>
  <manifest:file-entry manifest:media-type="image/jpeg" manifest:full-path="Pictures/c79614becff9113bbdb5ef41f78ee854.jpg"/>
  <manifest:file-entry manifest:media-type="image/jpeg" manifest:full-path="Pictures/df5798ca2f4a1f74b31b8bdcea9517ed.jpg"/>
  <manifest:file-entry manifest:media-type="image/jpeg" manifest:full-path="Pictures/63b87dc584d304950caae0e8b3f1c106.jpg"/>
  <manifest:file-entry manifest:media-type="image/jpeg" manifest:full-path="Pictures/80880755c88c18c2cef0d35ac60ece6e.jpg"/>
  <manifest:file-entry manifest:media-type="image/jpeg" manifest:full-path="Pictures/6360d93ec7f777821ea5141e854cc73a.jpg"/>
  <manifest:file-entry manifest:media-type="image/jpeg" manifest:full-path="Pictures/66833d8b7a987451a9e9ab026e362e9e.jpg"/>
  <manifest:file-entry manifest:media-type="image/jpeg" manifest:full-path="Pictures/4f95d5fc375c7361a4e55bab0edd2481.jpg"/>
  <manifest:file-entry manifest:media-type="image/jpeg" manifest:full-path="Pictures/c0fda3d9ab14b74fe588909a158c169b.jpg"/>
  <manifest:file-entry manifest:media-type="image/jpeg" manifest:full-path="Pictures/6311c8056ceb9dedc700642339fb756b.jpg"/>
  <manifest:file-entry manifest:media-type="image/jpeg" manifest:full-path="Pictures/5ec1c623a641d747c272f46f72748b06.jpg"/>
  <manifest:file-entry manifest:media-type="image/jpeg" manifest:full-path="Pictures/18639dbac8da244a3e90512b7cbc9563.jpg"/>
  <manifest:file-entry manifest:media-type="image/jpeg" manifest:full-path="Pictures/c1b69da140135d16d1dd1363a11df033.jpg"/>
  <manifest:file-entry manifest:media-type="image/jpeg" manifest:full-path="Pictures/2474838dcc28b58d94ee0e3ef6bc3389.jpg"/>
  <manifest:file-entry manifest:media-type="image/jpeg" manifest:full-path="Pictures/6db4d87b6d22a076a672f4861721bb42.jpg"/>
  <manifest:file-entry manifest:media-type="image/jpeg" manifest:full-path="Pictures/1bcc8637f64ac3f7629df3a58add685c.jpg"/>
  <manifest:file-entry manifest:media-type="image/jpeg" manifest:full-path="Pictures/29b1f2ba8318830643da6857d8199e4d.jpg"/>
  <manifest:file-entry manifest:media-type="image/jpeg" manifest:full-path="Pictures/926e83a6e827c7ddc6018e41089985d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einamentos:documentacao:manual-documentador"/><text:bookmark-start text:name="__RefHeading___manual_do_documentador_consenso_tecnologia_1"/><text:bookmark-start text:name="manual_do_documentador_consenso_tecnologia"/>Manual do Documentador Consenso Tecnologia<text:bookmark-end text:name="__RefHeading___manual_do_documentador_consenso_tecnologia_1"/><text:bookmark-end text:name="manual_do_documentador_consenso_tecnologia"/></text:h>
      <text:p text:style-name="Text_20_body"><text:span text:style-name="Strong_20_Emphasis">Versão 1.0 - 2016</text:span></text:p>
      <text:p text:style-name="Text_20_body"><text:line-break/></text:p>
      <text:h text:style-name="Heading_20_2" text:outline-level="2"><text:bookmark-start text:name="__RefHeading___historico_de_revisao_2"/><text:bookmark-start text:name="historico_de_revisao"/>Histórico de Revisão<text:bookmark-end text:name="__RefHeading___historico_de_revisao_2"/><text:bookmark-end text:name="historico_de_revisao"/></text:h>
      <table:table table:style-name="Table">
        <table:table-column/>
        <table:table-column/>
        <table:table-column/>
        <table:table-column/>
        <table:table-row>
          <table:table-cell office:value-type="string" table:style-name="tableheader">
            <text:p text:style-name="Table_20_Heading"> <text:span text:style-name="Strong_20_Emphasis">Autor</text:span> </text:p>
          </table:table-cell>
          <table:table-cell office:value-type="string" table:style-name="tableheader">
            <text:p text:style-name="Table_20_Heading"> <text:span text:style-name="Strong_20_Emphasis">Descrição</text:span> </text:p>
          </table:table-cell>
          <table:table-cell office:value-type="string" table:style-name="tableheader">
            <text:p text:style-name="Table_20_Heading"> <text:span text:style-name="Strong_20_Emphasis">Data</text:span> </text:p>
          </table:table-cell>
          <table:table-cell office:value-type="string" table:style-name="tableheader">
            <text:p text:style-name="Table_20_Heading"> <text:span text:style-name="Strong_20_Emphasis">Versão</text:span> </text:p>
          </table:table-cell>
        </table:table-row>
        <table:table-row>
          <table:table-cell office:value-type="string" table:style-name="tablecell">
            <text:p text:style-name="tablealignleft"> Tadeu Sarmento </text:p>
          </table:table-cell>
          <table:table-cell office:value-type="string" table:style-name="tablecell">
            <text:p text:style-name="tablealignleft"> Criação </text:p>
          </table:table-cell>
          <table:table-cell office:value-type="string" table:style-name="tablecell">
            <text:p text:style-name="tablealignleft"> 16/06/2016 </text:p>
          </table:table-cell>
          <table:table-cell office:value-type="string" table:style-name="tablecell">
            <text:p text:style-name="tablealignleft"> 1.0 </text:p>
          </table:table-cell>
        </table:table-row>
      </table:table>
      <text:p text:style-name="Text_20_body"><text:line-break/></text:p>
      <text:h text:style-name="Heading_20_2" text:outline-level="2"><text:bookmark-start text:name="__RefHeading___introducao_3"/><text:bookmark-start text:name="introducao"/>Introdução<text:bookmark-end text:name="__RefHeading___introducao_3"/><text:bookmark-end text:name="introducao"/></text:h>
      <text:p text:style-name="Text_20_body"><text:span text:style-name="Strong_20_Emphasis">A Consenso</text:span> <text:span text:style-name="Strong_20_Emphasis">Tecnologia</text:span> atua nas diversas áreas que compõem o <text:span text:style-name="Strong_20_Emphasis">setor comercial</text:span> de empresas de saneamento. Seu foco são as mais modernas tecnologias e metodologias de desenvolvimento de sistemas em uso atualmente no mercado. Seu carro-chefe é a solução <text:span text:style-name="Strong_20_Emphasis"><text:a xlink:type="simple" xlink:href="https://gsan.com.br/doku.php?id=ajuda:pagina_inicial" text:style-name="Internet_20_link" text:visited-style-name="Visited_20_Internet_20_Link">GSAN</text:a></text:span>, um software livre, para a gestão comercial de serviços de saneamento. Chama-se <text:span text:style-name="Emphasis">software livre</text:span> pelo fato de seus códigos-fonte e demais artefatos de sistema poderem ser baixados por qualquer pessoa física ou jurídica.</text:p>
      <text:p text:style-name="Text_20_body">O Sistema Integrado de Gestão de Serviços de Saneamento (<text:span text:style-name="Strong_20_Emphasis"><text:a xlink:type="simple" xlink:href="https://gsan.com.br/doku.php?id=ajuda:pagina_inicial" text:style-name="Internet_20_link" text:visited-style-name="Visited_20_Internet_20_Link">GSAN</text:a></text:span>) é um sistema desenvolvido para a gestão comercial das companhias de abastecimento de água e saneamento de esgoto, garantindo uma gestão integrada e eficaz, de todas as funções desempenhadas por essas companhias. Seu desenvolvimento foi financiado pelo Projeto de Modernização do Setor Saneamento (<text:span text:style-name="Strong_20_Emphasis">PMSS</text:span>) e pode ser implantado em qualquer companhia de abastecimento de água e saneamento de esgoto do Brasil, graças ao seu alto grau de parametrização. O <text:span text:style-name="Strong_20_Emphasis"><text:a xlink:type="simple" xlink:href="https://gsan.com.br/doku.php?id=ajuda:pagina_inicial" text:style-name="Internet_20_link" text:visited-style-name="Visited_20_Internet_20_Link">GSAN</text:a></text:span> utiliza interface WEB e pode ser acessado por qualquer navegador disponível no mercado. O sistema foi 100% desenvolvido com ferramentas livres e de código aberto, não sendo necessária a aquisição de nenhum software proprietário para a sua implantação.</text:p>
      <text:p text:style-name="Text_20_body">O <text:span text:style-name="Strong_20_Emphasis"><text:a xlink:type="simple" xlink:href="https://gsan.com.br/doku.php?id=ajuda:pagina_inicial" text:style-name="Internet_20_link" text:visited-style-name="Visited_20_Internet_20_Link">GSAN</text:a></text:span> é dividido em sete módulos principais:</text:p>
      <text:p text:style-name="Text_20_body"><text:line-break/></text:p>
      <text:h text:style-name="Heading_20_3" text:outline-level="3"><text:bookmark-start text:name="__RefHeading___cadastro_4"/><text:bookmark-start text:name="cadastro"/>Cadastro<text:bookmark-end text:name="__RefHeading___cadastro_4"/><text:bookmark-end text:name="cadastro"/></text:h>
      <text:p text:style-name="Text_20_body">Conjunto de <text:span text:style-name="Strong_20_Emphasis"><text:a xlink:type="simple" xlink:href="https://gsan.com.br/doku.php?id=ajuda:cadastro" text:style-name="Internet_20_link" text:visited-style-name="Visited_20_Internet_20_Link">atividades</text:a></text:span> e procedimentos que visam manter atualizados os dados que permitem o conhecimento e a abordagem dos clientes, controlando e atualizando informações para o planejamento das companhias e a comercialização dos serviços. <text:line-break/>Palavras-chave: <text:span text:style-name="Emphasis">Dados</text:span> \ <text:span text:style-name="Emphasis">Clientes</text:span>.</text:p>
      <text:p text:style-name="Text_20_body"><text:line-break/></text:p>
      <text:h text:style-name="Heading_20_3" text:outline-level="3"><text:bookmark-start text:name="__RefHeading___micromedicao_5"/><text:bookmark-start text:name="micromedicao"/>Micromedição<text:bookmark-end text:name="__RefHeading___micromedicao_5"/><text:bookmark-end text:name="micromedicao"/></text:h>
      <text:p text:style-name="Text_20_body">Conjunto de <text:span text:style-name="Strong_20_Emphasis"><text:a xlink:type="simple" xlink:href="https://gsan.com.br/doku.php?id=ajuda:micromedicao" text:style-name="Internet_20_link" text:visited-style-name="Visited_20_Internet_20_Link">atividades</text:a></text:span> e procedimentos que visam à determinação do volume de água e esgoto que flui através dos hidrômetros utilizados para a medição do consumo dos imóveis. <text:line-break/>Palavras-chave: <text:span text:style-name="Emphasis">Hidrômetro</text:span> \ <text:span text:style-name="Emphasis">Medição</text:span>.</text:p>
      <text:p text:style-name="Text_20_body"><text:line-break/></text:p>
      <text:h text:style-name="Heading_20_3" text:outline-level="3"><text:bookmark-start text:name="__RefHeading___faturamento_6"/><text:bookmark-start text:name="faturamento"/>Faturamento<text:bookmark-end text:name="__RefHeading___faturamento_6"/><text:bookmark-end text:name="faturamento"/></text:h>
      <text:p text:style-name="Text_20_body">Conjunto de <text:span text:style-name="Strong_20_Emphasis"><text:a xlink:type="simple" xlink:href="https://gsan.com.br/doku.php?id=ajuda:faturamento" text:style-name="Internet_20_link" text:visited-style-name="Visited_20_Internet_20_Link">atividades</text:a></text:span> e procedimentos que visam à cobrança socialmente justa dos serviços prestados pela empresa, abrangendo tabelas de tarifas, composição dinâmica de grupos de faturamento, análise de anormalidades de leituras e consumos, refaturamentos e fiscalizações. <text:line-break/>Palavras-chave: <text:span text:style-name="Emphasis">Valores</text:span> \ <text:span text:style-name="Emphasis">Contas</text:span>.</text:p>
      <text:p text:style-name="Text_20_body"><text:line-break/></text:p>
      <text:h text:style-name="Heading_20_3" text:outline-level="3"><text:bookmark-start text:name="__RefHeading___cobranca_7"/><text:bookmark-start text:name="cobranca"/>Cobrança<text:bookmark-end text:name="__RefHeading___cobranca_7"/><text:bookmark-end text:name="cobranca"/></text:h>
      <text:p text:style-name="Text_20_body">Conjunto de <text:span text:style-name="Strong_20_Emphasis"><text:a xlink:type="simple" xlink:href="https://gsan.com.br/doku.php?id=ajuda:cobranca" text:style-name="Internet_20_link" text:visited-style-name="Visited_20_Internet_20_Link">atividades</text:a></text:span> e procedimentos que visam ao recebimento dos débitos dos clientes, abrangendo controle de documentos não entregues, identificação de clientes responsáveis pelo pagamento, definição de ações de cobrança, parcelamentos de débitos, transferências de débitos, cobrança administrativa e judicial e quitação antecipada de financiamentos. <text:line-break/>Palavras-chave: <text:span text:style-name="Emphasis">Clientes</text:span> \ <text:span text:style-name="Emphasis">Débito</text:span>.</text:p>
      <text:p text:style-name="Text_20_body"><text:line-break/></text:p>
      <text:h text:style-name="Heading_20_3" text:outline-level="3"><text:bookmark-start text:name="__RefHeading___arrecadacao_8"/><text:bookmark-start text:name="arrecadacao"/>Arrecadação<text:bookmark-end text:name="__RefHeading___arrecadacao_8"/><text:bookmark-end text:name="arrecadacao"/></text:h>
      <text:p text:style-name="Text_20_body">Conjunto de <text:span text:style-name="Strong_20_Emphasis"><text:a xlink:type="simple" xlink:href="https://gsan.com.br/doku.php?id=ajuda:arrecadacao" text:style-name="Internet_20_link" text:visited-style-name="Visited_20_Internet_20_Link">atividades</text:a></text:span> e procedimentos que visam ao recebimento e devoluções decorrentes das atividades comerciais processadas, permitindo sua contabilização e a comparação entre os valores informados pelos arrecadadores e os valores processados. <text:line-break/>Palavras-chave: <text:span text:style-name="Emphasis">Valores</text:span> \ <text:span text:style-name="Emphasis">Entrada</text:span> \ <text:span text:style-name="Emphasis">Saída</text:span>.</text:p>
      <text:p text:style-name="Text_20_body"><text:line-break/></text:p>
      <text:h text:style-name="Heading_20_3" text:outline-level="3"><text:bookmark-start text:name="__RefHeading___atendimento_ao_publico_9"/><text:bookmark-start text:name="atendimento_ao_publico"/>Atendimento ao Público<text:bookmark-end text:name="__RefHeading___atendimento_ao_publico_9"/><text:bookmark-end text:name="atendimento_ao_publico"/></text:h>
      <text:p text:style-name="Text_20_body">Conjunto de <text:span text:style-name="Strong_20_Emphasis"><text:a xlink:type="simple" xlink:href="https://gsan.com.br/doku.php?id=ajuda:atendimento" text:style-name="Internet_20_link" text:visited-style-name="Visited_20_Internet_20_Link">atividades</text:a></text:span> e procedimentos que permitem o registro, acompanhamento e controle das solicitações e reclamações, tanto do público externo quanto do interno (diversas unidades da empresa). <text:line-break/>Palavras-chave: <text:span text:style-name="Emphasis">Serviços</text:span> \ <text:span text:style-name="Emphasis">Público</text:span>.</text:p>
      <text:p text:style-name="Text_20_body"><text:line-break/></text:p>
      <text:h text:style-name="Heading_20_3" text:outline-level="3"><text:bookmark-start text:name="__RefHeading___gerencial_10"/><text:bookmark-start text:name="gerencial"/>Gerencial<text:bookmark-end text:name="__RefHeading___gerencial_10"/><text:bookmark-end text:name="gerencial"/></text:h>
      <text:p text:style-name="Text_20_body">Conjuntos de <text:span text:style-name="Strong_20_Emphasis"><text:a xlink:type="simple" xlink:href="https://gsan.com.br/doku.php?id=ajuda:gerencial" text:style-name="Internet_20_link" text:visited-style-name="Visited_20_Internet_20_Link">atividades</text:a></text:span> e procedimentos que permitem a consulta analítica das informações existentes no <text:span text:style-name="Strong_20_Emphasis"><text:a xlink:type="simple" xlink:href="https://gsan.com.br/doku.php?id=ajuda:pagina_inicial" text:style-name="Internet_20_link" text:visited-style-name="Visited_20_Internet_20_Link">GSAN</text:a></text:span>. Essas consultas podem ser feitas através de relatórios gerenciais utilizando a tecnologia de <text:span text:style-name="Strong_20_Emphasis">BI</text:span> (Business Intelligence), denominada <text:span text:style-name="Strong_20_Emphasis">OLAP</text:span> (On Line Analytical Processing), onde o relatório é visualizado de forma analítica ou sintética; ou através de uma versão com integração com o <text:span text:style-name="Strong_20_Emphasis">Pentaho CE</text:span>, através de uma base OLAP modelada sobre o banco colunar HP Vertica. <text:line-break/>Palavras-chave: <text:span text:style-name="Emphasis">Informações</text:span> \ <text:span text:style-name="Emphasis">Clientes diferenciados</text:span>.</text:p>
      <text:p text:style-name="Text_20_body"><text:line-break/></text:p>
      <text:h text:style-name="Heading_20_2" text:outline-level="2"><text:bookmark-start text:name="__RefHeading___a_consenso_e_o_dokuwiki_11"/><text:bookmark-start text:name="a_consenso_e_o_dokuwiki"/>A Consenso e o Dokuwiki<text:bookmark-end text:name="__RefHeading___a_consenso_e_o_dokuwiki_11"/><text:bookmark-end text:name="a_consenso_e_o_dokuwiki"/></text:h>
      <text:p text:style-name="Text_20_body">A Consenso utiliza a plataforma <text:span text:style-name="Strong_20_Emphasis">Dokuwiki</text:span> para redigir, editar e armazenar sua documentação de sistemas. Essa organização é direcionada para que o usuário final encontre a informação de forma rápida e simples, em uma linguagem compatível com seu grau de entendimento técnico. A plataforma permite ainda uma edição simplificada, que facilita as alterações necessárias sempre que for preciso modificar, complementar, atualizar ou corrigir os textos.</text:p>
      <text:p text:style-name="Text_20_body">Para a documentação de suas soluções, a Consenso trabalha com dois modelos: os <text:span text:style-name="Strong_20_Emphasis">Casos de Uso</text:span> e a <text:span text:style-name="Strong_20_Emphasis">Documentação de Usuário</text:span>.</text:p>
      <text:p text:style-name="Text_20_body"><text:line-break/></text:p>
      <text:h text:style-name="Heading_20_2" text:outline-level="2"><text:bookmark-start text:name="__RefHeading___dokuwikicasos_de_uso_12"/><text:bookmark-start text:name="dokuwikicasos_de_uso"/>Dokuwiki: Casos de Uso<text:bookmark-end text:name="__RefHeading___dokuwikicasos_de_uso_12"/><text:bookmark-end text:name="dokuwikicasos_de_uso"/></text:h>
      <text:p text:style-name="Text_20_body"><text:span text:style-name="Emphasis">O que é um caso de uso?</text:span></text:p>
      <text:p text:style-name="Text_20_body">De um modo geral, em documentação técnica, <text:span text:style-name="Strong_20_Emphasis">casos de uso</text:span> descrevem o <text:span text:style-name="Strong_20_Emphasis">fluxo principal</text:span> de passos que formam sequências de ações realizadas pelo sistema para produzir um resultado de valor observável pelo usuário.</text:p>
      <text:p text:style-name="Text_20_body"><text:span text:style-name="Emphasis">O que é um fluxo principal?</text:span></text:p>
      <text:p text:style-name="Text_20_body">É uma narrativa que conta como um sistema se comporta até atingir seu objetivo em condições ideais. Além do fluxo principal, o <text:span text:style-name="Strong_20_Emphasis">caso de uso</text:span> pode também conter <text:span text:style-name="Strong_20_Emphasis">fluxos de exceção</text:span> (que descrevem o caminho que o sistema toma, caso certas condições ideais não sejam atendidas) e <text:span text:style-name="Strong_20_Emphasis">subfluxos</text:span> (que são fluxos secundários, subordinados ao fluxo principal).</text:p>
      <text:p text:style-name="Text_20_body"><text:span text:style-name="Emphasis">Qual a função de um caso de uso?</text:span></text:p>
      <text:p text:style-name="Text_20_body">Registrar os requisitos funcionais e auxiliar no cálculo de custos de um projeto são as principais funções do <text:span text:style-name="Strong_20_Emphasis">caso de uso</text:span>.</text:p>
      <text:p text:style-name="Text_20_body"><text:span text:style-name="Emphasis">Quais os passos que compõem um caso de uso?</text:span></text:p>
      <text:p text:style-name="Text_20_body">Além dos fluxos: principal, secundários e de exceção, um caso de uso pode ser composto de: <text:span text:style-name="Strong_20_Emphasis">histórico de revisões</text:span>, <text:span text:style-name="Strong_20_Emphasis">atores</text:span>, <text:span text:style-name="Strong_20_Emphasis">diagrama de casos de uso</text:span>, <text:span text:style-name="Strong_20_Emphasis">informações técnicas adicionais</text:span>, <text:span text:style-name="Strong_20_Emphasis">tabelas relacionadas</text:span>, <text:span text:style-name="Strong_20_Emphasis">referências</text:span>, <text:span text:style-name="Strong_20_Emphasis">especificação executável</text:span> e <text:span text:style-name="Strong_20_Emphasis">modelo de telas e modelo de relatório</text:span>.</text:p>
      <text:p text:style-name="Text_20_body"><text:span text:style-name="Emphasis">Quem documenta e a que público se dirige um caso de uso?</text:span></text:p>
      <text:p text:style-name="Text_20_body">Os casos de usos compreendem uma linguagem mais técnica e são direcionados aos analistas e desenvolvedores. Como sua composição requer um conhecimento técnico avançado, sua redação é feita pelo analista de sistemas. Na Consenso, cabe ao documentador apenas inserir no <text:span text:style-name="Strong_20_Emphasis">Dokuwiki</text:span> um novo caso de uso quando solicitado.</text:p>
      <text:p text:style-name="Text_20_body">Para inserir um caso de uso, é necessário se ater à sua numeração. Os casos de uso devem ser identificados com um identificador único. A numeração inicia com o identificador [UC0001] e prossegue sendo incrementada em ordem crescente, à medida que forem surgindo novos casos de uso.</text:p>
      <text:p text:style-name="Text_20_body">Atualmente, a Consenso conta com, aproximadamente, 1300 casos de uso documentados no <text:span text:style-name="Strong_20_Emphasis">Dokuwiki</text:span>, divididos em módulos: Arrecadação, Atendimento ao Público, Cadastro, Cobrança, Controle de Acesso, Controle Batch, Faturamento, Financeiro, Geral, Gerencial, Integração, Loja Virtual, Micromedição, Operacional, Relatórios, Segurança e Mobile.</text:p>
      <text:p text:style-name="Text_20_body"><text:line-break/></text:p>
      <text:h text:style-name="Heading_20_2" text:outline-level="2"><text:bookmark-start text:name="__RefHeading___inserindo_um_caso_de_uso_no_dokuwiki_13"/><text:bookmark-start text:name="inserindo_um_caso_de_uso_no_dokuwiki"/>Inserindo um Caso de Uso no Dokuwiki<text:bookmark-end text:name="__RefHeading___inserindo_um_caso_de_uso_no_dokuwiki_13"/><text:bookmark-end text:name="inserindo_um_caso_de_uso_no_dokuwiki"/></text:h>
      <text:p text:style-name="Text_20_body">Esse tópico considera a hipótese de o caso de uso ter sido documentado na ferramenta de texto <text:span text:style-name="Strong_20_Emphasis">Word</text:span>. Para inseri-lo no Dokuwiki, precisamos antes convertê-lo para HTML; em seguida, para a linguagem Dokuwiki.</text:p>
      <text:p text:style-name="Text_20_body">No endereço <text:a xlink:type="simple" xlink:href="http://www.textfixer.com/html/convert-word-to-html.php" text:style-name="Internet_20_link" text:visited-style-name="Visited_20_Internet_20_Link">http://www.textfixer.com/html/convert-word-to-html.php</text:a> acessamos o conversor de Word para HTML.</text:p>
      <text:p text:style-name="Text_20_body"><text:line-break/></text:p>
      <text:h text:style-name="Heading_20_3" text:outline-level="3"><text:bookmark-start text:name="__RefHeading___figura_1conversor_de_word_para_html_14"/><text:bookmark-start text:name="figura_1conversor_de_word_para_html"/>Figura 1: Conversor de Word para HTML<text:bookmark-end text:name="__RefHeading___figura_1conversor_de_word_para_html_14"/><text:bookmark-end text:name="figura_1conversor_de_word_para_html"/></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2_1"/><table:table-row><table:table-cell office:value-type="string" table:style-name="tablecell"><text:p text:style-name="tablealignleft"><draw:frame draw:style-name="mediacenter" draw:name="0" text:anchor-type="paragraph" draw:z-index="0" svg:width="19.314583333333cm" style:rel-width="100%" svg:height="13.043958333333cm" style:rel-height="scale"><draw:image xlink:href="Pictures/22f848d2c7b3487023a1f201e25f6927.jpg" xlink:type="simple" xlink:show="embed" xlink:actuate="onLoad"/></draw:frame></text:p></table:table-cell></table:table-row></table:table></draw:text-box></draw:frame></text:p>
      <text:p text:style-name="Text_20_body">Copie cole o texto no Box acima e clique em <draw:frame draw:style-name="media" draw:name="1" text:anchor-type="as-char" draw:z-index="1" svg:width="4.5508333333333cm" style:rel-width="100%" svg:height="0.84666666666667cm" style:rel-height="scale"><draw:image xlink:href="Pictures/7ef6a1f52272d1d0019c871c37b77cc0.jpg" xlink:type="simple" xlink:show="embed" xlink:actuate="onLoad"/></draw:frame>. O botão ficar no mesmo lugar que <text:span text:style-name="Strong_20_Emphasis">Back to Word View</text:span> (que é o <text:span text:style-name="Strong_20_Emphasis">Convert Word to HTML</text:span> antes da conversão).</text:p>
      <text:p text:style-name="Text_20_body">Convertido para HTML? Copie e cole o texto em HTML no <text:span text:style-name="Strong_20_Emphasis">Conversor Wiki</text:span>:</text:p>
      <text:p text:style-name="Text_20_body"><text:line-break/></text:p>
      <text:h text:style-name="Heading_20_3" text:outline-level="3"><text:bookmark-start text:name="__RefHeading___figura_2conversor_de_html_para_dokuwiki_15"/><text:bookmark-start text:name="figura_2conversor_de_html_para_dokuwiki"/>Figura 2: Conversor de HTML para Dokuwiki<text:bookmark-end text:name="__RefHeading___figura_2conversor_de_html_para_dokuwiki_15"/><text:bookmark-end text:name="figura_2conversor_de_html_para_dokuwiki"/></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3_1"/><table:table-row><table:table-cell office:value-type="string" table:style-name="tablecell"><text:p text:style-name="tablealignleft"><draw:frame draw:style-name="mediacenter" draw:name="2" text:anchor-type="paragraph" draw:z-index="2" svg:width="15.901458333333cm" svg:height="13.17625cm"><draw:image xlink:href="Pictures/7cac5f9059e592ddc224cfcbd0bb22da.jpg" xlink:type="simple" xlink:show="embed" xlink:actuate="onLoad"/></draw:frame></text:p></table:table-cell></table:table-row></table:table></draw:text-box></draw:frame></text:p>
      <text:p text:style-name="Text_20_body">Esse programa é baixado gratuitamente e pode ficar na área de trabalho de seu computador. Assim que o texto em HTML é colado, a versão para Dokuwiki já sai do outro lado. Copie o texto e jogue no Dokuwiki para padronizá-lo e publicá-lo (conforme detalhado no capítulo <text:span text:style-name="Strong_20_Emphasis"><text:a xlink:type="simple" xlink:href="https://gsan.com.br/doku.php?id=treinamentos:documentacao#padronizando_os_textos_no_dokuwiki" text:style-name="Internet_20_link" text:visited-style-name="Visited_20_Internet_20_Link">Padronizando os Textos no Dokuwiki</text:a></text:span>).</text:p>
      <text:p text:style-name="Text_20_body"><text:line-break/></text:p>
      <text:h text:style-name="Heading_20_2" text:outline-level="2"><text:bookmark-start text:name="__RefHeading___inserindo_um_caso_de_uso_no_dokuwikitabela_de_historico_de_alteracoes_16"/><text:bookmark-start text:name="inserindo_um_caso_de_uso_no_dokuwikitabela_de_historico_de_alteracoes"/>Inserindo um Caso de Uso no Dokuwiki: Tabela de Histórico de Alterações<text:bookmark-end text:name="__RefHeading___inserindo_um_caso_de_uso_no_dokuwikitabela_de_historico_de_alteracoes_16"/><text:bookmark-end text:name="inserindo_um_caso_de_uso_no_dokuwikitabela_de_historico_de_alteracoes"/></text:h>
      <text:p text:style-name="Text_20_body">Como os casos de uso descrevem a maneira como um processo do sistema se comporta para produzir um resultado de valor observável pelo usuário, as alterações são bem comuns de acontecer, uma vez que o sistema é algo dinâmico, passível de receber melhorias, acréscimos e exclusões, de acordo com as necessidades identificadas durante a rotina do cliente.</text:p>
      <text:p text:style-name="Text_20_body">É na <text:span text:style-name="Strong_20_Emphasis">Tabela de Histórico de Alterações</text:span> que essas alterações são marcadas, tanto para mapear a mudança de um processo quanto <text:span text:style-name="Strong_20_Emphasis">para auxiliar o documentador, que precisará atualizar a documentação de usuário correspondente, sempre que a alteração mudar um campo, inserir um botão, ou qualquer outra melhoria que altere a maneira como a funcionalidade se comporta</text:span>:</text:p>
      <text:p text:style-name="Text_20_body"><text:line-break/></text:p>
      <text:h text:style-name="Heading_20_3" text:outline-level="3"><text:bookmark-start text:name="__RefHeading___figura_3tabela_de_historico_de_alteracoes_17"/><text:bookmark-start text:name="figura_3tabela_de_historico_de_alteracoes"/>Figura 3: Tabela de Histórico de Alterações<text:bookmark-end text:name="__RefHeading___figura_3tabela_de_historico_de_alteracoes_17"/><text:bookmark-end text:name="figura_3tabela_de_historico_de_alteracoes"/></text:h>
      <text:p text:style-name="Text_20_body"><draw:frame draw:style-name="PluginODTAutoStyle_Frame_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draw:frame draw:style-name="mediacenter" draw:name="3" text:anchor-type="paragraph" draw:z-index="3" svg:width="15.425208333333cm" svg:height="7.064375cm"><draw:image xlink:href="Pictures/c7a4a3d09a5d631cb90f584a3910fa27.jpg" xlink:type="simple" xlink:show="embed" xlink:actuate="onLoad"/></draw:frame></text:p></table:table-cell></table:table-row></table:table></draw:text-box></draw:frame></text:p>
      <text:p text:style-name="Text_20_body">Note que as alterações são assinaladas com uma cor específica. Essa cor assinala, no texto, a sua alteração correspondente. Por uma questão de organização, devemos assinalar apenas as quatro últimas alterações, mantendo as demais na tabela, mas sem cor.</text:p>
      <text:p text:style-name="Text_20_body">Além da Tabela de Histórico, todo caso de uso deve vir com as seguintes informações:</text:p>
      <text:list text:style-name="Numbering_20_1" text:continue-numbering="false">
        <text:list-item>
          <text:p text:style-name="Numbering_20_1_Content_First"> <text:span text:style-name="Strong_20_Emphasis">Ator:</text:span> usuário responsável pelas ações do processo descrito no caso de uso (na ferramenta de edição, clique no <text:span text:style-name="Strong_20_Emphasis"><text:a xlink:type="simple" xlink:href="https://gsan.com.br/doku.php?id=casos_de_uso:atores" text:style-name="Internet_20_link" text:visited-style-name="Visited_20_Internet_20_Link">link</text:a></text:span> indicando a complexidade do ator para aprender um pouco mais sobre isso).</text:p>
        </text:list-item>
        <text:list-item>
          <text:p text:style-name="Numbering_20_1_Content"> <text:span text:style-name="Strong_20_Emphasis">Prioridade:</text:span> Prioridade do caso de uso, variando entre <text:span text:style-name="Strong_20_Emphasis">Essencial</text:span>, <text:span text:style-name="Strong_20_Emphasis">Importante</text:span> e <text:span text:style-name="Strong_20_Emphasis">Desejável</text:span>.</text:p>
        </text:list-item>
        <text:list-item>
          <text:p text:style-name="Numbering_20_1_Content"> <text:span text:style-name="Strong_20_Emphasis">Pré-condição:</text:span> pré-condições necessárias para que o processo descrito pelo caso de uso se desenrole satisfatoriamente. Por exemplo: ter um parâmetro ativo, ou receber informações de uma pesquisa de filtro, etc.</text:p>
        </text:list-item>
        <text:list-item>
          <text:p text:style-name="Numbering_20_1_Content"> <text:span text:style-name="Strong_20_Emphasis">Pós-condição:</text:span> resultado final do processo descrito.</text:p>
        </text:list-item>
        <text:list-item>
          <text:p text:style-name="Numbering_20_1_Content_Last"> <text:span text:style-name="Strong_20_Emphasis">Complexidade:</text:span> complexidade do caso de uso (na ferramenta de edição, clique no <text:span text:style-name="Strong_20_Emphasis"><text:a xlink:type="simple" xlink:href="https://gsan.com.br/doku.php?id=casos_de_uso:regraapuc" text:style-name="Internet_20_link" text:visited-style-name="Visited_20_Internet_20_Link">link</text:a></text:span> indicando a complexidade do caso de uso para aprender um pouco mais sobre isso).</text:p>
        </text:list-item>
      </text:list>
      <text:p text:style-name="Text_20_body"><text:line-break/></text:p>
      <text:h text:style-name="Heading_20_2" text:outline-level="2"><text:bookmark-start text:name="__RefHeading___inserindo_um_caso_de_uso_no_dokuwikidiagrama_do_caso_de_uso_18"/><text:bookmark-start text:name="inserindo_um_caso_de_uso_no_dokuwikidiagrama_do_caso_de_uso"/>Inserindo um Caso de Uso no Dokuwiki: Diagrama do Caso de Uso<text:bookmark-end text:name="__RefHeading___inserindo_um_caso_de_uso_no_dokuwikidiagrama_do_caso_de_uso_18"/><text:bookmark-end text:name="inserindo_um_caso_de_uso_no_dokuwikidiagrama_do_caso_de_uso"/></text:h>
      <text:p text:style-name="Text_20_body">O diagrama do caso de uso visualiza todas as funcionalidades ligadas à funcionalidade principal documentada. Em outras palavras: é a visualização de todas as funcionalidades “chamadas” pela funcionalidade principal.</text:p>
      <text:p text:style-name="Text_20_body">Na sintaxe do Dokuwiki, o diagrama é expresso com a seguinte tipografia do exemplo abaixo:</text:p>
      <text:p text:style-name="Text_20_body"><text:line-break/></text:p>
      <text:h text:style-name="Heading_20_3" text:outline-level="3"><text:bookmark-start text:name="__RefHeading___figura_4sintaxe_do_diagrama_de_caso_de_uso_simples_19"/><text:bookmark-start text:name="figura_4sintaxe_do_diagrama_de_caso_de_uso_simples"/>Figura 4: Sintaxe do Diagrama de Caso de Uso Simples<text:bookmark-end text:name="__RefHeading___figura_4sintaxe_do_diagrama_de_caso_de_uso_simples_19"/><text:bookmark-end text:name="figura_4sintaxe_do_diagrama_de_caso_de_uso_simples"/></text:h>
      <text:p text:style-name="Text_20_body"><draw:frame draw:style-name="PluginODTAutoStyle_Frame_1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draw:frame draw:style-name="mediacenter" draw:name="4" text:anchor-type="paragraph" draw:z-index="4" svg:width="15.478125cm" svg:height="6.8527083333333cm"><draw:image xlink:href="Pictures/f72bb336978827daa3e2311b0883e3cd.jpg" xlink:type="simple" xlink:show="embed" xlink:actuate="onLoad"/></draw:frame></text:p></table:table-cell></table:table-row></table:table></draw:text-box></draw:frame></text:p>
      <text:p text:style-name="Text_20_body">Onde, a funcionalidade marcada em amarelo é a principal, e as marcadas em azul são as subordinadas. Os termos “<text:span text:style-name="Strong_20_Emphasis">up</text:span>”e “<text:span text:style-name="Strong_20_Emphasis">right</text:span>”indicam a posição da funcionalidade subordinada no diagrama: “acima” e “à direita”, respectivamente, podendo ainda ser informada o termo “<text:span text:style-name="Strong_20_Emphasis">left</text:span>” para posições “à esquerda”.</text:p>
      <text:p text:style-name="Text_20_body">A leitura visual da sintaxe acima é a que segue:</text:p>
      <text:p text:style-name="Text_20_body">Quando a funcionalidade não tiver nenhuma outra funcionalidade ligada, o diagrama fica conforme o exemplo:</text:p>
      <text:p text:style-name="Text_20_body"><text:line-break/></text:p>
      <text:h text:style-name="Heading_20_3" text:outline-level="3"><text:bookmark-start text:name="__RefHeading___figura_5sintaxe_do_diagrama_de_caso_de_uso_sem_links_20"/><text:bookmark-start text:name="figura_5sintaxe_do_diagrama_de_caso_de_uso_sem_links"/>Figura 5: Sintaxe do Diagrama de Caso de Uso sem Links<text:bookmark-end text:name="__RefHeading___figura_5sintaxe_do_diagrama_de_caso_de_uso_sem_links_20"/><text:bookmark-end text:name="figura_5sintaxe_do_diagrama_de_caso_de_uso_sem_links"/></text:h>
      <text:p text:style-name="Text_20_body"><draw:frame draw:style-name="PluginODTAutoStyle_Frame_1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draw:frame draw:style-name="mediacenter" draw:name="5" text:anchor-type="paragraph" draw:z-index="5" svg:width="15.478125cm" svg:height="5.3445833333333cm"><draw:image xlink:href="Pictures/5fc09db83865977bb18a40acb37d868f.jpg" xlink:type="simple" xlink:show="embed" xlink:actuate="onLoad"/></draw:frame></text:p></table:table-cell></table:table-row></table:table></draw:text-box></draw:frame></text:p>
      <text:p text:style-name="Text_20_body">Em sua leitura visual:</text:p>
      <text:p text:style-name="Text_20_body">Quando mais de dez casos de uso estiverem relacionados à funcionalidade principal, sua visualização e disposição no diagrama ficam prejudicadas. Por isso, utilizamos outro modelo de diagrama:</text:p>
      <text:p text:style-name="Text_20_body"><text:line-break/></text:p>
      <text:h text:style-name="Heading_20_3" text:outline-level="3"><text:bookmark-start text:name="__RefHeading___figura_6sintaxe_do_diagrama_de_caso_de_uso_complexo_21"/><text:bookmark-start text:name="figura_6sintaxe_do_diagrama_de_caso_de_uso_complexo"/>Figura 6: Sintaxe do Diagrama de Caso de Uso Complexo<text:bookmark-end text:name="__RefHeading___figura_6sintaxe_do_diagrama_de_caso_de_uso_complexo_21"/><text:bookmark-end text:name="figura_6sintaxe_do_diagrama_de_caso_de_uso_complexo"/></text:h>
      <text:p text:style-name="Text_20_body"><draw:frame draw:style-name="PluginODTAutoStyle_Frame_2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draw:frame draw:style-name="mediacenter" draw:name="6" text:anchor-type="paragraph" draw:z-index="6" svg:width="15.504583333333cm" svg:height="20.346458333333cm"><draw:image xlink:href="Pictures/25b25dea000cc813d33755468f389b5e.jpg" xlink:type="simple" xlink:show="embed" xlink:actuate="onLoad"/></draw:frame></text:p></table:table-cell></table:table-row></table:table></draw:text-box></draw:frame></text:p>
      <text:p text:style-name="Text_20_body">No modelo de sintaxe da figura 6, os termos “<text:span text:style-name="Strong_20_Emphasis">right</text:span>” e “<text:span text:style-name="Strong_20_Emphasis">left</text:span>” indicam de que lado os casos de uso ficarão, dentro do retângulo do diagrama. Já a notação “<text:span text:style-name="Strong_20_Emphasis">\n</text:span>” serve para dar espaço de parágrafo entre as palavras. Isso é especialmente importante para títulos de casos de uso muito extensos.</text:p>
      <text:p text:style-name="Text_20_body">Veja abaixo a leitura visual:</text:p>
      <text:p text:style-name="Text_20_body"><text:span text:style-name="Strong_20_Emphasis">Observação</text:span>: note nos casos de uso UC0142 e UC0009, a função da notação “<text:span text:style-name="Strong_20_Emphasis">\n</text:span>”.</text:p>
      <text:p text:style-name="Text_20_body"><text:line-break/></text:p>
      <text:h text:style-name="Heading_20_2" text:outline-level="2"><text:bookmark-start text:name="__RefHeading___aprendendo_a_documentar_no_dokuwikidocumentacao_de_usuario_22"/><text:bookmark-start text:name="aprendendo_a_documentar_no_dokuwikidocumentacao_de_usuario"/>Aprendendo a Documentar no Dokuwiki: Documentação de Usuário<text:bookmark-end text:name="__RefHeading___aprendendo_a_documentar_no_dokuwikidocumentacao_de_usuario_22"/><text:bookmark-end text:name="aprendendo_a_documentar_no_dokuwikidocumentacao_de_usuario"/></text:h>
      <text:p text:style-name="Text_20_body">A <text:span text:style-name="Strong_20_Emphasis">documentação de usuário</text:span> se utiliza de uma abordagem mais didática e menos técnica, cujo objetivo é orientar o usuário comum durante a utilização das funcionalidades do <text:span text:style-name="Strong_20_Emphasis">sistema <text:a xlink:type="simple" xlink:href="https://gsan.com.br/doku.php?id=ajuda:pagina_inicial" text:style-name="Internet_20_link" text:visited-style-name="Visited_20_Internet_20_Link">GSAN</text:a></text:span>. Essa documentação é de responsabilidade do documentador de sistemas, não necessariamente alguém com formação técnica, mas com uma redação limpa, capaz de transformar o conhecimento técnico de determinada funcionalidade em um processo claro, que consiga tirar as dúvidas do cliente final.</text:p>
      <text:p text:style-name="Text_20_body">Uma boa documentação de usuário diminui o impacto das demandas tanto da área de suporte quanto da área de atendimento ao público.</text:p>
      <text:p text:style-name="Text_20_body">A documentação de usuário também é dividida em módulos: <text:span text:style-name="Strong_20_Emphasis">Faturamento</text:span>, <text:span text:style-name="Strong_20_Emphasis">Batch</text:span>, <text:span text:style-name="Strong_20_Emphasis">Atendimento ao Público</text:span>, <text:span text:style-name="Strong_20_Emphasis">Arrecadação</text:span>, <text:span text:style-name="Strong_20_Emphasis">Micromedição</text:span>, <text:span text:style-name="Strong_20_Emphasis">Segurança</text:span>, <text:span text:style-name="Strong_20_Emphasis">Cadastro</text:span>, <text:span text:style-name="Strong_20_Emphasis">Mobilidade</text:span>, <text:span text:style-name="Strong_20_Emphasis">Cobrança</text:span>, <text:span text:style-name="Strong_20_Emphasis">Loja Virtual</text:span>, <text:span text:style-name="Strong_20_Emphasis">Operacional</text:span>, <text:span text:style-name="Strong_20_Emphasis">Gerencial</text:span>, <text:span text:style-name="Strong_20_Emphasis">Financeiro</text:span>, <text:span text:style-name="Strong_20_Emphasis">Relatórios</text:span>.</text:p>
      <text:p text:style-name="Text_20_body"><text:line-break/></text:p>
      <text:h text:style-name="Heading_20_2" text:outline-level="2"><text:bookmark-start text:name="__RefHeading___visualizacao_dos_modulos_do_gsan_23"/><text:bookmark-start text:name="visualizacao_dos_modulos_do_gsan"/>Visualização dos Módulos do GSAN<text:bookmark-end text:name="__RefHeading___visualizacao_dos_modulos_do_gsan_23"/><text:bookmark-end text:name="visualizacao_dos_modulos_do_gsan"/></text:h>
      <text:p text:style-name="Text_20_body">Na ferramenta de documentação, os módulos do <text:span text:style-name="Strong_20_Emphasis"><text:a xlink:type="simple" xlink:href="https://gsan.com.br/doku.php?id=ajuda:pagina_inicial" text:style-name="Internet_20_link" text:visited-style-name="Visited_20_Internet_20_Link">GSAN</text:a></text:span> ficam assim disponibilizados para acesso no Menu Principal. Basta clicar sobre eles para acessar a documentação específica de usuário.</text:p>
      <text:p text:style-name="Text_20_body"><text:line-break/></text:p>
      <text:h text:style-name="Heading_20_3" text:outline-level="3"><text:bookmark-start text:name="__RefHeading___figura_7disposicao_dos_modulos_no_menu_24"/><text:bookmark-start text:name="figura_7disposicao_dos_modulos_no_menu"/>Figura 7: Disposição dos Módulos no Menu<text:bookmark-end text:name="__RefHeading___figura_7disposicao_dos_modulos_no_menu_24"/><text:bookmark-end text:name="figura_7disposicao_dos_modulos_no_menu"/></text:h>
      <text:p text:style-name="Text_20_body"><draw:frame draw:style-name="PluginODTAutoStyle_Frame_25_text_frame" draw:name="Frame7" text:anchor-type="paragraph" svg:width="481.89pt" draw:z-index="0" svg:min-height="1cm"><draw:text-box><table:table table:style-name="Table"><table:table-column table:style-name="odt_auto_style_table_column_8_1"/><table:table-row><table:table-cell office:value-type="string" table:style-name="tablecell"><text:p text:style-name="tablealignleft"><draw:frame draw:style-name="mediacenter" draw:name="7" text:anchor-type="paragraph" draw:z-index="7" svg:width="24.315208333333cm" style:rel-width="100%" svg:height="19.949583333333cm" style:rel-height="scale"><draw:image xlink:href="Pictures/2329570566b8106a75f5741e0e09be13.jpg" xlink:type="simple" xlink:show="embed" xlink:actuate="onLoad"/></draw:frame></text:p></table:table-cell></table:table-row></table:table></draw:text-box></draw:frame></text:p>
      <text:p text:style-name="Text_20_body"><text:line-break/></text:p>
      <text:h text:style-name="Heading_20_2" text:outline-level="2"><text:bookmark-start text:name="__RefHeading___padronizando_os_textos_no_dokuwiki_25"/><text:bookmark-start text:name="padronizando_os_textos_no_dokuwiki"/>Padronizando os Textos no Dokuwiki<text:bookmark-end text:name="__RefHeading___padronizando_os_textos_no_dokuwiki_25"/><text:bookmark-end text:name="padronizando_os_textos_no_dokuwiki"/></text:h>
      <text:p text:style-name="Text_20_body">O próximo passo é aprender a padronizar o texto da documentação de usuário no <text:span text:style-name="Strong_20_Emphasis">Dokuwiki</text:span>. Fazemos isso através daquilo que chamamos de <text:span text:style-name="Strong_20_Emphasis">indentação</text:span>. A principal vantagem da <text:span text:style-name="Strong_20_Emphasis">indentação</text:span> é fazer com que o usuário comum encontre com mais facilidade as informações que precisa, uma vez que costumam vir sempre ordenadas da mesma forma. Isso é válido, sobretudo, para modelos de funcionalidades complexas, com muitos campos a preencher.</text:p>
      <text:p text:style-name="Text_20_body">Abaixo, temos um modelo de padronização:</text:p>
      <text:p text:style-name="Text_20_body"><text:line-break/></text:p>
      <text:h text:style-name="Heading_20_3" text:outline-level="3"><text:bookmark-start text:name="__RefHeading___figura_8tabela_de_conteudo_26"/><text:bookmark-start text:name="figura_8tabela_de_conteudo"/>Figura 8: Tabela de Conteúdo<text:bookmark-end text:name="__RefHeading___figura_8tabela_de_conteudo_26"/><text:bookmark-end text:name="figura_8tabela_de_conteudo"/></text:h>
      <text:p text:style-name="Text_20_body"><draw:frame draw:style-name="PluginODTAutoStyle_Frame_29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draw:frame draw:style-name="mediacenter" draw:name="8" text:anchor-type="paragraph" draw:z-index="8" svg:width="16.589375cm" svg:height="8.0697916666667cm"><draw:image xlink:href="Pictures/c79614becff9113bbdb5ef41f78ee854.jpg" xlink:type="simple" xlink:show="embed" xlink:actuate="onLoad"/></draw:frame></text:p></table:table-cell></table:table-row></table:table></draw:text-box></draw:frame></text:p>
      <text:p text:style-name="Text_20_body">À nossa direita, na <text:span text:style-name="Strong_20_Emphasis">Tabela de conteúdos</text:span>, temos a visualização do que fizemos no campo do texto. Note que os tópicos são ordenados conforme prioridade:</text:p>
      <text:list text:style-name="Numbering_20_1" text:continue-numbering="false">
        <text:list-item>
          <text:p text:style-name="Numbering_20_1_Content_First"> Título da funcionalidade;</text:p>
        </text:list-item>
        <text:list-item>
          <text:p text:style-name="Numbering_20_1_Content"> Observação;</text:p>
        </text:list-item>
        <text:list-item>
          <text:p text:style-name="Numbering_20_1_Content"> Preenchimento dos campos;</text:p>
        </text:list-item>
        <text:list-item>
          <text:p text:style-name="Numbering_20_1_Content"> Modelo de relatório;</text:p>
        </text:list-item>
        <text:list-item>
          <text:p text:style-name="Numbering_20_1_Content"> Tela de Sucesso;</text:p>
        </text:list-item>
        <text:list-item>
          <text:p text:style-name="Numbering_20_1_Content_Last"> Funcionalidade dos botões.</text:p>
        </text:list-item>
      </text:list>
      <text:p text:style-name="Text_20_body">Ao clicar sobre cada um deles, somos direcionados para o ponto correlato no texto documentado. Isso facilita a navegação do usuário, principalmente se o processo for longo e o usuário necessitar de uma informação específica.</text:p>
      <text:p text:style-name="Text_20_body">Mais à direita, temos os ícones de uso do documentador:</text:p>
      <text:p text:style-name="Text_20_body"><text:line-break/></text:p>
      <text:h text:style-name="Heading_20_3" text:outline-level="3"><text:bookmark-start text:name="__RefHeading___figura_9icones_de_uso_do_documentador_27"/><text:bookmark-start text:name="figura_9icones_de_uso_do_documentador"/>Figura 9: Ícones de Uso do Documentador<text:bookmark-end text:name="__RefHeading___figura_9icones_de_uso_do_documentador_27"/><text:bookmark-end text:name="figura_9icones_de_uso_do_documentador"/></text:h>
      <text:p text:style-name="Text_20_body"><draw:frame draw:style-name="PluginODTAutoStyle_Frame_33_text_frame" draw:name="Frame9" text:anchor-type="paragraph" svg:width="481.89pt" draw:z-index="0" svg:min-height="1cm"><draw:text-box><table:table table:style-name="Table"><table:table-column table:style-name="odt_auto_style_table_column_10_1"/><table:table-row><table:table-cell office:value-type="string" table:style-name="tablecell"><text:p text:style-name="tablealignleft"><draw:frame draw:style-name="mediacenter" draw:name="9" text:anchor-type="paragraph" draw:z-index="9" svg:width="25.267708333333cm" style:rel-width="100%" svg:height="9.68375cm" style:rel-height="scale"><draw:image xlink:href="Pictures/df5798ca2f4a1f74b31b8bdcea9517ed.jpg" xlink:type="simple" xlink:show="embed" xlink:actuate="onLoad"/></draw:frame></text:p></table:table-cell></table:table-row></table:table></draw:text-box></draw:frame></text:p>
      <text:list text:style-name="Numbering_20_1" text:continue-numbering="false">
        <text:list-item>
          <text:p text:style-name="Numbering_20_1_Content_First"> Clicando em <text:span text:style-name="Strong_20_Emphasis">Editar Página</text:span>, visualizamos o conteúdo do processo na sintaxe <text:span text:style-name="Strong_20_Emphasis">Dokuwiki</text:span>, pronto para ser editado.</text:p>
        </text:list-item>
        <text:list-item>
          <text:p text:style-name="Numbering_20_1_Content"> Em <text:span text:style-name="Strong_20_Emphasis">Revisões Anteriores</text:span>, visualizamos a data e o horário em que determinado conteúdo do texto foi editado, bem como que usuário editou o processo.</text:p>
        </text:list-item>
        <text:list-item>
          <text:p text:style-name="Numbering_20_1_Content"> Já em <text:span text:style-name="Strong_20_Emphasis">Links Diversos</text:span>, visualizamos apenas os links existentes no processo, apontando para outros processos inseridos no <text:span text:style-name="Strong_20_Emphasis">Dokuwiki</text:span>.</text:p>
        </text:list-item>
        <text:list-item>
          <text:p text:style-name="Numbering_20_1_Content"> O ícone <text:span text:style-name="Strong_20_Emphasis">Monitorar alterações</text:span> é restrito a usuários com permissão especial. Serve para definir quais usuários serão autorizados a editar o processo.</text:p>
        </text:list-item>
        <text:list-item>
          <text:p text:style-name="Numbering_20_1_Content"> Utilizamos <text:span text:style-name="Strong_20_Emphasis">Rename Page</text:span> para alterar o título do processo no <text:span text:style-name="Strong_20_Emphasis">Dokuwiki</text:span>. Podemos fazer a ação diretamente no texto. A diferença é que, através de <text:span text:style-name="Strong_20_Emphasis">Rename Page</text:span>,todos os links que porventura existam, relacionando-o a outros processos, são alterados automaticamente.</text:p>
        </text:list-item>
        <text:list-item>
          <text:p text:style-name="Numbering_20_1_Content_Last"> Ao clicar em <text:span text:style-name="Strong_20_Emphasis">Export to PDF</text:span>, todo o processo é passado para PDF e salvo no computador, para fins de consulta, envio ou impressão.</text:p>
        </text:list-item>
      </text:list>
      <text:p text:style-name="Text_20_body"><text:line-break/></text:p>
      <text:h text:style-name="Heading_20_2" text:outline-level="2"><text:bookmark-start text:name="__RefHeading___editando_os_textos_no_dokuwiki_28"/><text:bookmark-start text:name="editando_os_textos_no_dokuwiki"/>Editando os Textos no Dokuwiki<text:bookmark-end text:name="__RefHeading___editando_os_textos_no_dokuwiki_28"/><text:bookmark-end text:name="editando_os_textos_no_dokuwiki"/></text:h>
      <text:p text:style-name="Text_20_body">Como dissemos antes, clicando em <text:span text:style-name="Strong_20_Emphasis">Editar Página</text:span>, visualizamos o conteúdo do processo na linguagem <text:span text:style-name="Strong_20_Emphasis">Dokuwiki</text:span>, pronto para ser editado.</text:p>
      <text:p text:style-name="Text_20_body"><text:line-break/></text:p>
      <text:h text:style-name="Heading_20_3" text:outline-level="3"><text:bookmark-start text:name="__RefHeading___figura_10tela_de_edicao_do_dokuwiki_29"/><text:bookmark-start text:name="figura_10tela_de_edicao_do_dokuwiki"/>Figura 10: Tela de Edição do Dokuwiki<text:bookmark-end text:name="__RefHeading___figura_10tela_de_edicao_do_dokuwiki_29"/><text:bookmark-end text:name="figura_10tela_de_edicao_do_dokuwiki"/></text:h>
      <text:p text:style-name="Text_20_body"><draw:frame draw:style-name="PluginODTAutoStyle_Frame_37_text_frame" draw:name="Frame10" text:anchor-type="paragraph" svg:width="481.89pt" draw:z-index="0" svg:min-height="1cm"><draw:text-box><table:table table:style-name="Table"><table:table-column table:style-name="odt_auto_style_table_column_11_1"/><table:table-row><table:table-cell office:value-type="string" table:style-name="tablecell"><text:p text:style-name="tablealignleft"><draw:frame draw:style-name="mediacenter" draw:name="10" text:anchor-type="paragraph" draw:z-index="10" svg:width="30.585833333333cm" style:rel-width="100%" svg:height="11.694583333333cm" style:rel-height="scale"><draw:image xlink:href="Pictures/63b87dc584d304950caae0e8b3f1c106.jpg" xlink:type="simple" xlink:show="embed" xlink:actuate="onLoad"/></draw:frame></text:p></table:table-cell></table:table-row></table:table></draw:text-box></draw:frame></text:p>
      <text:p text:style-name="Text_20_body">Na barra de ferramentas superior, temos algumas funções de edição importantes:</text:p>
      <text:p text:style-name="Text_20_body"><draw:frame draw:style-name="PluginODTAutoStyle_Frame_41_text_frame" draw:name="Frame11" text:anchor-type="paragraph" svg:width="481.89pt" draw:z-index="0" svg:min-height="1cm"><draw:text-box><table:table table:style-name="Table"><table:table-column table:style-name="odt_auto_style_table_column_12_1"/><table:table-row><table:table-cell office:value-type="string" table:style-name="tablecell"><text:p text:style-name="tablealignleft"><draw:frame draw:style-name="mediacenter" draw:name="11" text:anchor-type="paragraph" draw:z-index="11" svg:width="19.393958333333cm" style:rel-width="100%" svg:height="0.714375cm" style:rel-height="scale"><draw:image xlink:href="Pictures/80880755c88c18c2cef0d35ac60ece6e.jpg" xlink:type="simple" xlink:show="embed" xlink:actuate="onLoad"/></draw:frame></text:p></table:table-cell></table:table-row></table:table></draw:text-box></draw:frame></text:p>
      <text:p text:style-name="Text_20_body">Basta passar o cursor do mouse sobre cada ícone para que sua função seja visualizada.</text:p>
      <text:p text:style-name="Text_20_body">Na barra inferior, temos mais algumas funções de edição importantes:</text:p>
      <text:p text:style-name="Text_20_body"><draw:frame draw:style-name="PluginODTAutoStyle_Frame_45_text_frame" draw:name="Frame12" text:anchor-type="paragraph" svg:width="481.89pt" draw:z-index="0" svg:min-height="1cm"><draw:text-box><table:table table:style-name="Table"><table:table-column table:style-name="odt_auto_style_table_column_13_1"/><table:table-row><table:table-cell office:value-type="string" table:style-name="tablecell"><text:p text:style-name="tablealignleft"><draw:frame draw:style-name="mediacenter" draw:name="12" text:anchor-type="paragraph" draw:z-index="12" svg:width="24.473958333333cm" style:rel-width="100%" svg:height="1.2964583333333cm" style:rel-height="scale"><draw:image xlink:href="Pictures/6360d93ec7f777821ea5141e854cc73a.jpg" xlink:type="simple" xlink:show="embed" xlink:actuate="onLoad"/></draw:frame></text:p></table:table-cell></table:table-row></table:table></draw:text-box></draw:frame></text:p>
      <text:list text:style-name="Numbering_20_1" text:continue-numbering="false">
        <text:list-item>
          <text:p text:style-name="Numbering_20_1_Content_First"> <text:span text:style-name="Strong_20_Emphasis">Editor Visual:</text:span> clicando aqui, o texto sai da edição e é visualizado como o usuário o enxerga.</text:p>
        </text:list-item>
        <text:list-item>
          <text:p text:style-name="Numbering_20_1_Content"> <text:span text:style-name="Strong_20_Emphasis">Visualizar:</text:span> clicando aqui, o processo é visualizado abaixo, da maneira como o usuário o enxerga, <text:span text:style-name="Strong_20_Emphasis">sem fechar a tela de edição</text:span>. É uma função muito importante, pois permite ao documentador comparar o que está fazendo, visualizando a maneira como suas alterações ficarão, antes de salvar a nova versão do processo.</text:p>
        </text:list-item>
        <text:list-item>
          <text:p text:style-name="Numbering_20_1_Content"> <text:span text:style-name="Strong_20_Emphasis">Changes:</text:span> clicando aqui, o documentador visualiza as diferenças entre a versão em que está trabalhando com a versão atual, antes de salvar a nova versão do processo. É uma função pouco utilizada, uma vez que através de <text:span text:style-name="Strong_20_Emphasis">Visualizar</text:span> podemos efetuar a mesma ação de maneira mais eficiente.</text:p>
        </text:list-item>
        <text:list-item>
          <text:p text:style-name="Numbering_20_1_Content"> <text:span text:style-name="Strong_20_Emphasis">Cancelar</text:span>: clicando aqui, a edição é cancelada sem salvar.</text:p>
        </text:list-item>
        <text:list-item>
          <text:p text:style-name="Numbering_20_1_Content_Last"> <text:span text:style-name="Strong_20_Emphasis">Resumo da edição:</text:span> esse campo é importantíssimo. É com ele que todas as alterações que forem efetuadas podem ser registradas para conferência posterior. Informando esse campo, ao clicarmos em <text:span text:style-name="Strong_20_Emphasis">Revisões Anteriores</text:span>, visualizamos não apenas a data, o horário e o usuário responsável pela edição, mas o detalhe do que foi feito. Exemplo:</text:p>
        </text:list-item>
      </text:list>
      <text:p text:style-name="Text_20_body"><draw:frame draw:style-name="PluginODTAutoStyle_Frame_49_text_frame" draw:name="Frame13" text:anchor-type="paragraph" svg:width="481.89pt" draw:z-index="0" svg:min-height="1cm"><draw:text-box><table:table table:style-name="Table"><table:table-column table:style-name="odt_auto_style_table_column_14_1"/><table:table-row><table:table-cell office:value-type="string" table:style-name="tablecell"><text:p text:style-name="tablealignleft"><draw:frame draw:style-name="mediacenter" draw:name="13" text:anchor-type="paragraph" draw:z-index="13" svg:width="26.167291666667cm" style:rel-width="100%" svg:height="1.190625cm" style:rel-height="scale"><draw:image xlink:href="Pictures/66833d8b7a987451a9e9ab026e362e9e.jpg" xlink:type="simple" xlink:show="embed" xlink:actuate="onLoad"/></draw:frame></text:p></table:table-cell></table:table-row></table:table></draw:text-box></draw:frame></text:p>
      <text:p text:style-name="Text_20_body">Note que assim que é preenchido, o botão <text:span text:style-name="Strong_20_Emphasis">Salvar</text:span> é habilitado. É clicando nele que a versão do processo editado muda, aguardando validação. Até o processo ser validado, a seguinte mensagem pode ser visualizada sempre que for acessado:</text:p>
      <text:p text:style-name="Text_20_body"><draw:frame draw:style-name="PluginODTAutoStyle_Frame_53_text_frame" draw:name="Frame14" text:anchor-type="paragraph" svg:width="481.89pt" draw:z-index="0" svg:min-height="1cm"><draw:text-box><table:table table:style-name="Table"><table:table-column table:style-name="odt_auto_style_table_column_15_1"/><table:table-row><table:table-cell office:value-type="string" table:style-name="tablecell"><text:p text:style-name="tablealignleft"><draw:frame draw:style-name="mediacenter" draw:name="14" text:anchor-type="paragraph" draw:z-index="14" svg:width="22.621875cm" style:rel-width="100%" svg:height="2.619375cm" style:rel-height="scale"><draw:image xlink:href="Pictures/4f95d5fc375c7361a4e55bab0edd2481.jpg" xlink:type="simple" xlink:show="embed" xlink:actuate="onLoad"/></draw:frame></text:p></table:table-cell></table:table-row></table:table></draw:text-box></draw:frame></text:p>
      <text:p text:style-name="Text_20_body"><text:span text:style-name="Strong_20_Emphasis">Atenção: a aprovação/validação do documento final não é feita pelo documentador.</text:span></text:p>
      <text:p text:style-name="Text_20_body"><text:line-break/></text:p>
      <text:h text:style-name="Heading_20_2" text:outline-level="2"><text:bookmark-start text:name="__RefHeading___padrao_da_documentacao_de_usuario_30"/><text:bookmark-start text:name="padrao_da_documentacao_de_usuario"/>Padrão da Documentação de Usuário<text:bookmark-end text:name="__RefHeading___padrao_da_documentacao_de_usuario_30"/><text:bookmark-end text:name="padrao_da_documentacao_de_usuario"/></text:h>
      <text:p text:style-name="Text_20_body">A documentação de usuário segue um padrão pautado pela <text:span text:style-name="Strong_20_Emphasis">Tabela de Conteúdo</text:span> conforme figura 11 abaixo:</text:p>
      <text:p text:style-name="Text_20_body"><text:line-break/></text:p>
      <text:h text:style-name="Heading_20_3" text:outline-level="3"><text:bookmark-start text:name="__RefHeading___figura_11padrao_da_documentacao_de_usuario_31"/><text:bookmark-start text:name="figura_11padrao_da_documentacao_de_usuario"/>Figura 11: Padrão da Documentação de Usuário<text:bookmark-end text:name="__RefHeading___figura_11padrao_da_documentacao_de_usuario_31"/><text:bookmark-end text:name="figura_11padrao_da_documentacao_de_usuario"/></text:h>
      <text:p text:style-name="Text_20_body"><draw:frame draw:style-name="PluginODTAutoStyle_Frame_57_text_frame" draw:name="Frame15" text:anchor-type="paragraph" svg:width="481.89pt" draw:z-index="0" svg:min-height="1cm"><draw:text-box><table:table table:style-name="Table"><table:table-column table:style-name="odt_auto_style_table_column_16_1"/><table:table-row><table:table-cell office:value-type="string" table:style-name="tablecell"><text:p text:style-name="tablealignleft"><draw:frame draw:style-name="mediacenter" draw:name="15" text:anchor-type="paragraph" draw:z-index="15" svg:width="19.235208333333cm" style:rel-width="100%" svg:height="6.4029166666667cm" style:rel-height="scale"><draw:image xlink:href="Pictures/c0fda3d9ab14b74fe588909a158c169b.jpg" xlink:type="simple" xlink:show="embed" xlink:actuate="onLoad"/></draw:frame></text:p></table:table-cell></table:table-row></table:table></draw:text-box></draw:frame></text:p>
      <text:list text:style-name="List_20_1" text:continue-numbering="false">
        <text:list-item>
          <text:p text:style-name="LastListParagraph_List_20_1_Content_First"> <text:span text:style-name="Strong_20_Emphasis">1. Desfazer Cancelamento ou Retificação:</text:span> o primeiro tópico é o principal. Ele traz o título da própria funcionalidade, mais a descrição básica do seu funcionamento. Em seguida, é necessário apontar no texto o caminho que o usuário percorrerá no <text:span text:style-name="Strong_20_Emphasis">Menu</text:span> do <text:span text:style-name="Strong_20_Emphasis"><text:a xlink:type="simple" xlink:href="https://gsan.com.br/doku.php?id=ajuda:pagina_inicial" text:style-name="Internet_20_link" text:visited-style-name="Visited_20_Internet_20_Link">GSAN</text:a></text:span> até chegar a essa funcionalidade. Abaixo, um exemplo da árvore de Menu do <text:span text:style-name="Strong_20_Emphasis"><text:a xlink:type="simple" xlink:href="https://gsan.com.br/doku.php?id=ajuda:pagina_inicial" text:style-name="Internet_20_link" text:visited-style-name="Visited_20_Internet_20_Link">GSAN</text:a></text:span>:</text:p>
        </text:list-item>
      </text:list>
      <text:p text:style-name="Text_20_body"><text:line-break/></text:p>
      <text:h text:style-name="Heading_20_3" text:outline-level="3"><text:bookmark-start text:name="__RefHeading___figura_12menu_do_gsan_32"/><text:bookmark-start text:name="figura_12menu_do_gsan"/>Figura 12: Menu do GSAN<text:bookmark-end text:name="__RefHeading___figura_12menu_do_gsan_32"/><text:bookmark-end text:name="figura_12menu_do_gsan"/></text:h>
      <text:p text:style-name="Text_20_body"><draw:frame draw:style-name="PluginODTAutoStyle_Frame_61_text_frame" draw:name="Frame16" text:anchor-type="paragraph" svg:width="481.89pt" draw:z-index="0" svg:min-height="1cm"><draw:text-box><table:table table:style-name="Table"><table:table-column table:style-name="odt_auto_style_table_column_17_1"/><table:table-row><table:table-cell office:value-type="string" table:style-name="tablecell"><text:p text:style-name="tablealignleft"><draw:frame draw:style-name="mediacenter" draw:name="16" text:anchor-type="paragraph" draw:z-index="16" svg:width="18.150416666667cm" style:rel-width="100%" svg:height="10.795cm" style:rel-height="scale"><draw:image xlink:href="Pictures/6311c8056ceb9dedc700642339fb756b.jpg" xlink:type="simple" xlink:show="embed" xlink:actuate="onLoad"/></draw:frame></text:p></table:table-cell></table:table-row></table:table></draw:text-box></draw:frame></text:p>
      <text:p text:style-name="Text_20_body">No <text:span text:style-name="Strong_20_Emphasis"><text:a xlink:type="simple" xlink:href="https://gsan.com.br/doku.php?id=ajuda:pagina_inicial" text:style-name="Internet_20_link" text:visited-style-name="Visited_20_Internet_20_Link">GSAN</text:a></text:span>, a árvore do Menu é dividida em módulos. Para abrir os módulos, basta clicar no sinal de “+” ao lado de cada um, até localizar a funcionalidade. Só lembrando que, dentro de um módulo, é comum haver submódulos com o sinal de “+”.</text:p>
      <text:p text:style-name="Text_20_body">Nesse caso, o caminho até chegar a funcionalidade é o <text:span text:style-name="Strong_20_Emphasis">Menu GSAN</text:span> &gt; <text:span text:style-name="Strong_20_Emphasis">GSAN</text:span> &gt; <text:span text:style-name="Strong_20_Emphasis">Faturamento</text:span> &gt; <text:span text:style-name="Strong_20_Emphasis">Conta</text:span> &gt; <text:span text:style-name="Strong_20_Emphasis">Desfazer Cancelamento ou Retificação</text:span>.</text:p>
      <text:p text:style-name="Text_20_body">É no tópico principal que a tela principal da funcionalidade deve ser visualizada. Para printá-la, podemos usar qualquer editor de imagem, como o <text:span text:style-name="Strong_20_Emphasis">PaintBrush</text:span>. Depois de printá-la, devemos salvar a imagem em nosso computador, para posterior inserção no DokuWiki.</text:p>
      <text:p text:style-name="Text_20_body">Para inserir uma imagem no DokuWiki, clique em <text:span text:style-name="Strong_20_Emphasis">Editar Página</text:span> (conforme tópico <text:span text:style-name="Strong_20_Emphasis">Editando os Textos no Dokuwiki</text:span>). Em seguida, clique no ícone <text:span text:style-name="Strong_20_Emphasis">Adicionar imagens e/ou outros arquivos</text:span> (indicado na Figura 13).</text:p>
      <text:p text:style-name="Text_20_body">Feito isso, o sistema abre uma janela para seleção da imagem:</text:p>
      <text:p text:style-name="Text_20_body"><text:line-break/></text:p>
      <text:h text:style-name="Heading_20_3" text:outline-level="3"><text:bookmark-start text:name="__RefHeading___figura_13janela_para_selecao_de_imagem_33"/><text:bookmark-start text:name="figura_13janela_para_selecao_de_imagem"/>Figura 13: Janela para Seleção de Imagem<text:bookmark-end text:name="__RefHeading___figura_13janela_para_selecao_de_imagem_33"/><text:bookmark-end text:name="figura_13janela_para_selecao_de_imagem"/></text:h>
      <text:p text:style-name="Text_20_body"><draw:frame draw:style-name="PluginODTAutoStyle_Frame_65_text_frame" draw:name="Frame17" text:anchor-type="paragraph" svg:width="481.89pt" draw:z-index="0" svg:min-height="1cm"><draw:text-box><table:table table:style-name="Table"><table:table-column table:style-name="odt_auto_style_table_column_18_1"/><table:table-row><table:table-cell office:value-type="string" table:style-name="tablecell"><text:p text:style-name="tablealignleft"><draw:frame draw:style-name="mediacenter" draw:name="17" text:anchor-type="paragraph" draw:z-index="17" svg:width="15.927916666667cm" svg:height="13.255625cm"><draw:image xlink:href="Pictures/5ec1c623a641d747c272f46f72748b06.jpg" xlink:type="simple" xlink:show="embed" xlink:actuate="onLoad"/></draw:frame></text:p></table:table-cell></table:table-row></table:table></draw:text-box></draw:frame></text:p>
      <text:p text:style-name="Text_20_body">Clique em <text:span text:style-name="Strong_20_Emphasis">Escolher Arquivo</text:span> e selecione a tela salva em seu computador (obrigatoriamente, a imagem precisa ser salva na extensão JPEG). Assim que a imagem for selecionada, ela aparecerá logo abaixo do campo <text:span text:style-name="Strong_20_Emphasis">Buscar Arquivo</text:span>. No exemplo da Figura 13, temos a tela <text:span text:style-name="Strong_20_Emphasis">1filtrar_motivo_revisao.jpg</text:span>. Clique duas vezes sobre a tela. Feito isso, o sistema abre a janela para ajuste do link da imagem:</text:p>
      <text:p text:style-name="Text_20_body"><draw:frame draw:style-name="PluginODTAutoStyle_Frame_69_text_frame" draw:name="Frame18" text:anchor-type="paragraph" svg:width="481.89pt" draw:z-index="0" svg:min-height="1cm"><draw:text-box><table:table table:style-name="Table"><table:table-column table:style-name="odt_auto_style_table_column_19_1"/><table:table-row><table:table-cell office:value-type="string" table:style-name="tablecell"><text:p text:style-name="tablealignleft"><draw:frame draw:style-name="mediacenter" draw:name="18" text:anchor-type="paragraph" draw:z-index="18" svg:width="8.5460416666667cm" style:rel-width="100%" svg:height="4.8154166666667cm" style:rel-height="scale"><draw:image xlink:href="Pictures/18639dbac8da244a3e90512b7cbc9563.jpg" xlink:type="simple" xlink:show="embed" xlink:actuate="onLoad"/></draw:frame></text:p></table:table-cell></table:table-row></table:table></draw:text-box></draw:frame></text:p>
      <text:p text:style-name="Text_20_body">Clique sobre o ícone assinalado acima. É importantíssimo clicar sobre ele, para que a imagem não vá para o texto apontando para um link, mas sendo visualizada. Em seguida, clique no botão <text:span text:style-name="Strong_20_Emphasis">Inserir</text:span>. Feito isso, o sistema insere a tela de funcionalidade que trata a documentação:</text:p>
      <text:p text:style-name="Text_20_body"><text:line-break/></text:p>
      <text:h text:style-name="Heading_20_3" text:outline-level="3"><text:bookmark-start text:name="__RefHeading___figura_14modelo_de_insercao_de_tela_34"/><text:bookmark-start text:name="figura_14modelo_de_insercao_de_tela"/>Figura 14: Modelo de Inserção de Tela<text:bookmark-end text:name="__RefHeading___figura_14modelo_de_insercao_de_tela_34"/><text:bookmark-end text:name="figura_14modelo_de_insercao_de_tela"/></text:h>
      <text:p text:style-name="Text_20_body"><draw:frame draw:style-name="PluginODTAutoStyle_Frame_73_text_frame" draw:name="Frame19" text:anchor-type="paragraph" svg:width="481.89pt" draw:z-index="0" svg:min-height="1cm"><draw:text-box><table:table table:style-name="Table"><table:table-column table:style-name="odt_auto_style_table_column_20_1"/><table:table-row><table:table-cell office:value-type="string" table:style-name="tablecell"><text:p text:style-name="tablealignleft"><draw:frame draw:style-name="mediacenter" draw:name="19" text:anchor-type="paragraph" draw:z-index="19" svg:width="16.483541666667cm" svg:height="9.1545833333333cm"><draw:image xlink:href="Pictures/c1b69da140135d16d1dd1363a11df033.jpg" xlink:type="simple" xlink:show="embed" xlink:actuate="onLoad"/></draw:frame></text:p></table:table-cell></table:table-row></table:table></draw:text-box></draw:frame></text:p>
      <text:p text:style-name="Text_20_body">Na <text:span text:style-name="Strong_20_Emphasis">Figura 14</text:span> temos o modelo padrão de que modo a tela precisa ser inserida: todos os campos visíveis; acima, a descrição do caminho completo na árvore de Menu para se chegar até a funcionalidade; abaixo com a última versão do produto, seguido de data e horário.</text:p>
      <text:p text:style-name="Text_20_body"><text:span text:style-name="Strong_20_Emphasis">Atenção:</text:span> na sintaxe dos textos no DokuWiki (ver tópico <text:span text:style-name="Strong_20_Emphasis">Sintaxe dos textos no Dokuwiki</text:span>) a imagem de tela inserida deve ficar com a descrição:</text:p>
      <text:p text:style-name="Text_20_body"><draw:frame draw:style-name="PluginODTAutoStyle_Frame_77_text_frame" draw:name="Frame20" text:anchor-type="paragraph" svg:width="481.89pt" draw:z-index="0" svg:min-height="1cm"><draw:text-box><table:table table:style-name="Table"><table:table-column table:style-name="odt_auto_style_table_column_21_1"/><table:table-row><table:table-cell office:value-type="string" table:style-name="tablecell"><text:p text:style-name="tablealignleft"><draw:frame draw:style-name="mediacenter" draw:name="20" text:anchor-type="paragraph" draw:z-index="20" svg:width="15.663333333333cm" svg:height="2.5135416666667cm"><draw:image xlink:href="Pictures/2474838dcc28b58d94ee0e3ef6bc3389.jpg" xlink:type="simple" xlink:show="embed" xlink:actuate="onLoad"/></draw:frame></text:p></table:table-cell></table:table-row></table:table></draw:text-box></draw:frame></text:p>
      <text:list text:style-name="List_20_1" text:continue-numbering="false">
        <text:list-item>
          <text:p text:style-name="LastListParagraph_List_20_1_Content_First"> <text:span text:style-name="Strong_20_Emphasis">2. Observação:</text:span> Como trabalhamos com informações confidenciais dos clientes, todas as telas cujos campos constem informações confidenciais (endereço, nome do cliente, telefone, etc.) devem ter essas informações apagadas ainda no editor de imagem.Além disso, toda a documentação de usuário deve vir com o lembrete da informação, a seguir:</text:p>
        </text:list-item>
      </text:list>
      <table:table table:style-name="Table">
        <table:table-column/>
        <table:table-row>
          <table:table-cell office:value-type="string" table:style-name="tableheader">
            <text:p text:style-name="Table_20_Heading">Informamos que os dados exibidos nas telas a seguir são fictícios, e não retratam informações de clientes.</text:p>
          </table:table-cell>
        </table:table-row>
      </table:table>
      <text:list text:style-name="List_20_1" text:continue-numbering="false">
        <text:list-item>
          <text:p text:style-name="List_20_1_Content_First"> <text:span text:style-name="Strong_20_Emphasis">3. Preenchimento dos Campos:</text:span> Aqui devemos descrever o preenchimento de cada campo da funcionalidade, indicando os parâmetros necessários para que a funcionalidade atinja seus objetivos e a obrigatoriedade ou não do preenchimento dos campos.</text:p>
          <text:list text:style-name="List_20_1">
            <text:list-item>
              <text:p text:style-name="List_20_1_Content"> <text:span text:style-name="Strong_20_Emphasis">Atenção:</text:span> Ainda que este seja o local específico para a descrição do preenchimento dos campos, é importante detalharmos no tópico principal o comportamento que o preenchimento dos campos acarretará para a funcionalidade; os parâmetros necessários para que fiquem habilitados e sua relação com os demais campos.</text:p>
            </text:list-item>
            <text:list-item>
              <text:p text:style-name="List_20_1_Content"> Na funcionalidade, os campos obrigatórios são assinalados ao lado com um <text:span text:style-name="Strong_20_Emphasis">asterisco vermelho</text:span>.</text:p>
            </text:list-item>
          </text:list>
        </text:list-item>
        <text:list-item>
          <text:p text:style-name="List_20_1_Content_Last"> <text:span text:style-name="Strong_20_Emphasis">4. Tela de Sucesso:</text:span> a tela de sucesso é uma maneira de demonstrar ao usuário final a tela que indica que o processo foi concluído com sucesso, caso os campos tenham sido preenchidos corretamente e os procedimentos tenham sido efetuados a contento:</text:p>
        </text:list-item>
      </text:list>
      <text:h text:style-name="Heading_20_3" text:outline-level="3"><text:bookmark-start text:name="__RefHeading___figura_15tela_de_sucesso_35"/><text:bookmark-start text:name="figura_15tela_de_sucesso"/>Figura 15: Tela de Sucesso<text:bookmark-end text:name="__RefHeading___figura_15tela_de_sucesso_35"/><text:bookmark-end text:name="figura_15tela_de_sucesso"/></text:h>
      <text:p text:style-name="Text_20_body"><draw:frame draw:style-name="PluginODTAutoStyle_Frame_81_text_frame" draw:name="Frame21" text:anchor-type="paragraph" svg:width="481.89pt" draw:z-index="0" svg:min-height="1cm"><draw:text-box><table:table table:style-name="Table"><table:table-column table:style-name="odt_auto_style_table_column_23_1"/><table:table-row><table:table-cell office:value-type="string" table:style-name="tablecell"><text:p text:style-name="tablealignleft"><draw:frame draw:style-name="mediacenter" draw:name="21" text:anchor-type="paragraph" draw:z-index="21" svg:width="20.134791666667cm" style:rel-width="100%" svg:height="3.2808333333333cm" style:rel-height="scale"><draw:image xlink:href="Pictures/6db4d87b6d22a076a672f4861721bb42.jpg" xlink:type="simple" xlink:show="embed" xlink:actuate="onLoad"/></draw:frame></text:p></table:table-cell></table:table-row></table:table></draw:text-box></draw:frame></text:p>
      <text:list text:style-name="List_20_1" text:continue-numbering="false">
        <text:list-item>
          <text:p text:style-name="List_20_1_Content_First"> <text:span text:style-name="Strong_20_Emphasis">5. Relatórios:</text:span> Caso a funcionalidade seja uma tela de filtro cujo resultado final seja a visualização de um relatório de dados, este também deve constar na documentação. Para tanto, seu tratamento é o mesmo para a captura de uma imagem.</text:p>
        </text:list-item>
        <text:list-item>
          <text:p text:style-name="List_20_1_Content_Last"> <text:span text:style-name="Strong_20_Emphasis">6. Funcionalidade dos botões:</text:span> Fechando a documentação do usuário, temos a descrição de cada botão da funcionalidade, bem como o processo posterior que desencadeia. Caso o acionamento do botão acesse outra tela ou janela, estas deverão também estar inseridas e descritas no processo.</text:p>
        </text:list-item>
      </text:list>
      <text:p text:style-name="Text_20_body"><text:line-break/></text:p>
      <text:h text:style-name="Heading_20_3" text:outline-level="3"><text:bookmark-start text:name="__RefHeading___inserindo_links_na_documentacao_de_usuario_36"/><text:bookmark-start text:name="inserindo_links_na_documentacao_de_usuario"/>Inserindo Links na Documentação de Usuário<text:bookmark-end text:name="__RefHeading___inserindo_links_na_documentacao_de_usuario_36"/><text:bookmark-end text:name="inserindo_links_na_documentacao_de_usuario"/></text:h>
      <text:p text:style-name="Text_20_body">Como vimos no tópico do diagrama dos casos de uso, cada funcionalidade pode ter outras funcionalidades subordinadas a ela, no cumprimento de algum processo específico. Além do diagrama, essas funcionalidades devem estar assinaladas no texto em forma de <text:span text:style-name="Strong_20_Emphasis">links</text:span> apontando para o próprio Dokuwiki. Isso é válido tanto para casos de uso quanto para a documentação do usuário.</text:p>
      <text:p text:style-name="Text_20_body">A ideia é facilitar a navegação do usuário, apontando os caminhos que determinado processo pode tomar.</text:p>
      <text:p text:style-name="Text_20_body">Antes de tudo, precisamos entender o padrão do endereço da documentação na barra de endereços:</text:p>
      <text:p text:style-name="Text_20_body"><text:line-break/></text:p>
      <text:h text:style-name="Heading_20_3" text:outline-level="3"><text:bookmark-start text:name="__RefHeading___figura_16barra_de_endereco_da_documentacao_37"/><text:bookmark-start text:name="figura_16barra_de_endereco_da_documentacao"/>Figura 16: Barra de Endereço da Documentação<text:bookmark-end text:name="__RefHeading___figura_16barra_de_endereco_da_documentacao_37"/><text:bookmark-end text:name="figura_16barra_de_endereco_da_documentacao"/></text:h>
      <text:p text:style-name="Text_20_body"><draw:frame draw:style-name="PluginODTAutoStyle_Frame_85_text_frame" draw:name="Frame22" text:anchor-type="paragraph" svg:width="481.89pt" draw:z-index="0" svg:min-height="1cm"><draw:text-box><table:table table:style-name="Table"><table:table-column table:style-name="odt_auto_style_table_column_24_1"/><table:table-row><table:table-cell office:value-type="string" table:style-name="tablecell"><text:p text:style-name="tablealignleft"><draw:frame draw:style-name="mediacenter" draw:name="22" text:anchor-type="paragraph" draw:z-index="22" svg:width="20.32cm" style:rel-width="100%" svg:height="4.8154166666667cm" style:rel-height="scale"><draw:image xlink:href="Pictures/1bcc8637f64ac3f7629df3a58add685c.jpg" xlink:type="simple" xlink:show="embed" xlink:actuate="onLoad"/></draw:frame></text:p></table:table-cell></table:table-row></table:table></draw:text-box></draw:frame></text:p>
      <text:p text:style-name="Text_20_body">Quando acessamos qualquer documentação no Dokuwiki, a barra de endereço do navegador indicará sua localização. Para efeitos de inserção de links, consideramos tudo o que está do sinal de “=” para a direita. No caso da figura 16:</text:p>
      <text:p text:style-name="Text_20_body"><text:span text:style-name="Strong_20_Emphasis">=ajuda:inserir_tipo_de_credito</text:span></text:p>
      <text:p text:style-name="Text_20_body">No Dokuwiki, coloque o texto em modo de edição. Em seguida, identifique no texto o trecho onde quer que o link interno seja visualizado. Selecione o trecho com a ajuda do mouse. Em seguida, clique no ícone do link na barra de edição:</text:p>
      <text:p text:style-name="Text_20_body"><draw:frame draw:style-name="PluginODTAutoStyle_Frame_89_text_frame" draw:name="Frame23" text:anchor-type="paragraph" svg:width="481.89pt" draw:z-index="0" svg:min-height="1cm"><draw:text-box><table:table table:style-name="Table"><table:table-column table:style-name="odt_auto_style_table_column_25_1"/><table:table-row><table:table-cell office:value-type="string" table:style-name="tablecell"><text:p text:style-name="tablealignleft"><draw:frame draw:style-name="mediacenter" draw:name="23" text:anchor-type="paragraph" draw:z-index="23" svg:width="18.282708333333cm" style:rel-width="100%" svg:height="3.2279166666667cm" style:rel-height="scale"><draw:image xlink:href="Pictures/29b1f2ba8318830643da6857d8199e4d.jpg" xlink:type="simple" xlink:show="embed" xlink:actuate="onLoad"/></draw:frame></text:p></table:table-cell></table:table-row></table:table></draw:text-box></draw:frame></text:p>
      <text:p text:style-name="Text_20_body">A seguinte janela será visualizada:</text:p>
      <text:p text:style-name="Text_20_body"><draw:frame draw:style-name="PluginODTAutoStyle_Frame_93_text_frame" draw:name="Frame24" text:anchor-type="paragraph" svg:width="481.89pt" draw:z-index="0" svg:min-height="1cm"><draw:text-box><table:table table:style-name="Table"><table:table-column table:style-name="odt_auto_style_table_column_26_1"/><table:table-row><table:table-cell office:value-type="string" table:style-name="tablecell"><text:p text:style-name="tablealignleft"><draw:frame draw:style-name="mediacenter" draw:name="24" text:anchor-type="paragraph" draw:z-index="24" svg:width="9.604375cm" style:rel-width="100%" svg:height="4.1010416666667cm" style:rel-height="scale"><draw:image xlink:href="Pictures/926e83a6e827c7ddc6018e41089985d4.jpg" xlink:type="simple" xlink:show="embed" xlink:actuate="onLoad"/></draw:frame></text:p></table:table-cell></table:table-row></table:table></draw:text-box></draw:frame></text:p>
      <text:p text:style-name="Text_20_body">No campo <text:span text:style-name="Strong_20_Emphasis">Link para:</text:span> insira o endereço da barra, conforme especificação, e clique no seu teclado, em <text:span text:style-name="Strong_20_Emphasis">Enter</text:span>. Feito isso, o link é inserido no texto.</text:p>
      <text:p text:style-name="Text_20_body">Depois de salvar a versão, o trecho do link deve ficar em <text:span text:style-name="">verde</text:span> no texto. Se ficar em <text:span text:style-name="">vermelho</text:span>, significa que algo está errado com o endereço. Teste o link clicando sobre ele, confirmando se de fato ele direciona para a página correta.</text:p>
      <text:p text:style-name="Text_20_body"><text:line-break/></text:p>
      <text:h text:style-name="Heading_20_2" text:outline-level="2"><text:bookmark-start text:name="__RefHeading___outros_tipos_de_documentacao_de_usuario_38"/><text:bookmark-start text:name="outros_tipos_de_documentacao_de_usuario"/>Outros tipos de documentação de usuário<text:bookmark-end text:name="__RefHeading___outros_tipos_de_documentacao_de_usuario_38"/><text:bookmark-end text:name="outros_tipos_de_documentacao_de_usuario"/></text:h>
      <text:p text:style-name="Text_20_body">Além da documentação das funcionalidades, a Consenso Tecnologia também trabalha com <text:span text:style-name="Strong_20_Emphasis">guias gerais de processos de negócio</text:span> e com <text:span text:style-name="Strong_20_Emphasis">manuais</text:span>. A redação de ambos também é responsabilidade do documentador.</text:p>
      <text:h text:style-name="Heading_20_3" text:outline-level="3"><text:bookmark-start text:name="__RefHeading___guias_gerais_39"/><text:bookmark-start text:name="guias_gerais"/>Guias gerais<text:bookmark-end text:name="__RefHeading___guias_gerais_39"/><text:bookmark-end text:name="guias_gerais"/></text:h>
      <text:p text:style-name="Text_20_body">Os <text:span text:style-name="Strong_20_Emphasis">guias gerais</text:span> são fluxogramas que apresentam uma visão macro orientada a processos e direcionada à realidade externa do cliente. A intenção é dar uma visão geral de todas as partes que funcionam na empresa, com fins de atender às necessidades do cliente.</text:p>
      <text:p text:style-name="Text_20_body">É uma visão funcional orientada a atividades colaborativas, mas sem a necessidade de interação de todas as partes relacionadas à atividade. <text:span text:style-name="Emphasis">Exemplo</text:span>: dentro do macroprocesso de <text:span text:style-name="Strong_20_Emphasis">Arrecadação</text:span>, desenhar apenas o fluxo do processo de arrecadação via débito automático.</text:p>
      <text:p text:style-name="Text_20_body">E o que é um processo? É conjunto de atividades realizadas em uma sequência específica. Seu objetivo é viabilizar a produção de um bem ou serviço que agregue valor ao cliente. Além disso, um conjunto de processos de negócio representa de que modo a empresa funciona e produz seus resultados.</text:p>
      <text:p text:style-name="Text_20_body">Para mais informações clique <text:span text:style-name="Strong_20_Emphasis"><text:a xlink:type="simple" xlink:href="https://gsan.com.br/doku.php?id=treinamentos:livre:processos" text:style-name="Internet_20_link" text:visited-style-name="Visited_20_Internet_20_Link">aqui</text:a></text:span>.</text:p>
      <text:p text:style-name="Text_20_body"><text:line-break/></text:p>
      <text:h text:style-name="Heading_20_3" text:outline-level="3"><text:bookmark-start text:name="__RefHeading___manuais_de_usuario_40"/><text:bookmark-start text:name="manuais_de_usuario"/>Manuais de usuário<text:bookmark-end text:name="__RefHeading___manuais_de_usuario_40"/><text:bookmark-end text:name="manuais_de_usuario"/></text:h>
      <text:p text:style-name="Text_20_body">Os manuais de usuário contêm as informações básicas de como se comportam processos maiores, em geral que integram várias funcionalidades do <text:span text:style-name="Strong_20_Emphasis"><text:a xlink:type="simple" xlink:href="https://gsan.com.br/doku.php?id=ajuda:pagina_inicial" text:style-name="Internet_20_link" text:visited-style-name="Visited_20_Internet_20_Link">GSAN</text:a></text:span> entre si ou, até mesmo, a integração do <text:span text:style-name="Strong_20_Emphasis"><text:a xlink:type="simple" xlink:href="https://gsan.com.br/doku.php?id=ajuda:pagina_inicial" text:style-name="Internet_20_link" text:visited-style-name="Visited_20_Internet_20_Link">GSAN</text:a></text:span> com outros sistemas ligados à atualização das informações de sua base de dados. Por exemplo: a integração do <text:span text:style-name="Strong_20_Emphasis"><text:a xlink:type="simple" xlink:href="https://gsan.com.br/doku.php?id=ajuda:pagina_inicial" text:style-name="Internet_20_link" text:visited-style-name="Visited_20_Internet_20_Link">GSAN</text:a></text:span> com o módulo de celulares <text:span text:style-name="Emphasis">Android</text:span> para a impressão simultânea de contas em campo.</text:p>
      <text:p text:style-name="Text_20_body">Atualmente, os manuais disponíveis no Dokuwiki são sete:</text:p>
      <text:list text:style-name="List_20_1" text:continue-numbering="false">
        <text:list-item>
          <text:p text:style-name="List_20_1_Content_First"> <text:span text:style-name="Strong_20_Emphasis">1. <text:a xlink:type="simple" xlink:href="https://gsan.com.br/doku.php?id=treinamentos:livre:processos:cobranca:manual_de_processos_de_negocios_cobranca_negativacao" text:style-name="Internet_20_link" text:visited-style-name="Visited_20_Internet_20_Link">Manual de Processos de Negócios - Cobrança - Negativação</text:a></text:span>;</text:p>
        </text:list-item>
        <text:list-item>
          <text:p text:style-name="List_20_1_Content"> <text:span text:style-name="Strong_20_Emphasis">2. <text:a xlink:type="simple" xlink:href="https://gsan.com.br/doku.php?id=treinamentos:livre:processos:cobranca:manual_nova_sistematica_de_cobranca" text:style-name="Internet_20_link" text:visited-style-name="Visited_20_Internet_20_Link">Manual Nova Sistemática de Cobrança da Caern</text:a></text:span>;</text:p>
        </text:list-item>
        <text:list-item>
          <text:p text:style-name="List_20_1_Content"> <text:span text:style-name="Strong_20_Emphasis">3. <text:a xlink:type="simple" xlink:href="https://gsan.com.br/doku.php?id=ajuda:cobranca:caern" text:style-name="Internet_20_link" text:visited-style-name="Visited_20_Internet_20_Link">Manual do Sistema para Acompanhamento de OS de Cobrança por Resultado - Caern</text:a></text:span>;</text:p>
        </text:list-item>
        <text:list-item>
          <text:p text:style-name="List_20_1_Content"> <text:span text:style-name="Strong_20_Emphasis">4. <text:a xlink:type="simple" xlink:href="https://gsan.com.br/doku.php?id=ajuda:mobile:gsanas" text:style-name="Internet_20_link" text:visited-style-name="Visited_20_Internet_20_Link">Manual do Sistema de Acompanhamento de Ordens de Serviços</text:a></text:span>;</text:p>
        </text:list-item>
        <text:list-item>
          <text:p text:style-name="List_20_1_Content"> <text:span text:style-name="Strong_20_Emphasis">5. <text:a xlink:type="simple" xlink:href="https://gsan.com.br/doku.php?id=ajuda:mobile:gsaneos" text:style-name="Internet_20_link" text:visited-style-name="Visited_20_Internet_20_Link">Manual do Sistema para Acompanhamento de OS de Cobrança</text:a></text:span>;</text:p>
        </text:list-item>
        <text:list-item>
          <text:p text:style-name="List_20_1_Content"> <text:span text:style-name="Strong_20_Emphasis">6. <text:a xlink:type="simple" xlink:href="https://gsan.com.br/doku.php?id=ajuda:mobile:atucad" text:style-name="Internet_20_link" text:visited-style-name="Visited_20_Internet_20_Link">Manual de Atualização Cadastral Via Dispositivo Móvel</text:a>.</text:span></text:p>
        </text:list-item>
        <text:list-item>
          <text:p text:style-name="List_20_1_Content_Last"> <text:span text:style-name="Strong_20_Emphasis">7. <text:a xlink:type="simple" xlink:href="https://gsan.com.br/doku.php?id=ajuda:isc" text:style-name="Internet_20_link" text:visited-style-name="Visited_20_Internet_20_Link">Manual de Impressão Simultânea Android - GSAN</text:a>.</text:span></text:p>
        </text:list-item>
      </text:list>
      <text:p text:style-name="Text_20_body"><text:line-break/></text:p>
      <text:h text:style-name="Heading_20_2" text:outline-level="2"><text:bookmark-start text:name="__RefHeading___sintaxe_dos_textos_no_dokuwiki_41"/><text:bookmark-start text:name="sintaxe_dos_textos_no_dokuwiki"/>Sintaxe dos textos no Dokuwiki<text:bookmark-end text:name="__RefHeading___sintaxe_dos_textos_no_dokuwiki_41"/><text:bookmark-end text:name="sintaxe_dos_textos_no_dokuwiki"/></text:h>
      <text:p text:style-name="Text_20_body">A seguir, veremos os principais elementos tipográficos para a composição de um texto no <text:span text:style-name="Strong_20_Emphasis">Dokuwiki</text:span>.</text:p>
      <table:table table:style-name="Table">
        <table:table-column/>
        <table:table-column/>
        <table:table-row>
          <table:table-cell office:value-type="string" table:style-name="tablecell">
            <text:p text:style-name="tablealignleft"> <text:span text:style-name="Strong_20_Emphasis">======</text:span> </text:p>
          </table:table-cell>
          <table:table-cell office:value-type="string" table:style-name="tablecell">
            <text:p text:style-name="tablealignleft"> Seis sinais de “=” seguidos. <text:line-break/>Utilizados para marcar o tópico principal do texto, geralmente seu título. <text:line-break/>Seu uso é essencial, pois define o destaque que o tópico terá na <text:span text:style-name="Strong_20_Emphasis">Tabela de conteúdos</text:span>. </text:p>
          </table:table-cell>
        </table:table-row>
        <table:table-row>
          <table:table-cell office:value-type="string" table:style-name="tablecell">
            <text:p text:style-name="tablealignleft"> <text:span text:style-name="Strong_20_Emphasis">=====</text:span> </text:p>
          </table:table-cell>
          <table:table-cell office:value-type="string" table:style-name="tablecell">
            <text:p text:style-name="tablealignleft"> Cinco sinais de “=” seguidos. <text:line-break/>Utilizados para marcar o tópico secundário do texto, por exemplo: <text:span text:style-name="Strong_20_Emphasis">Fluxos</text:span>, <text:span text:style-name="Strong_20_Emphasis">Subfluxos</text:span>, <text:span text:style-name="Strong_20_Emphasis">Observações</text:span>, etc. <text:line-break/>Seu uso é essencial, pois define o destaque que o tópico terá na <text:span text:style-name="Strong_20_Emphasis">Tabela de conteúdos</text:span>. </text:p>
          </table:table-cell>
        </table:table-row>
        <table:table-row>
          <table:table-cell office:value-type="string" table:style-name="tablecell">
            <text:p text:style-name="tablealignleft"> <text:span text:style-name="Strong_20_Emphasis">====</text:span> </text:p>
          </table:table-cell>
          <table:table-cell office:value-type="string" table:style-name="tablecell">
            <text:p text:style-name="tablealignleft"> Quatro sinais de “=” seguidos. <text:line-break/>Utilizados para marcar um tópico subdividido dentro de um tópico secundário do texto, por exemplo: <text:span text:style-name="Strong_20_Emphasis">Modelos de Relatório</text:span>, <text:span text:style-name="Strong_20_Emphasis">Divisões de um Fluxo Secundário</text:span>, etc. <text:line-break/>Seu uso é essencial, pois define o destaque que o tópico terá na <text:span text:style-name="Strong_20_Emphasis">Tabela de conteúdos</text:span>. </text:p>
          </table:table-cell>
        </table:table-row>
        <table:table-row>
          <table:table-cell office:value-type="string" table:style-name="tablecell">
            <text:p text:style-name="tablealignleft"> <text:span text:style-name="Strong_20_Emphasis"/>* </text:p>
          </table:table-cell>
          <table:table-cell office:value-type="string" table:style-name="tablecell">
            <text:p text:style-name="tablealignleft"> Asterisco. Um dos sinais mais essenciais da documentação. <text:line-break/>Serve para alinhar os assuntos dentro de um mesmo tópico. Em geral, é acompanhado de numeração: <text:span text:style-name="Strong_20_Emphasis">1.</text:span>, <text:span text:style-name="Strong_20_Emphasis">2.</text:span>, <text:span text:style-name="Strong_20_Emphasis">3.</text:span> etc. <text:line-break/><text:span text:style-name="Strong_20_Emphasis">Inserimos no texto</text:span> dando dois cliques no backspace e *. <text:line-break/>Para alinhar o ponto seguinte, basta dar <text:span text:style-name="Strong_20_Emphasis">Enter</text:span> no final do texto que o alinhamento é feito automaticamente. <text:line-break/>Caso seja um ponto subdividido de outro (exemplo: 2.1.1), damos <text:span text:style-name="Strong_20_Emphasis">Enter</text:span> mais backspace, formando uma <text:span text:style-name="Strong_20_Emphasis">escadinha</text:span>. </text:p>
          </table:table-cell>
        </table:table-row>
        <table:table-row>
          <table:table-cell office:value-type="string" table:style-name="tablecell">
            <text:p text:style-name="tablealignleft"> <text:span text:style-name="Strong_20_Emphasis">-</text:span> </text:p>
          </table:table-cell>
          <table:table-cell office:value-type="string" table:style-name="tablecell">
            <text:p text:style-name="tablealignleft"> Travessão pequeno. <text:line-break/>Também serve para alinhar os assuntos dentro de um mesmo tópico. <text:line-break/>A diferença é que sua numeração é automática. <text:line-break/>Clique duas vezes no backspace e insira o símbolo. <text:line-break/>Para alinhar o ponto seguinte, basta dar <text:span text:style-name="Strong_20_Emphasis">Enter</text:span> no final do texto que o alinhamento é feito automaticamente, inclusive a numeração. </text:p>
          </table:table-cell>
        </table:table-row>
        <table:table-row>
          <table:table-cell office:value-type="string" table:style-name="tablecell">
            <text:p text:style-name="tablealignleft"> <text:span text:style-name="Strong_20_Emphasis">\\</text:span> </text:p>
          </table:table-cell>
          <table:table-cell office:value-type="string" table:style-name="tablecell">
            <text:p text:style-name="tablealignleft"> Duas barras invertidas à direita. <text:line-break/>Utilizadas para alinhar um parágrafo no texto, sem numerá-lo. <text:line-break/>Devem ser seguidos por um “espaço” e só depois pelo texto. </text:p>
          </table:table-cell>
        </table:table-row>
        <table:table-row>
          <table:table-cell office:value-type="string" table:style-name="tablecell">
            <text:p text:style-name="tablealignleft"> <text:span text:style-name="Strong_20_Emphasis">//</text:span> </text:p>
          </table:table-cell>
          <table:table-cell office:value-type="string" table:style-name="tablecell">
            <text:p text:style-name="tablealignleft"> Duas barras invertidas à esquerda. <text:line-break/>Utilizadas para colocar uma palavra em itálico. <text:line-break/>Devem ser utilizadas antes e depois da palavra, exemplo: <text:span text:style-name="Strong_20_Emphasis">//</text:span><text:span text:style-name="Emphasis">Itálico</text:span><text:span text:style-name="Strong_20_Emphasis">//.</text:span> </text:p>
          </table:table-cell>
        </table:table-row>
        <table:table-row>
          <table:table-cell office:value-type="string" table:style-name="tablecell">
            <text:p text:style-name="tablealignleft"> <text:span text:style-name="Strong_20_Emphasis">**</text:span> </text:p>
          </table:table-cell>
          <table:table-cell office:value-type="string" table:style-name="tablecell">
            <text:p text:style-name="tablealignleft"> Dois asteriscos. <text:line-break/>Utilizados para negritar uma palavra. <text:line-break/>Devem ser utilizados antes e depois da palavra, exemplo: **<text:span text:style-name="Strong_20_Emphasis">Negrito**.</text:span> </text:p>
          </table:table-cell>
        </table:table-row>
        <table:table-row>
          <table:table-cell office:value-type="string" table:style-name="tablecell">
            <text:p text:style-name="tablealignleft"> <text:span text:style-name="Strong_20_Emphasis">|</text:span> </text:p>
          </table:table-cell>
          <table:table-cell office:value-type="string" table:style-name="tablecell">
            <text:p text:style-name="tablealignleft"> Barra vertical. <text:line-break/>Utilizada para compor uma tabela no texto. <text:line-break/>Deve ser usado antes e depois do conteúdo que se quer colocar em tabela (abrindo e fechando). </text:p>
          </table:table-cell>
        </table:table-row>
        <table:table-row>
          <table:table-cell office:value-type="string" table:style-name="tablecell">
            <text:p text:style-name="tablealignleft"> <text:span text:style-name="Strong_20_Emphasis">^</text:span> </text:p>
          </table:table-cell>
          <table:table-cell office:value-type="string" table:style-name="tablecell">
            <text:p text:style-name="tablealignleft"> Circunflexo. <text:line-break/>Mesma função da barra vertical, com a diferença de destacar a linha da tabela das demais linhas. </text:p>
          </table:table-cell>
        </table:table-row>
        <table:table-row>
          <table:table-cell office:value-type="string" table:style-name="tablecell">
            <text:p text:style-name="tablealignleft"> @color: </text:p>
          </table:table-cell>
          <table:table-cell office:value-type="string" table:style-name="tablecell">
            <text:p text:style-name="tablealignleft"> Utilizado para marcar uma linha da tabela com a cor informada. <text:line-break/>Exemplo:  <text:line-break/>Muito utilizado nas tabelas de casos de uso com os históricos das revisões. <text:line-break/>Nos casos de uso, as alterações no processo são marcadas com cores que correspondem, no texto, ao item alterado. <text:line-break/>Essa marcação serve para identificar com mais facilidade as alterações que foram efetuadas. </text:p>
          </table:table-cell>
        </table:table-row>
        <table:table-row>
          <table:table-cell office:value-type="string" table:style-name="tablecell">
            <text:p text:style-name="tablealignleft"> &lt;color black /color&gt; &lt;/color&gt; </text:p>
          </table:table-cell>
          <table:table-cell office:value-type="string" table:style-name="tablecell">
            <text:p text:style-name="tablealignleft"> Utilizado para marcar, no texto, a cor correspondente à alteração sinalizada na tabela com os históricos de revisões. <text:line-break/>Exemplo: <text:span text:style-name=""> Marque aqui de amarelo </text:span> </text:p>
          </table:table-cell>
        </table:table-row>
      </table:table>
      <text:p text:style-name="Text_20_body">Para mais dicas de formatação consulte <text:span text:style-name="Strong_20_Emphasis"><text:a xlink:type="simple" xlink:href="https://gsan.com.br/doku.php?id=postgres:dicas" text:style-name="Internet_20_link" text:visited-style-name="Visited_20_Internet_20_Link">aqui</text:a></text:span>.
<text:line-break/>
~~NOSIDEB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09::53:55</meta:creation-date>
    <dc:creator>Generated</dc:creator>
    <dc:date>2026-09-16T09::53:55</dc:date>
    <dc:language>en-US</dc:language>
    <meta:editing-cycles>1</meta:editing-cycles>
    <meta:editing-duration>PT0S</meta:editing-duration>
    <dc:title>treinamentos:documentacao:manual-documentador</dc:title>
  </office:meta>
</office:document-meta>
</file>