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72bbe7359be983622107ff4ec686ebe8.jpg"/>
  <manifest:file-entry manifest:media-type="image/jpeg" manifest:full-path="Pictures/8c34d69f86047f7aeb2769d704d1bfec.jpg"/>
  <manifest:file-entry manifest:media-type="image/jpeg" manifest:full-path="Pictures/dd2a41de5d66aaddd13c786b5373e1b5.jpg"/>
  <manifest:file-entry manifest:media-type="image/jpeg" manifest:full-path="Pictures/1d32c3142f2a330700629f19429405a2.jpg"/>
  <manifest:file-entry manifest:media-type="image/jpeg" manifest:full-path="Pictures/3ccec70fd482f826926e3feec23a1b7f.jpg"/>
  <manifest:file-entry manifest:media-type="image/jpeg" manifest:full-path="Pictures/27ae2378654e95a9292bfaed5435535d.jpg"/>
  <manifest:file-entry manifest:media-type="image/jpeg" manifest:full-path="Pictures/7a5218a7884e563beee43d47933802cb.jpg"/>
  <manifest:file-entry manifest:media-type="image/jpeg" manifest:full-path="Pictures/be07df0535b3b7d3a2c4e5dd74cdf38a.jpg"/>
  <manifest:file-entry manifest:media-type="image/jpeg" manifest:full-path="Pictures/4b52bdb5c31f100456ab2a4d72fef9da.jpg"/>
  <manifest:file-entry manifest:media-type="image/jpeg" manifest:full-path="Pictures/dde753383a3d089adde56cfd7bf4972d.jpg"/>
  <manifest:file-entry manifest:media-type="image/png" manifest:full-path="Pictures/d8a9e3fc6a4dc494ec9bab5ed1a73e4d.png"/>
  <manifest:file-entry manifest:media-type="image/jpeg" manifest:full-path="Pictures/61cd0f3fdf20b9e1068ab557ca1bad61.jpg"/>
  <manifest:file-entry manifest:media-type="image/jpeg" manifest:full-path="Pictures/138f75a45805bb60e60376b9ba1dc8bc.jpg"/>
  <manifest:file-entry manifest:media-type="image/jpeg" manifest:full-path="Pictures/cb730af44c3567bbf0c1d68979c01b75.jpg"/>
  <manifest:file-entry manifest:media-type="image/jpeg" manifest:full-path="Pictures/58d9c5c3718a009d59e446af033fb001.jpg"/>
  <manifest:file-entry manifest:media-type="image/jpeg" manifest:full-path="Pictures/5c66e98d23935dcdfc19426f2c7fa7c3.jpg"/>
  <manifest:file-entry manifest:media-type="image/jpeg" manifest:full-path="Pictures/d325118dfa9afda6b127b400a84f537c.jpg"/>
  <manifest:file-entry manifest:media-type="image/jpeg" manifest:full-path="Pictures/200e243d0af420b880ef26b647d8c228.jpg"/>
  <manifest:file-entry manifest:media-type="image/png" manifest:full-path="Pictures/0e5033bf2bce4438410bd83c72abdc03.png"/>
  <manifest:file-entry manifest:media-type="image/jpeg" manifest:full-path="Pictures/76955c88a89a25ac5ff017d5db9f0edb.jpg"/>
  <manifest:file-entry manifest:media-type="image/jpeg" manifest:full-path="Pictures/bd42b745b3babf2609a74be7c40afe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treinamentos:livre:processos:cobranca:roteiro_de_implantacao_da_sistematica_de_cobranca"/>EM OBRAS. CUIDADO.</text:p></table:table-cell></table:table-row></table:table></draw:text-box></draw:frame></text:p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-start text:name="__RefHeading___roteiro_de_implantacao_da_sistematica_de_cobranca_1"/><text:bookmark-start text:name="roteiro_de_implantacao_da_sistematica_de_cobranca"/>Roteiro de Implantação da Sistemática de Cobrança<text:bookmark-end text:name="__RefHeading___roteiro_de_implantacao_da_sistematica_de_cobranca_1"/><text:bookmark-end text:name="roteiro_de_implantacao_da_sistematica_de_cobranca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O objetivo deste roteiro é disponibilizar um resumo rápido das principais atividades necessárias para se iniciar um <text:span text:style-name="Strong_20_Emphasis">ciclo de cobrança</text:span>:</text:p>
            <text:list text:style-name="Numbering_20_1" text:continue-numbering="false">
              <text:list-item>
                <text:p text:style-name="Numbering_20_1_Content_First"> Cadastro da empresa contratada;</text:p>
              </text:list-item>
              <text:list-item>
                <text:p text:style-name="Numbering_20_1_Content"> Inclusão e comando de um cronograma de ações de cobrança, envolvendo todas suas atividades e;</text:p>
              </text:list-item>
              <text:list-item>
                <text:p text:style-name="Numbering_20_1_Content_Last"> Geração do boletim de cobrança (produzido na conclusão de todo processo para um grupo de cobrança)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Para acessar o <text:span text:style-name="Strong_20_Emphasis">Manual da Sistemática de Cobrança</text:span> (bem mais detalhado) clique <text:span text:style-name="Strong_20_Emphasis"><text:a xlink:type="simple" xlink:href="https://gsan.com.br/doku.php?id=treinamentos:livre:processos:cobranca:manual_nova_sistematica_de_cobranca" text:style-name="Internet_20_link" text:visited-style-name="Visited_20_Internet_20_Link">AQUI</text:a></text:span>. Nele você encontra informações mais pormenorizadas, chegando a detalhes de valores a serem atribuídos em parâmetros de relevância para todo mecanismo do processo de cobrança. Aqui, dividimos o roteiro em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#__RefHeading___preparacao_do_ambiente_2" text:style-name="Local_20_link" text:visited-style-name="Visited_20_Local_20_Link">Preparação do Ambiente</text:a></text:span>;</text:p>
              </text:list-item>
              <text:list-item>
                <text:p text:style-name="Numbering_20_1_Content"> <text:span text:style-name="Strong_20_Emphasis"><text:a xlink:type="simple" xlink:href="#__RefHeading___realizacao_e_execucao_de_um_cronograma_para_acao_de_cobranca_15" text:style-name="Local_20_link" text:visited-style-name="Visited_20_Local_20_Link">Realização e Execução de um Cronograma para Ação de Cobrança</text:a></text:span>;</text:p>
              </text:list-item>
              <text:list-item>
                <text:p text:style-name="Numbering_20_1_Content"> <text:span text:style-name="Strong_20_Emphasis">F<text:a xlink:type="simple" xlink:href="#__RefHeading___finalizacao_do_ciclo_de_cobranca_com_encerramento_das_acoes_20" text:style-name="Local_20_link" text:visited-style-name="Visited_20_Local_20_Link">inalização do Ciclo de Cobrança com Encerramento das Ações</text:a></text:span>;</text:p>
              </text:list-item>
              <text:list-item>
                <text:p text:style-name="Numbering_20_1_Content_Last"> <text:span text:style-name="Strong_20_Emphasis">Geração do Boletim</text:span>. 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preparacao_do_ambiente_2"/><text:bookmark-start text:name="preparacao_do_ambiente"/>Preparação do Ambiente<text:bookmark-end text:name="__RefHeading___preparacao_do_ambiente_2"/><text:bookmark-end text:name="preparacao_do_ambiente"/></text:h>
      <text:p text:style-name="Text_20_body"><text:line-break/></text:p>
      <text:h text:style-name="Heading_20_3" text:outline-level="3"><text:bookmark-start text:name="__RefHeading___cadastrar_empresa_contrato_3"/><text:bookmark-start text:name="cadastrar_empresa_contrato"/>Cadastrar Empresa / Contrato<text:bookmark-end text:name="__RefHeading___cadastrar_empresa_contrato_3"/><text:bookmark-end text:name="cadastrar_empresa_contrato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esse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sistema_parametro" text:style-name="Internet_20_link" text:visited-style-name="Visited_20_Internet_20_Link">Sistema Parâmetro ou Empresa</text:a> &gt; Inserir Empresa</text:span>. Feito isso, o sistema visualiza a tela abaixo:</text:p>
          </table:table-cell>
        </table:table-row>
      </table:table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deste documento são fictícios, e não retratam informações de clientes.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1" text:anchor-type="paragraph" draw:z-index="1" svg:width="16.35125cm" svg:height="18.018125cm"><draw:image xlink:href="Pictures/72bbe7359be983622107ff4ec686ebe8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Marcar <text:span text:style-name="Emphasis">SIM</text:span> no campo <text:span text:style-name="Strong_20_Emphasis">Indicador Empresa Cobrança</text:span> visualizado acima. Caso esteja atualizando uma empresa, também marcar <text:span text:style-name="Emphasis">SIM</text:span> no campo <text:span text:style-name="Strong_20_Emphasis">Indicador Empresa Cobrança</text:span>:</text:p>
          </table:table-cell>
        </table:table-row>
      </table:table>
      <text:p text:style-name="Text_20_body"><text:line-break/></text:p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2" text:anchor-type="paragraph" draw:z-index="2" svg:width="16.35125cm" svg:height="19.023541666667cm"><draw:image xlink:href="Pictures/8c34d69f86047f7aeb2769d704d1bfec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cadastrar_unidade_organizacional_vinculada_a_empresa_cadastrada_4"/><text:bookmark-start text:name="cadastrar_unidade_organizacional_vinculada_a_empresa_cadastrada"/>Cadastrar Unidade Organizacional Vinculada à Empresa Cadastrada<text:bookmark-end text:name="__RefHeading___cadastrar_unidade_organizacional_vinculada_a_empresa_cadastrada_4"/><text:bookmark-end text:name="cadastrar_unidade_organizacional_vinculada_a_empresa_cadastrada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Acesse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unidade_organizacional" text:style-name="Internet_20_link" text:visited-style-name="Visited_20_Internet_20_Link">Unidade Organizacional</text:a> &gt; Inserir Unidade Organizacional</text:span>. Feito isso, o sistema visualiza a tela abaixo:</text:p>
          </table:table-cell>
        </table:table-row>
      </table:table>
      <text:p text:style-name="Text_20_body"><text:line-break/></text:p>
      <text:p text:style-name="Text_20_body"><draw:frame draw:style-name="PluginODTAutoStyle_Frame_28_text_frame" draw:name="Frame4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3" text:anchor-type="paragraph" draw:z-index="3" svg:width="16.35125cm" svg:height="21.695833333333cm"><draw:image xlink:href="Pictures/dd2a41de5d66aaddd13c786b5373e1b5.jpg" xlink:type="simple" xlink:show="embed" xlink:actuate="onLoad"/></draw:frame></text:p></table:table-cell></table:table-row></table:table></draw:text-box></draw:frame></text:p>
      <text:p text:style-name="Text_20_body"><text:line-break/>
Selecione a empresa contratada no campo <text:span text:style-name="Strong_20_Emphasis">Empresa</text:span> acima, vinculando-a com a unidade organizacional.</text:p>
      <text:p text:style-name="Text_20_body"><text:line-break/></text:p>
      <text:h text:style-name="Heading_20_3" text:outline-level="3"><text:bookmark-start text:name="__RefHeading___cadastrar_usuarios_da_empresa_na_unidade_organizacional_vinculada_a_empresa_5"/><text:bookmark-start text:name="cadastrar_usuarios_da_empresa_na_unidade_organizacional_vinculada_a_empresa"/>Cadastrar Usuários da Empresa na Unidade Organizacional Vinculada à Empresa<text:bookmark-end text:name="__RefHeading___cadastrar_usuarios_da_empresa_na_unidade_organizacional_vinculada_a_empresa_5"/><text:bookmark-end text:name="cadastrar_usuarios_da_empresa_na_unidade_organizacional_vinculada_a_empresa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tablealignleft">Acesse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seguranca" text:style-name="Internet_20_link" text:visited-style-name="Visited_20_Internet_20_Link">Segurança</text:a> &gt; <text:a xlink:type="simple" xlink:href="https://gsan.com.br/doku.php?id=ajuda:seguranca:acesso" text:style-name="Internet_20_link" text:visited-style-name="Visited_20_Internet_20_Link">Acesso</text:a> &gt; <text:a xlink:type="simple" xlink:href="https://gsan.com.br/doku.php?id=ajuda:pesquisar_usuario" text:style-name="Internet_20_link" text:visited-style-name="Visited_20_Internet_20_Link">Usuário</text:a> &gt; Inserir Usuário</text:span>. Feito isso, o sistema visualiza a tela abaixo:</text:p>
          </table:table-cell>
        </table:table-row>
      </table:table>
      <text:p text:style-name="Text_20_body"><draw:frame draw:style-name="PluginODTAutoStyle_Frame_35_text_frame" draw:name="Frame5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4" text:anchor-type="paragraph" draw:z-index="4" svg:width="16.51cm" svg:height="15.71625cm"><draw:image xlink:href="Pictures/1d32c3142f2a330700629f19429405a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tablealignleft">Acima, no campo <text:span text:style-name="Strong_20_Emphasis">Unidade Organizacional</text:span>, selecione a unidade organizacional da empresa, vinculando-a ao usuário no campo <text:span text:style-name="Strong_20_Emphasis">Empresa</text:span>.</text:p>
          </table:table-cell>
        </table:table-row>
      </table:table>
      <text:p text:style-name="Text_20_body"><text:line-break/></text:p>
      <text:h text:style-name="Heading_20_3" text:outline-level="3"><text:bookmark-start text:name="__RefHeading___cadastrar_os_itens_de_contrato_da_empresa_contratada_6"/><text:bookmark-start text:name="cadastrar_os_itens_de_contrato_da_empresa_contratada"/>Cadastrar os Itens de Contrato da Empresa Contratada<text:bookmark-end text:name="__RefHeading___cadastrar_os_itens_de_contrato_da_empresa_contratada_6"/><text:bookmark-end text:name="cadastrar_os_itens_de_contrato_da_empresa_contratada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tablealignleft">Acesse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nova_cobranca" text:style-name="Internet_20_link" text:visited-style-name="Visited_20_Internet_20_Link">Nova Cobrança</text:a> &gt; <text:a xlink:type="simple" xlink:href="https://gsan.com.br/doku.php?id=ajuda:inserir_item_de_contrato" text:style-name="Internet_20_link" text:visited-style-name="Visited_20_Internet_20_Link">Inserir Item de Contrato</text:a></text:span>. Feito isso, o sistema visualiza a tela abaixo:</text:p>
          </table:table-cell>
        </table:table-row>
      </table:table>
      <text:p text:style-name="Text_20_body"><draw:frame draw:style-name="PluginODTAutoStyle_Frame_45_text_frame" draw:name="Frame6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5" text:anchor-type="paragraph" draw:z-index="5" svg:width="16.721666666667cm" svg:height="10.424583333333cm"><draw:image xlink:href="Pictures/3ccec70fd482f826926e3feec23a1b7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tablealignleft">Agora, para cada item de serviço relacionado no contrato da empresa, insira um item de contrato. Considere que cada item têm um código constante de cálculo, sobre o qual a equipe do <text:span text:style-name="Strong_20_Emphasis">GSAN</text:span> deve ser consultada para definir qual a constante que relacionará o item, o qual é atribuído de acordo com a natureza do serviço.</text:p>
          </table:table-cell>
        </table:table-row>
      </table:table>
      <text:p text:style-name="Text_20_body"><text:line-break/></text:p>
      <text:h text:style-name="Heading_20_3" text:outline-level="3"><text:bookmark-start text:name="__RefHeading___cadastrar_os_servicos_correspondentes_aos_itens_relacionados_no_contrato_da_empresa_7"/><text:bookmark-start text:name="cadastrar_os_servicos_correspondentes_aos_itens_relacionados_no_contrato_da_empresa"/>Cadastrar os Serviços Correspondentes aos Itens Relacionados no Contrato da Empresa<text:bookmark-end text:name="__RefHeading___cadastrar_os_servicos_correspondentes_aos_itens_relacionados_no_contrato_da_empresa_7"/><text:bookmark-end text:name="cadastrar_os_servicos_correspondentes_aos_itens_relacionados_no_contrato_da_empresa"/></text:h>
      <table:table table:style-name="Table">
        <table:table-column table:style-name="odt_auto_style_table_column_17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Inserir tipo de Serviço</text:span>. Feito isso, o sistema visualiza a tela abaixo:</text:p>
          </table:table-cell>
        </table:table-row>
      </table:table>
      <text:p text:style-name="Text_20_body"><draw:frame draw:style-name="PluginODTAutoStyle_Frame_55_text_frame" draw:name="Frame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draw:frame draw:style-name="mediacenter" draw:name="6" text:anchor-type="paragraph" draw:z-index="6" svg:width="16.536458333333cm" svg:height="49.741666666667cm"><draw:image xlink:href="Pictures/27ae2378654e95a9292bfaed5435535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9_1"/>
        <table:table-row>
          <table:table-cell office:value-type="string" table:style-name="tablecell">
            <text:p text:style-name="tablealignleft">Desta vez, atribua <text:span text:style-name="Strong_20_Emphasis">SIM</text:span> no campo <text:span text:style-name="Strong_20_Emphasis">Indicador de Informações de Boletim de Medição</text:span>, apenas para serviços onde será necessário a informação da quantidade em metros quadrados (reposição de asfalto/calçada) ou quando o serviço relacionar mais de um tipo de item do contrato, sendo necessário diferenciar quanto à existência e tipo de pavimentação.</text:p>
          </table:table-cell>
        </table:table-row>
      </table:table>
      <text:p text:style-name="Text_20_body"><text:line-break/></text:p>
      <text:h text:style-name="Heading_20_3" text:outline-level="3"><text:bookmark-start text:name="__RefHeading___informar_os_dados_do_contrato_da_empresa_contratada_e_associar_os_itens_de_contratos_cadastrados_aos_tipos_de_servicos_que_serao_realizados_atraves_de_ordem_de_servico_8"/><text:bookmark-start text:name="informar_os_dados_do_contrato_da_empresa_contratada_e_associar_os_itens_de_contratos_cadastrados_aos_tipos_de_servicos_que_serao_realizados_atraves_de_ordem_de_servico"/>Informar os Dados do Contrato da Empresa Contratada e Associar os Itens de Contratos Cadastrados aos Tipos de Serviços que Serão Realizados Através de Ordem de Serviço<text:bookmark-end text:name="__RefHeading___informar_os_dados_do_contrato_da_empresa_contratada_e_associar_os_itens_de_contratos_cadastrados_aos_tipos_de_servicos_que_serao_realizados_atraves_de_ordem_de_servico_8"/><text:bookmark-end text:name="informar_os_dados_do_contrato_da_empresa_contratada_e_associar_os_itens_de_contratos_cadastrados_aos_tipos_de_servicos_que_serao_realizados_atraves_de_ordem_de_servico"/></text:h>
      <table:table table:style-name="Table">
        <table:table-column table:style-name="odt_auto_style_table_column_20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<text:a xlink:type="simple" xlink:href="https://gsan.com.br/doku.php?id=ajuda:item_de_contrato" text:style-name="Internet_20_link" text:visited-style-name="Visited_20_Internet_20_Link">Item de Contrato</text:a> &gt; Informar Itens de Contrato de Servico</text:span>. Feito isso, o sistema visualiza a tela abaixo:</text:p>
          </table:table-cell>
        </table:table-row>
      </table:table>
      <text:p text:style-name="Text_20_body"><draw:frame draw:style-name="PluginODTAutoStyle_Frame_65_text_frame" draw:name="Frame8" text:anchor-type="paragraph" svg:width="481.89pt" draw:z-index="0" svg:min-height="1cm"><draw:text-box><table:table table:style-name="Table"><table:table-column table:style-name="odt_auto_style_table_column_21_1"/><table:table-row><table:table-cell office:value-type="string" table:style-name="tablecell"><text:p text:style-name="tablealignleft"><draw:frame draw:style-name="mediacenter" draw:name="7" text:anchor-type="paragraph" draw:z-index="7" svg:width="16.35125cm" svg:height="35.692291666667cm"><draw:image xlink:href="Pictures/7a5218a7884e563beee43d47933802c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2_1"/>
        <table:table-row>
          <table:table-cell office:value-type="string" table:style-name="tablecell">
            <text:p text:style-name="tablealignleft">Acima, no campo <text:span text:style-name="Strong_20_Emphasis">Item de Contrato</text:span>, associe cada item de contrato a um tipo de serviço cadastrado (sabendo que os itens de contrato não associado a um tipo de serviço, não serão contabilizados no boletim, e que um mesmo tipo de serviço poderá associar itens distintos).</text:p>
          </table:table-cell>
        </table:table-row>
      </table:table>
      <text:p text:style-name="Text_20_body"><text:line-break/></text:p>
      <text:h text:style-name="Heading_20_3" text:outline-level="3"><text:bookmark-start text:name="__RefHeading___associar_grupos_de_cobrancas_que_farao_parte_da_gestao_da_empresa_contratada_9"/><text:bookmark-start text:name="associar_grupos_de_cobrancas_que_farao_parte_da_gestao_da_empresa_contratada"/>Associar Grupos de Cobranças que Farão Parte da Gestão da Empresa Contratada<text:bookmark-end text:name="__RefHeading___associar_grupos_de_cobrancas_que_farao_parte_da_gestao_da_empresa_contratada_9"/><text:bookmark-end text:name="associar_grupos_de_cobrancas_que_farao_parte_da_gestao_da_empresa_contratada"/></text:h>
      <table:table table:style-name="Table">
        <table:table-column table:style-name="odt_auto_style_table_column_23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grupo_de_cobranca" text:style-name="Internet_20_link" text:visited-style-name="Visited_20_Internet_20_Link">Grupo de Cobrança</text:a> &gt; Inserir Grupo de Cobrança</text:span>. Feito isso, o sistema visualiza a tela abaixo:</text:p>
          </table:table-cell>
        </table:table-row>
      </table:table>
      <text:p text:style-name="Text_20_body"><draw:frame draw:style-name="PluginODTAutoStyle_Frame_75_text_frame" draw:name="Frame9" text:anchor-type="paragraph" svg:width="481.89pt" draw:z-index="0" svg:min-height="1cm"><draw:text-box><table:table table:style-name="Table"><table:table-column table:style-name="odt_auto_style_table_column_24_1"/><table:table-row><table:table-cell office:value-type="string" table:style-name="tablecell"><text:p text:style-name="tablealignleft"><draw:frame draw:style-name="mediacenter" draw:name="8" text:anchor-type="paragraph" draw:z-index="8" svg:width="16.007291666667cm" svg:height="11.033125cm"><draw:image xlink:href="Pictures/be07df0535b3b7d3a2c4e5dd74cdf38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5_1"/>
        <table:table-row>
          <table:table-cell office:value-type="string" table:style-name="tablecell">
            <text:p text:style-name="tablealignleft">Agora, associe o grupo de cobrança à empresa contratada, observando a abrangência geográfica em consonância com o contrato firmado com empresa de cobrança, verificando que um grupo de cobrança associa uma ou mais localidade. Caso esteja atualizando um grupo de cobrança, também é possível associar na tela abaixo:</text:p>
          </table:table-cell>
        </table:table-row>
      </table:table>
      <text:p text:style-name="Text_20_body"><text:line-break/></text:p>
      <text:p text:style-name="Text_20_body"><draw:frame draw:style-name="PluginODTAutoStyle_Frame_82_text_frame" draw:name="Frame10" text:anchor-type="paragraph" svg:width="481.89pt" draw:z-index="0" svg:min-height="1cm"><draw:text-box><table:table table:style-name="Table"><table:table-column table:style-name="odt_auto_style_table_column_26_1"/><table:table-row><table:table-cell office:value-type="string" table:style-name="tablecell"><text:p text:style-name="tablealignleft"><draw:frame draw:style-name="mediacenter" draw:name="9" text:anchor-type="paragraph" draw:z-index="9" svg:width="16.377708333333cm" svg:height="12.620625cm"><draw:image xlink:href="Pictures/4b52bdb5c31f100456ab2a4d72fef9da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cadastrar_o_criterio_de_cobranca_que_sera_utilizado_na_acao_de_cobranca_10"/><text:bookmark-start text:name="cadastrar_o_criterio_de_cobranca_que_sera_utilizado_na_acao_de_cobranca"/>Cadastrar o Critério de Cobrança que Será Utilizado na Ação de Cobrança<text:bookmark-end text:name="__RefHeading___cadastrar_o_criterio_de_cobranca_que_sera_utilizado_na_acao_de_cobranca_10"/><text:bookmark-end text:name="cadastrar_o_criterio_de_cobranca_que_sera_utilizado_na_acao_de_cobranca"/></text:h>
      <table:table table:style-name="Table">
        <table:table-column table:style-name="odt_auto_style_table_column_27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criterio_de_cobranca" text:style-name="Internet_20_link" text:visited-style-name="Visited_20_Internet_20_Link">Critério de Cobrança</text:a> &gt; Inserir Critério de Cobrança</text:span>. Feito isso, o sistema visualiza a tela abaixo:</text:p>
          </table:table-cell>
        </table:table-row>
      </table:table>
      <text:p text:style-name="Text_20_body"><draw:frame draw:style-name="PluginODTAutoStyle_Frame_89_text_frame" draw:name="Frame11" text:anchor-type="paragraph" svg:width="481.89pt" draw:z-index="0" svg:min-height="1cm"><draw:text-box><table:table table:style-name="Table"><table:table-column table:style-name="odt_auto_style_table_column_28_1"/><table:table-row><table:table-cell office:value-type="string" table:style-name="tablecell"><text:p text:style-name="tablealignleft"><draw:frame draw:style-name="mediacenter" draw:name="10" text:anchor-type="paragraph" draw:z-index="10" svg:width="16.404166666667cm" svg:height="29.236458333333cm"><draw:image xlink:href="Pictures/dde753383a3d089adde56cfd7bf4972d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29_1"/>
        <table:table-row>
          <table:table-cell office:value-type="string" table:style-name="tablecell">
            <text:p text:style-name="tablealignleft">Dessa vez, o critério é associado à ação de cobrança, podendo ser utilizado um critério já existente ou incluso um critério novo.</text:p>
          </table:table-cell>
        </table:table-row>
      </table:table>
      <text:p text:style-name="Text_20_body"><text:line-break/></text:p>
      <text:h text:style-name="Heading_20_3" text:outline-level="3"><text:bookmark-start text:name="__RefHeading___cadastrar_acoes_de_cobranca_que_farao_parte_do_cronograma_de_execucao_11"/><text:bookmark-start text:name="cadastrar_acoes_de_cobranca_que_farao_parte_do_cronograma_de_execucao"/>Cadastrar Ações de Cobrança que Farão Parte do Cronograma de Execução<text:bookmark-end text:name="__RefHeading___cadastrar_acoes_de_cobranca_que_farao_parte_do_cronograma_de_execucao_11"/><text:bookmark-end text:name="cadastrar_acoes_de_cobranca_que_farao_parte_do_cronograma_de_execucao"/></text:h>
      <table:table table:style-name="Table">
        <table:table-column table:style-name="odt_auto_style_table_column_30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acoes_de_cobranca" text:style-name="Internet_20_link" text:visited-style-name="Visited_20_Internet_20_Link">Ação de Cobrança</text:a> &gt; Inserir Ação de Cobrança</text:span>. Feito isso, o sistema visualiza a tela abaixo:</text:p>
          </table:table-cell>
        </table:table-row>
      </table:table>
      <text:p text:style-name="Text_20_body"><draw:frame draw:style-name="PluginODTAutoStyle_Frame_99_text_frame" draw:name="Frame12" text:anchor-type="paragraph" svg:width="481.89pt" draw:z-index="0" svg:min-height="1cm"><draw:text-box><table:table table:style-name="Table"><table:table-column table:style-name="odt_auto_style_table_column_31_1"/><table:table-row><table:table-cell office:value-type="string" table:style-name="tablecell"><text:p text:style-name="tablealignleft"><draw:frame draw:style-name="mediacenter" draw:name="11" text:anchor-type="paragraph" draw:z-index="11" svg:width="16.615833333333cm" svg:height="27.305cm"><draw:image xlink:href="Pictures/d8a9e3fc6a4dc494ec9bab5ed1a73e4d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32_1"/>
        <table:table-row>
          <table:table-cell office:value-type="string" table:style-name="tablecell">
            <text:p text:style-name="tablealignleft">Acima, é possível estabelecer a execução de mais de uma ação de cobrança para um mesmo cronograma. É importante para essa situação definir qual será a ação predecessora da outra, no campo <text:span text:style-name="Strong_20_Emphasis">Ação Predecessora</text:span>.</text:p>
          </table:table-cell>
        </table:table-row>
      </table:table>
      <text:p text:style-name="Text_20_body"><text:line-break/></text:p>
      <text:h text:style-name="Heading_20_3" text:outline-level="3"><text:bookmark-start text:name="__RefHeading___cadastrar_as_atividades_que_farao_parte_da_acao_de_cobranca_12"/><text:bookmark-start text:name="cadastrar_as_atividades_que_farao_parte_da_acao_de_cobranca"/>Cadastrar as Atividades que Farão Parte da Ação de Cobrança<text:bookmark-end text:name="__RefHeading___cadastrar_as_atividades_que_farao_parte_da_acao_de_cobranca_12"/><text:bookmark-end text:name="cadastrar_as_atividades_que_farao_parte_da_acao_de_cobranca"/></text:h>
      <table:table table:style-name="Table">
        <table:table-column table:style-name="odt_auto_style_table_column_33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atividade_de_cobranca" text:style-name="Internet_20_link" text:visited-style-name="Visited_20_Internet_20_Link">Atividade de Cobrança</text:a> &gt; Inserir Atividade de Cobrança</text:span>. Feito isso, o sistema visualiza a tela abaixo:</text:p>
          </table:table-cell>
        </table:table-row>
      </table:table>
      <text:p text:style-name="Text_20_body"><draw:frame draw:style-name="PluginODTAutoStyle_Frame_109_text_frame" draw:name="Frame13" text:anchor-type="paragraph" svg:width="481.89pt" draw:z-index="0" svg:min-height="1cm"><draw:text-box><table:table table:style-name="Table"><table:table-column table:style-name="odt_auto_style_table_column_34_1"/><table:table-row><table:table-cell office:value-type="string" table:style-name="tablecell"><text:p text:style-name="tablealignleft"><draw:frame draw:style-name="mediacenter" draw:name="12" text:anchor-type="paragraph" draw:z-index="12" svg:width="16.35125cm" svg:height="13.229166666667cm"><draw:image xlink:href="Pictures/61cd0f3fdf20b9e1068ab557ca1bad6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35_1"/>
        <table:table-row>
          <table:table-cell office:value-type="string" table:style-name="tablecell">
            <text:p text:style-name="tablealignleft">Agora, é possível relacionar uma ou mais atividades de cobrança (no campo <text:span text:style-name="Strong_20_Emphasis">Descrição da Atividade de Cobrança</text:span>) a uma ação de cobrança (no campo <text:span text:style-name="Strong_20_Emphasis">Ação Associada à Atividade</text:span>), sendo que uma mesma atividade poderá relacionar mais de uma ação de cobrança.</text:p>
          </table:table-cell>
        </table:table-row>
      </table:table>
      <text:p text:style-name="Text_20_body"><text:line-break/></text:p>
      <text:h text:style-name="Heading_20_3" text:outline-level="3"><text:bookmark-start text:name="__RefHeading___associar_um_conjunto_de_rotas_ao_criterio_de_cobranca_13"/><text:bookmark-start text:name="associar_um_conjunto_de_rotas_ao_criterio_de_cobranca"/>Associar um Conjunto de Rotas ao Critério de Cobrança<text:bookmark-end text:name="__RefHeading___associar_um_conjunto_de_rotas_ao_criterio_de_cobranca_13"/><text:bookmark-end text:name="associar_um_conjunto_de_rotas_ao_criterio_de_cobranca"/></text:h>
      <table:table table:style-name="Table">
        <table:table-column table:style-name="odt_auto_style_table_column_36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Associar Conjunto de Rotas ao Critério de Cobrança</text:span>. Feito isso, o sistema visualiza a tela abaixo:</text:p>
          </table:table-cell>
        </table:table-row>
      </table:table>
      <text:p text:style-name="Text_20_body"><draw:frame draw:style-name="PluginODTAutoStyle_Frame_119_text_frame" draw:name="Frame14" text:anchor-type="paragraph" svg:width="481.89pt" draw:z-index="0" svg:min-height="1cm"><draw:text-box><table:table table:style-name="Table"><table:table-column table:style-name="odt_auto_style_table_column_37_1"/><table:table-row><table:table-cell office:value-type="string" table:style-name="tablecell"><text:p text:style-name="tablealignleft"><draw:frame draw:style-name="mediacenter" draw:name="13" text:anchor-type="paragraph" draw:z-index="13" svg:width="16.245416666667cm" svg:height="16.880416666667cm"><draw:image xlink:href="Pictures/138f75a45805bb60e60376b9ba1dc8bc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38_1"/>
        <table:table-row>
          <table:table-cell office:value-type="string" table:style-name="tablecell">
            <text:p text:style-name="tablealignleft">A rota (campos <text:span text:style-name="Strong_20_Emphasis">Rota Inicial</text:span> e <text:span text:style-name="Strong_20_Emphasis">Rota Final</text:span>) precisa ser associada ao <text:span text:style-name="Strong_20_Emphasis">Critério de Cobrança</text:span>, no qual a referida associação será feita a partir da <text:span text:style-name="Strong_20_Emphasis">Ação de Cobrança</text:span>, <text:span text:style-name="Strong_20_Emphasis">Critério de Cobrança</text:span> e <text:span text:style-name="Strong_20_Emphasis">Grupo de Cobrança</text:span> selecionados.</text:p>
          </table:table-cell>
        </table:table-row>
      </table:table>
      <text:p text:style-name="Text_20_body"><text:line-break/></text:p>
      <text:h text:style-name="Heading_20_3" text:outline-level="3"><text:bookmark-start text:name="__RefHeading___informar_o_motivo_do_encerramento_do_atendimento_da_acao_de_cobranca_14"/><text:bookmark-start text:name="informar_o_motivo_do_encerramento_do_atendimento_da_acao_de_cobranca"/>Informar o Motivo do Encerramento do Atendimento da Ação de Cobrança<text:bookmark-end text:name="__RefHeading___informar_o_motivo_do_encerramento_do_atendimento_da_acao_de_cobranca_14"/><text:bookmark-end text:name="informar_o_motivo_do_encerramento_do_atendimento_da_acao_de_cobranca"/></text:h>
      <table:table table:style-name="Table">
        <table:table-column table:style-name="odt_auto_style_table_column_39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nova_cobranca" text:style-name="Internet_20_link" text:visited-style-name="Visited_20_Internet_20_Link">Nova Cobrança</text:a> &gt; Informar Motivo de Encerramento dos Atendimentos</text:span>. Feito isso, o sistema visualiza a tela abaixo:</text:p>
          </table:table-cell>
        </table:table-row>
      </table:table>
      <text:p text:style-name="Text_20_body"><draw:frame draw:style-name="PluginODTAutoStyle_Frame_129_text_frame" draw:name="Frame15" text:anchor-type="paragraph" svg:width="481.89pt" draw:z-index="0" svg:min-height="1cm"><draw:text-box><table:table table:style-name="Table"><table:table-column table:style-name="odt_auto_style_table_column_40_1"/><table:table-row><table:table-cell office:value-type="string" table:style-name="tablecell"><text:p text:style-name="tablealignleft"><draw:frame draw:style-name="mediacenter" draw:name="14" text:anchor-type="paragraph" draw:z-index="14" svg:width="16.457083333333cm" svg:height="20.611041666667cm"><draw:image xlink:href="Pictures/cb730af44c3567bbf0c1d68979c01b75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1_1"/>
        <table:table-row>
          <table:table-cell office:value-type="string" table:style-name="tablecell">
            <text:p text:style-name="tablealignleft">Acima, para cada motivo de encerramento, associar a ação de cobranç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alizacao_e_execucao_de_um_cronograma_para_acao_de_cobranca_15"/><text:bookmark-start text:name="realizacao_e_execucao_de_um_cronograma_para_acao_de_cobranca"/>Realização e Execução de um Cronograma para Ação de Cobrança<text:bookmark-end text:name="__RefHeading___realizacao_e_execucao_de_um_cronograma_para_acao_de_cobranca_15"/><text:bookmark-end text:name="realizacao_e_execucao_de_um_cronograma_para_acao_de_cobranca"/></text:h>
      <text:p text:style-name="Text_20_body"><text:line-break/></text:p>
      <text:h text:style-name="Heading_20_3" text:outline-level="3"><text:bookmark-start text:name="__RefHeading___inclusao_do_cronograma_16"/><text:bookmark-start text:name="inclusao_do_cronograma"/>Inclusão do Cronograma<text:bookmark-end text:name="__RefHeading___inclusao_do_cronograma_16"/><text:bookmark-end text:name="inclusao_do_cronograma"/></text:h>
      <table:table table:style-name="Table">
        <table:table-column table:style-name="odt_auto_style_table_column_42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cronograma_de_cobranca" text:style-name="Internet_20_link" text:visited-style-name="Visited_20_Internet_20_Link">Cronograma de Cobrança</text:a> &gt; Inserir Cronograma de Cobrança</text:span>. Feito isso, o sistema visualiza a tela abaixo:</text:p>
          </table:table-cell>
        </table:table-row>
      </table:table>
      <text:p text:style-name="Text_20_body"><draw:frame draw:style-name="PluginODTAutoStyle_Frame_139_text_frame" draw:name="Frame16" text:anchor-type="paragraph" svg:width="481.89pt" draw:z-index="0" svg:min-height="1cm"><draw:text-box><table:table table:style-name="Table"><table:table-column table:style-name="odt_auto_style_table_column_43_1"/><table:table-row><table:table-cell office:value-type="string" table:style-name="tablecell"><text:p text:style-name="tablealignleft"><draw:frame draw:style-name="mediacenter" draw:name="15" text:anchor-type="paragraph" draw:z-index="15" svg:width="16.404166666667cm" svg:height="15.5575cm"><draw:image xlink:href="Pictures/58d9c5c3718a009d59e446af033fb00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4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Selecione o <text:span text:style-name="Strong_20_Emphasis">Grupo</text:span> de cobrança.</text:p>
              </text:list-item>
              <text:list-item>
                <text:p text:style-name="Numbering_20_1_Content"> Informe o <text:span text:style-name="Strong_20_Emphasis">Mês/Ano</text:span> de referência do cronograma.</text:p>
              </text:list-item>
              <text:list-item>
                <text:p text:style-name="Numbering_20_1_Content"> Informe a <text:span text:style-name="Strong_20_Emphasis">Data de Início</text:span> do cronograma.</text:p>
              </text:list-item>
              <text:list-item>
                <text:p text:style-name="Numbering_20_1_Content"> Calcule as datas previstas das atividades <draw:frame draw:style-name="media" draw:name="16" text:anchor-type="as-char" draw:z-index="16" svg:width="3.7835416666667cm" style:rel-width="100%" svg:height="0.47625cm" style:rel-height="scale"><draw:image xlink:href="Pictures/5c66e98d23935dcdfc19426f2c7fa7c3.jpg" xlink:type="simple" xlink:show="embed" xlink:actuate="onLoad"/></draw:frame>:</text:p>
                <text:list text:style-name="Numbering_20_1">
                  <text:list-item>
                    <text:p text:style-name="Numbering_20_1_Content"> Data prevista de geração da ordem de serviço: Data Informada.</text:p>
                  </text:list-item>
                  <text:list-item>
                    <text:p text:style-name="Numbering_20_1_Content"> Data prevista de encerramento da ordem de serviço: Projeção somando-se a data da geração + Quantidade de dias informados para encerramento de ordem de serviço (<text:span text:style-name="Emphasis">incremento apenas de dias úteis</text:span>).</text:p>
                    <text:list text:style-name="Numbering_20_1">
                      <text:list-item>
                        <text:p text:style-name="Numbering_20_1_Content"> A quantidade de dias para encerramento da ordem de serviço é atualizada através de <text:span text:style-name="Emphasis">script</text:span> (coluna cbac_nndiasencosatividade da tabela cobrança_acao).</text:p>
                      </text:list-item>
                    </text:list>
                  </text:list-item>
                  <text:list-item>
                    <text:p text:style-name="Numbering_20_1_Content"> Data prevista de encerramento da ação: projeção somando-se a data prevista de encerramento das ordens de serviço + a Quantidade de dias informados para o encerramento da ação (<text:span text:style-name="Emphasis">incremento apenas de dias úteis</text:span>).</text:p>
                    <text:list text:style-name="Numbering_20_1">
                      <text:list-item>
                        <text:p text:style-name="Numbering_20_1_Content_Last"> Quantidade de dias para encerramento da ação é atualizada através de <text:span text:style-name="Emphasis">script</text:span> (coluna cbac_nndiasencatividade da tabela cobrança_acao)</text:p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inserir_comando_de_acao_de_cobranca_17"/><text:bookmark-start text:name="inserir_comando_de_acao_de_cobranca"/>Inserir Comando de Ação de Cobrança<text:bookmark-end text:name="__RefHeading___inserir_comando_de_acao_de_cobranca_17"/><text:bookmark-end text:name="inserir_comando_de_acao_de_cobranca"/></text:h>
      <table:table table:style-name="Table">
        <table:table-column table:style-name="odt_auto_style_table_column_45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comando_de_atividade_de_acao_de_cobranca" text:style-name="Internet_20_link" text:visited-style-name="Visited_20_Internet_20_Link">Comando de Atividade de Ação de Cobrança</text:a> &gt; Inserir Comando de Atividade de Ação de Cobrança</text:span>. Feito isso, o sistema visualiza a tela abaixo:</text:p>
          </table:table-cell>
        </table:table-row>
      </table:table>
      <text:p text:style-name="Text_20_body"><draw:frame draw:style-name="PluginODTAutoStyle_Frame_149_text_frame" draw:name="Frame17" text:anchor-type="paragraph" svg:width="481.89pt" draw:z-index="0" svg:min-height="1cm"><draw:text-box><table:table table:style-name="Table"><table:table-column table:style-name="odt_auto_style_table_column_46_1"/><table:table-row><table:table-cell office:value-type="string" table:style-name="tablecell"><text:p text:style-name="tablealignleft"><draw:frame draw:style-name="mediacenter" draw:name="17" text:anchor-type="paragraph" draw:z-index="17" svg:width="16.483541666667cm" svg:height="10.31875cm"><draw:image xlink:href="Pictures/d325118dfa9afda6b127b400a84f537c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7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Selecione o <text:span text:style-name="Strong_20_Emphasis">Grupo de Cobrança</text:span>: serão exibidos os grupos que já possuem cronogramas inseridos e não executados.</text:p>
              </text:list-item>
              <text:list-item>
                <text:p text:style-name="Numbering_20_1_Content"> Selecione a <text:span text:style-name="Strong_20_Emphasis">Ação de Cobrança</text:span>: serão exibidas as ações cuja data prevista já esteja em curso em relação à data corrente.</text:p>
              </text:list-item>
              <text:list-item>
                <text:p text:style-name="Numbering_20_1_Content_Last"> Selecione a <text:span text:style-name="Strong_20_Emphasis">Atividade de Cobrança</text:span>: serão exibidas as atividades da ação selecionada, cuja data prevista da atividade já esteja em curso em relação à data corrente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executar_o_comando_do_cronograma_da_acao_18"/><text:bookmark-start text:name="executar_o_comando_do_cronograma_da_acao"/>Executar o Comando do Cronograma da Ação<text:bookmark-end text:name="__RefHeading___executar_o_comando_do_cronograma_da_acao_18"/><text:bookmark-end text:name="executar_o_comando_do_cronograma_da_acao"/></text:h>
      <table:table table:style-name="Table">
        <table:table-column table:style-name="odt_auto_style_table_column_48_1"/>
        <table:table-row>
          <table:table-cell office:value-type="string" table:style-name="tablecell">
            <text:p text:style-name="tablealignleft">Acesse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batch" text:style-name="Internet_20_link" text:visited-style-name="Visited_20_Internet_20_Link">Batch</text:a> &gt; <text:a xlink:type="simple" xlink:href="https://gsan.com.br/doku.php?id=ajuda:batch:inserir_processo" text:style-name="Internet_20_link" text:visited-style-name="Visited_20_Internet_20_Link">Inserir Processo</text:a> &gt; <text:a xlink:type="simple" xlink:href="https://gsan.com.br/doku.php?id=ajuda:batch:processo_comandado_de_cobranca" text:style-name="Internet_20_link" text:visited-style-name="Visited_20_Internet_20_Link">Processo Comandado de Cobrança</text:a></text:span>. Feito isso, o sistema visualiza a tela abaixo:</text:p>
          </table:table-cell>
        </table:table-row>
      </table:table>
      <text:p text:style-name="Text_20_body"><draw:frame draw:style-name="PluginODTAutoStyle_Frame_159_text_frame" draw:name="Frame18" text:anchor-type="paragraph" svg:width="481.89pt" draw:z-index="0" svg:min-height="1cm"><draw:text-box><table:table table:style-name="Table"><table:table-column table:style-name="odt_auto_style_table_column_49_1"/><table:table-row><table:table-cell office:value-type="string" table:style-name="tablecell"><text:p text:style-name="tablealignleft"><draw:frame draw:style-name="mediacenter" draw:name="18" text:anchor-type="paragraph" draw:z-index="18" svg:width="16.35125cm" svg:height="12.012083333333cm"><draw:image xlink:href="Pictures/200e243d0af420b880ef26b647d8c22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0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Tipo de Processo: selecionar PROCESSO COMANDO DE COBRANÇA na <text:span text:style-name="Strong_20_Emphasis">Tela Inicial</text:span>. </text:p>
              </text:list-item>
              <text:list-item>
                <text:p text:style-name="Numbering_20_1_Content"> Será exibida uma relação dos grupos de cobrança com cronogramas comandados (tela acima).</text:p>
              </text:list-item>
              <text:list-item>
                <text:p text:style-name="Numbering_20_1_Content_Last"> Selecione o grupo de cobrança e inicie o processo (botão <draw:frame draw:style-name="media" draw:name="19" text:anchor-type="as-char" draw:z-index="19" svg:width="2.1166666666667cm" style:rel-width="100%" svg:height="0.50270833333333cm" style:rel-height="scale"><draw:image xlink:href="Pictures/0e5033bf2bce4438410bd83c72abdc03.png" xlink:type="simple" xlink:show="embed" xlink:actuate="onLoad"/></draw:frame>)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onsultar_relatorio_de_motivo_de_nao_geracao_de_documento_de_cobranca_19"/><text:bookmark-start text:name="consultar_relatorio_de_motivo_de_nao_geracao_de_documento_de_cobranca"/>Consultar Relatório de Motivo de Não Geração de Documento de Cobrança<text:bookmark-end text:name="__RefHeading___consultar_relatorio_de_motivo_de_nao_geracao_de_documento_de_cobranca_19"/><text:bookmark-end text:name="consultar_relatorio_de_motivo_de_nao_geracao_de_documento_de_cobranca"/></text:h>
      <table:table table:style-name="Table">
        <table:table-column table:style-name="odt_auto_style_table_column_51_1"/>
        <table:table-row>
          <table:table-cell office:value-type="string" table:style-name="tablecell">
            <text:p text:style-name="tablealignleft">Acesse:	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consultar_motivo_da_nao_geracao_de_documento_de_cobranca" text:style-name="Internet_20_link" text:visited-style-name="Visited_20_Internet_20_Link">Consultar Motivo da não Geração de Documento de Cobrança</text:a></text:span>. Feito isso, o sistema visualiza a tela abaixo:</text:p>
          </table:table-cell>
        </table:table-row>
      </table:table>
      <text:p text:style-name="Text_20_body"><draw:frame draw:style-name="PluginODTAutoStyle_Frame_169_text_frame" draw:name="Frame19" text:anchor-type="paragraph" svg:width="481.89pt" draw:z-index="0" svg:min-height="1cm"><draw:text-box><table:table table:style-name="Table"><table:table-column table:style-name="odt_auto_style_table_column_52_1"/><table:table-row><table:table-cell office:value-type="string" table:style-name="tablecell"><text:p text:style-name="tablealignleft"><draw:frame draw:style-name="mediacenter" draw:name="20" text:anchor-type="paragraph" draw:z-index="20" svg:width="16.430625cm" svg:height="13.890625cm"><draw:image xlink:href="Pictures/76955c88a89a25ac5ff017d5db9f0ed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3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No campo <text:span text:style-name="Strong_20_Emphasis">Referência da Cobrança</text:span> informe a referência da ação de cobrança (MM/AAAA).</text:p>
              </text:list-item>
              <text:list-item>
                <text:p text:style-name="Numbering_20_1_Content"> No campo <text:span text:style-name="Strong_20_Emphasis">Grupo de Cobrança</text:span> selecione o grupo de cobrança.</text:p>
              </text:list-item>
              <text:list-item>
                <text:p text:style-name="Numbering_20_1_Content"> No campo <text:span text:style-name="Strong_20_Emphasis">Ação de Cobrança</text:span> selecione a ação de cobrança.</text:p>
              </text:list-item>
              <text:list-item>
                <text:p text:style-name="Numbering_20_1_Content"> No campo <text:span text:style-name="Strong_20_Emphasis">Atividade de Cobrança</text:span> selecione a atividade da ação de cobrança.</text:p>
              </text:list-item>
              <text:list-item>
                <text:p text:style-name="Numbering_20_1_Content_Last"> No campo <text:span text:style-name="Strong_20_Emphasis">Por Comando</text:span>, selecione entre sintético e analítico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finalizacao_do_ciclo_de_cobranca_com_encerramento_das_acoes_20"/><text:bookmark-start text:name="finalizacao_do_ciclo_de_cobranca_com_encerramento_das_acoes"/>Finalização do Ciclo de Cobrança com Encerramento das Ações<text:bookmark-end text:name="__RefHeading___finalizacao_do_ciclo_de_cobranca_com_encerramento_das_acoes_20"/><text:bookmark-end text:name="finalizacao_do_ciclo_de_cobranca_com_encerramento_das_acoes"/></text:h>
      <text:h text:style-name="Heading_20_3" text:outline-level="3"><text:bookmark-start text:name="__RefHeading___apos_a_realizacao_de_todas_as_atividades_para_finalizar_o_ciclo_de_cobranca_as_acoes_seerao_encerradas_21"/><text:bookmark-start text:name="apos_a_realizacao_de_todas_as_atividades_para_finalizar_o_ciclo_de_cobranca_as_acoes_seerao_encerradas"/>Após a Realização de Todas as Atividades, para Finalizar o Ciclo de Cobrança as Ações Seerão Encerradas<text:bookmark-end text:name="__RefHeading___apos_a_realizacao_de_todas_as_atividades_para_finalizar_o_ciclo_de_cobranca_as_acoes_seerao_encerradas_21"/><text:bookmark-end text:name="apos_a_realizacao_de_todas_as_atividades_para_finalizar_o_ciclo_de_cobranca_as_acoes_seerao_encerradas"/></text:h>
      <table:table table:style-name="Table">
        <table:table-column table:style-name="odt_auto_style_table_column_54_1"/>
        <table:table-row>
          <table:table-cell office:value-type="string" table:style-name="tablecell">
            <text:p text:style-name="tablealignleft">Para encerrar as ações de cobrança acesse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batch" text:style-name="Internet_20_link" text:visited-style-name="Visited_20_Internet_20_Link">Batch</text:a> &gt; <text:a xlink:type="simple" xlink:href="https://gsan.com.br/doku.php?id=ajuda:batch:inserir_processo" text:style-name="Internet_20_link" text:visited-style-name="Visited_20_Internet_20_Link">Inserir Processo</text:a></text:span>. Em seguida:</text:p>
            <text:list text:style-name="Numbering_20_1" text:continue-numbering="false">
              <text:list-item>
                <text:p text:style-name="Numbering_20_1_Content_First"> Tipo de Processo: selecionar <text:span text:style-name="Strong_20_Emphasis">Processo Eventual</text:span>.</text:p>
              </text:list-item>
              <text:list-item>
                <text:p text:style-name="Numbering_20_1_Content_Last"> Executar o processo <text:span text:style-name="Strong_20_Emphasis">Batch</text:span>: <text:span text:style-name="Strong_20_Emphasis">53 - GER. RES. AÇÕES COBRANÇA DO CRONOGRAMA</text:span>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geracao_do_boletim_22"/><text:bookmark-start text:name="geracao_do_boletim"/>Geração do Boletim<text:bookmark-end text:name="__RefHeading___geracao_do_boletim_22"/><text:bookmark-end text:name="geracao_do_boletim"/></text:h>
      <text:h text:style-name="Heading_20_3" text:outline-level="3"><text:bookmark-start text:name="__RefHeading___condicoes_para_que_as_ordens_de_servico_sejam_consideradas_no_boletim_23"/><text:bookmark-start text:name="condicoes_para_que_as_ordens_de_servico_sejam_consideradas_no_boletim"/>Condições Para Que as Ordens de Serviço Sejam Consideradas no Boletim<text:bookmark-end text:name="__RefHeading___condicoes_para_que_as_ordens_de_servico_sejam_consideradas_no_boletim_23"/><text:bookmark-end text:name="condicoes_para_que_as_ordens_de_servico_sejam_consideradas_no_boletim"/></text:h>
      <table:table table:style-name="Table">
        <table:table-column table:style-name="odt_auto_style_table_column_55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Ordens de serviço encerradas por usuários vinculados à empresa contratada.</text:p>
              </text:list-item>
              <text:list-item>
                <text:p text:style-name="Numbering_20_1_Content"> Ordens de serviço cujos serviços executados estejam associados a um item de contrato.</text:p>
              </text:list-item>
              <text:list-item>
                <text:p text:style-name="Numbering_20_1_Content_Last"> Ordens de serviço de imóveis pertencentes a um grupo de cobrança vinculado à empresa contratada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forma_de_contabilizacao_das_ordens_de_servico_no_boletim_quanto_ao_motivo_do_encerramento_24"/><text:bookmark-start text:name="forma_de_contabilizacao_das_ordens_de_servico_no_boletim_quanto_ao_motivo_do_encerramento"/>Forma de Contabilização das Ordens de Serviço no Boletim Quanto ao Motivo do Encerramento<text:bookmark-end text:name="__RefHeading___forma_de_contabilizacao_das_ordens_de_servico_no_boletim_quanto_ao_motivo_do_encerramento_24"/><text:bookmark-end text:name="forma_de_contabilizacao_das_ordens_de_servico_no_boletim_quanto_ao_motivo_do_encerramento"/></text:h>
      <table:table table:style-name="Table">
        <table:table-column table:style-name="odt_auto_style_table_column_56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Ordens de serviço encerradas com conclusão de serviço - os valores serão contabilizados como serviços executados.</text:p>
              </text:list-item>
              <text:list-item>
                <text:p text:style-name="Numbering_20_1_Content"> Ordens de serviço encerradas por decurso de prazo - os valores serão contabilizados como serviços descontados.</text:p>
              </text:list-item>
              <text:list-item>
                <text:p text:style-name="Numbering_20_1_Content_Last"> Ordens de serviço encerradas após geração do boletim. Mesmo com a conclusão do serviço, os valores não serão contabilizados. 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gerar_boletim_de_medicaoapos_encerramento_das_acoes_de_cobranca_o_ciclo_sera_concluido_com_geracao_do_boletim_de_medicao_25"/><text:bookmark-start text:name="gerar_boletim_de_medicaoapos_encerramento_das_acoes_de_cobranca_o_ciclo_sera_concluido_com_geracao_do_boletim_de_medicao"/>Gerar Boletim de Medição: Após Encerramento das Ações de Cobrança, o Ciclo Será Concluído com Geração do Boletim de Medição<text:bookmark-end text:name="__RefHeading___gerar_boletim_de_medicaoapos_encerramento_das_acoes_de_cobranca_o_ciclo_sera_concluido_com_geracao_do_boletim_de_medicao_25"/><text:bookmark-end text:name="gerar_boletim_de_medicaoapos_encerramento_das_acoes_de_cobranca_o_ciclo_sera_concluido_com_geracao_do_boletim_de_medicao"/></text:h>
      <table:table table:style-name="Table">
        <table:table-column table:style-name="odt_auto_style_table_column_57_1"/>
        <table:table-row>
          <table:table-cell office:value-type="string" table:style-name="tablecell">
            <text:p text:style-name="tablealignleft">Acesse parar gerar o boletim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relatorios:cobranca" text:style-name="Internet_20_link" text:visited-style-name="Visited_20_Internet_20_Link"> Cobrança</text:a> &gt; <text:a xlink:type="simple" xlink:href="https://gsan.com.br/doku.php?id=ajuda:relatorios:r1152_-_rel._boletim_medicao_cobranca" text:style-name="Internet_20_link" text:visited-style-name="Visited_20_Internet_20_Link">R1152 - Rel. Boletim Medição Cobrança</text:a></text:span>. Feito isso, o sistema visualiza a tela abaixo:</text:p>
          </table:table-cell>
        </table:table-row>
      </table:table>
      <text:p text:style-name="Text_20_body"><draw:frame draw:style-name="PluginODTAutoStyle_Frame_188_text_frame" draw:name="Frame20" text:anchor-type="paragraph" svg:width="481.89pt" draw:z-index="0" svg:min-height="1cm"><draw:text-box><table:table table:style-name="Table"><table:table-column table:style-name="odt_auto_style_table_column_58_1"/><table:table-row><table:table-cell office:value-type="string" table:style-name="tablecell"><text:p text:style-name="tablealignleft"><draw:frame draw:style-name="mediacenter" draw:name="21" text:anchor-type="paragraph" draw:z-index="21" svg:width="16.271875cm" svg:height="10.31875cm"><draw:image xlink:href="Pictures/bd42b745b3babf2609a74be7c40afe7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9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No campo <text:span text:style-name="Strong_20_Emphasis">Operação</text:span> selecione <text:span text:style-name="Strong_20_Emphasis">Gerar Boletim de Medição</text:span>.</text:p>
              </text:list-item>
              <text:list-item>
                <text:p text:style-name="Numbering_20_1_Content"> No campo <text:span text:style-name="Strong_20_Emphasis">Mês/Ano do Grupo de Cobrança</text:span> informe o mês/ano de referência para geração do boletim.</text:p>
              </text:list-item>
              <text:list-item>
                <text:p text:style-name="Numbering_20_1_Content_Last"> No campo <text:span text:style-name="Strong_20_Emphasis">Grupo de Cobrança</text:span> selecione o grupo de cobrança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consulta_do_boletim_geradoapos_geracao_do_boletim_sera_disponibilizado_para_consultas_atraves_da_emissao_de_relatorio_pdf_csv_26"/><text:bookmark-start text:name="consulta_do_boletim_geradoapos_geracao_do_boletim_sera_disponibilizado_para_consultas_atraves_da_emissao_de_relatorio_pdf_csv"/>Consulta do Boletim Gerado: Após Geração do Boletim Será Disponibilizado para Consultas Através da Emissão de Relatório PDF/CSV<text:bookmark-end text:name="__RefHeading___consulta_do_boletim_geradoapos_geracao_do_boletim_sera_disponibilizado_para_consultas_atraves_da_emissao_de_relatorio_pdf_csv_26"/><text:bookmark-end text:name="consulta_do_boletim_geradoapos_geracao_do_boletim_sera_disponibilizado_para_consultas_atraves_da_emissao_de_relatorio_pdf_csv"/></text:h>
      <table:table table:style-name="Table">
        <table:table-column table:style-name="odt_auto_style_table_column_60_1"/>
        <table:table-row>
          <table:table-cell office:value-type="string" table:style-name="tablecell">
            <text:p text:style-name="tablealignleft">Acesse parar visualizar o boletim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relatorios:cobranca" text:style-name="Internet_20_link" text:visited-style-name="Visited_20_Internet_20_Link"> Cobrança</text:a> &gt; <text:a xlink:type="simple" xlink:href="https://gsan.com.br/doku.php?id=ajuda:relatorios:r1152_-_rel._boletim_medicao_cobranca" text:style-name="Internet_20_link" text:visited-style-name="Visited_20_Internet_20_Link">R1152 - Rel. Boletim Medição Cobrança</text:a></text:span>. Feito isso, o sistema visualiza a tela abaixo:</text:p>
          </table:table-cell>
        </table:table-row>
      </table:table>
      <text:p text:style-name="Text_20_body"><text:line-break/></text:p>
      <text:p text:style-name="Text_20_body"><draw:frame draw:style-name="PluginODTAutoStyle_Frame_198_text_frame" draw:name="Frame21" text:anchor-type="paragraph" svg:width="481.89pt" draw:z-index="0" svg:min-height="1cm"><draw:text-box><table:table table:style-name="Table"><table:table-column table:style-name="odt_auto_style_table_column_61_1"/><table:table-row><table:table-cell office:value-type="string" table:style-name="tablecell"><text:p text:style-name="tablealignleft"><draw:frame draw:style-name="mediacenter" draw:name="22" text:anchor-type="paragraph" draw:z-index="22" svg:width="16.271875cm" svg:height="10.31875cm"><draw:image xlink:href="Pictures/bd42b745b3babf2609a74be7c40afe7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2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Relatório Sintético: Resumo dos Valores Consolidados por Tipo de Serviço Executado e Valores eme Decorrência das Ordens de Serviço Encerradas por Deecurso de Prazo (Relatório disponibilizado <text:span text:style-name="Emphasis">online</text:span> em PDF).</text:p>
                <text:list text:style-name="Numbering_20_1">
                  <text:list-item>
                    <text:p text:style-name="Numbering_20_1_Content"> No campo <text:span text:style-name="Strong_20_Emphasis">Operação</text:span>: Emitir Relatório Sintético:</text:p>
                  </text:list-item>
                  <text:list-item>
                    <text:p text:style-name="Numbering_20_1_Content"> <text:span text:style-name="Strong_20_Emphasis">Mês/Ano do Grupo de Cobrança</text:span>: Informar mês/ano de referência para geração do boletim.</text:p>
                  </text:list-item>
                  <text:list-item>
                    <text:p text:style-name="Numbering_20_1_Content"> No campo <text:span text:style-name="Strong_20_Emphasis">Grupo de Cobrança</text:span>: Selecionar o grupo de cobrança.</text:p>
                  </text:list-item>
                </text:list>
              </text:list-item>
              <text:list-item>
                <text:p text:style-name="Numbering_20_1_Content"> Relatório Analítico: Relatório Analítico das Ordens de Serviço Encerradas com Conclusão do Serviço e Ordens de Serviço Encerradas por Decursos de Prazo (Relatório será encaminhado para processo <text:span text:style-name="Strong_20_Emphasis">Batch</text:span> e ficará disponível para consulta através do caminho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batch" text:style-name="Internet_20_link" text:visited-style-name="Visited_20_Internet_20_Link">Batch</text:a> &gt; <text:a xlink:type="simple" xlink:href="https://gsan.com.br/doku.php?id=ajuda:batch:exibir_status_relatorio" text:style-name="Internet_20_link" text:visited-style-name="Visited_20_Internet_20_Link">Exibir Status Relatório</text:a></text:span>.) </text:p>
                <text:list text:style-name="Numbering_20_1">
                  <text:list-item>
                    <text:p text:style-name="Numbering_20_1_Content"> No campo <text:span text:style-name="Strong_20_Emphasis">Operação</text:span>: Emitir Relatório Analítico:</text:p>
                  </text:list-item>
                  <text:list-item>
                    <text:p text:style-name="Numbering_20_1_Content"> <text:span text:style-name="Strong_20_Emphasis">Mês/Ano do Grupo de Cobrança</text:span>: Informar mês/ano de referência para geração do boletim</text:p>
                  </text:list-item>
                  <text:list-item>
                    <text:p text:style-name="Numbering_20_1_Content_Last"> No campo <text:span text:style-name="Strong_20_Emphasis">Grupo de Cobrança</text:span>: Selecionar o grupo de cobrança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6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8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9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0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5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6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9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6::04:45</meta:creation-date>
    <dc:creator>Generated</dc:creator>
    <dc:date>2026-09-17T06::04:45</dc:date>
    <dc:language>en-US</dc:language>
    <meta:editing-cycles>1</meta:editing-cycles>
    <meta:editing-duration>PT0S</meta:editing-duration>
    <dc:title>treinamentos:livre:processos:cobranca:roteiro_de_implantacao_da_sistematica_de_cobranca</dc:title>
  </office:meta>
</office:document-meta>
</file>