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3af2b67ef69bd71862260cd4520e05.png"/>
  <manifest:file-entry manifest:media-type="image/jpeg" manifest:full-path="Pictures/e2e0357b00189785ac028322de6321c6.jpg"/>
  <manifest:file-entry manifest:media-type="image/jpeg" manifest:full-path="Pictures/d41b05b8fb325074342fcc23b3032eea.jpg"/>
  <manifest:file-entry manifest:media-type="image/jpeg" manifest:full-path="Pictures/0a7d42aee9997c1f5eb1c03d4baae5ef.jpg"/>
  <manifest:file-entry manifest:media-type="image/jpeg" manifest:full-path="Pictures/b8e2f500e9687ab7ddec9981884cf9ba.jpg"/>
  <manifest:file-entry manifest:media-type="image/jpeg" manifest:full-path="Pictures/57965d4dc880f52d69c9e0d23b5eb483.jpg"/>
  <manifest:file-entry manifest:media-type="image/jpeg" manifest:full-path="Pictures/5ef9959ea56b031f1ae13c82158907a6.jpg"/>
  <manifest:file-entry manifest:media-type="image/jpeg" manifest:full-path="Pictures/99261224c27413b8904dc841b60bd3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financeiro"><draw:frame draw:style-name="mediaright" draw:name="0" text:anchor-type="paragraph" draw:z-index="0" svg:width="5.2916666666667cm" style:rel-width="100%" svg:height="3.9891025641026cm" style:rel-height="scale"><draw:image xlink:href="Pictures/893af2b67ef69bd71862260cd4520e05.png" xlink:type="simple" xlink:show="embed" xlink:actuate="onLoad"/></draw:frame></draw:a></text:p>
      <text:h text:style-name="Heading_20_1" text:outline-level="1"><text:bookmark text:name="treinamentos:livre:processos:financeiro:processo-macro"/><text:bookmark-start text:name="__RefHeading___guia_geral_de_processos_de_negocios_-_contabilizacao_1"/><text:bookmark-start text:name="guia_geral_de_processos_de_negocios_-_contabilizacao"/>Guia Geral de Processos de Negócios - Contabilização<text:bookmark-end text:name="__RefHeading___guia_geral_de_processos_de_negocios_-_contabilizacao_1"/><text:bookmark-end text:name="guia_geral_de_processos_de_negocios_-_contabilizacao"/></text:h>
      <text:h text:style-name="Heading_20_2" text:outline-level="2"><text:bookmark-start text:name="__RefHeading___introducao_ao_guia_geral_de_processos_2"/><text:bookmark-start text:name="introducao_ao_guia_geral_de_processos"/>Introdução ao Guia Geral de Processos<text:bookmark-end text:name="__RefHeading___introducao_ao_guia_geral_de_processos_2"/><text:bookmark-end text:name="introducao_ao_guia_geral_de_processos"/></text:h>
      <text:p text:style-name="Text_20_body">Para que as implantações do Sistema Integrado de Gestão de Serviços de Saneamento (<text:a xlink:type="simple" xlink:href="https://gsan.com.br/doku.php?id=ajuda:pagina_inicial" text:style-name="Internet_20_link" text:visited-style-name="Visited_20_Internet_20_Link">GSAN</text:a>) sejam cada vez mais eficientes e eficazes, é necessário que o conhecimento de todas as funcionalidades oferecidas pela ferramenta esteja disponível de uma maneira geral, em uma abordagem de processos de negócios.</text:p>
      <text:p text:style-name="Text_20_body">A eficiência e a eficácia dos processos nas organizações têm como premissa o fácil acesso ao conhecimento dos seus requisitos, processos, subprocessos e configurações essenciais. Nesse contexto, este <text:span text:style-name="Strong_20_Emphasis">Guia Geral de Processos</text:span> abordará as etapas de gestão do GSAN. Partiremos de uma visão macro de modelagem de processos com vista ao alcance de resultados.</text:p>
      <text:p text:style-name="Text_20_body">Estimamos que esses resultados alcançados sejam um conhecimento macro das normas e dos conhecimentos mediante os quais um processo é realizado no GSAN; um conhecimento geral do processo, capaz de identificar suas sequências no fluxo do GSAN, bem como os cadastros e as configurações que influenciam cada etapa, além de um conhecimento geral da entrada e saída de cada processo, e sua dependência ou relacionamento com outros processos do GSAN.</text:p>
      <text:h text:style-name="Heading_20_2" text:outline-level="2"><text:bookmark-start text:name="__RefHeading___o_que_e_um_processo_de_negocio_3"/><text:bookmark-start text:name="o_que_e_um_processo_de_negocio"/>O que é um processo de negócio?<text:bookmark-end text:name="__RefHeading___o_que_e_um_processo_de_negocio_3"/><text:bookmark-end text:name="o_que_e_um_processo_de_negocio"/></text:h>
      <text:p text:style-name="Text_20_body">É um conjunto de atividades realizadas em uma sequência específica. Tem como objetivo viabilizar a produção de um bem ou serviço que agregue valor ao cliente. Além disso, um conjunto de processos de negócio representa de que modo a empresa funciona e produz seus resultados.</text:p>
      <text:p text:style-name="Text_20_body">Nesse sentido, nosso <text:span text:style-name="Strong_20_Emphasis">Guia Geral de Processos</text:span> apresenta uma visão orientada a processos, direcionada à realidade externa e apresentando uma visão geral de todas as partes da empresa, com fins de atender às necessidades do cliente. É uma visão funcional orientada a atividades colaborativas, mas sem a necessidade de interação de todas as partes relacionadas à atividade.</text:p>
      <text:h text:style-name="Heading_20_2" text:outline-level="2"><text:bookmark-start text:name="__RefHeading___organizacao_do_guia_geral_de_processos_4"/><text:bookmark-start text:name="organizacao_do_guia_geral_de_processos"/>Organização do Guia Geral de Processos<text:bookmark-end text:name="__RefHeading___organizacao_do_guia_geral_de_processos_4"/><text:bookmark-end text:name="organizacao_do_guia_geral_de_processos"/></text:h>
      <text:p text:style-name="Text_20_body">O GSAN foi desenvolvido com o objetivo de gerenciar operações comerciais de empresas de distribuição de água e saneamento. É dividido em treze módulos de funcionalidades: <text:a xlink:type="simple" xlink:href="https://gsan.com.br/doku.php?id=ajuda:financeiro" text:style-name="Internet_20_link" text:visited-style-name="Visited_20_Internet_20_Link">Contábil</text:a>, <text:a xlink:type="simple" xlink:href="https://gsan.com.br/doku.php?id=ajuda:cadastro" text:style-name="Internet_20_link" text:visited-style-name="Visited_20_Internet_20_Link">Cadastro</text:a>, <text:a xlink:type="simple" xlink:href="https://gsan.com.br/doku.php?id=ajuda:cobranca" text:style-name="Internet_20_link" text:visited-style-name="Visited_20_Internet_20_Link">Cobrança</text:a>, <text:a xlink:type="simple" xlink:href="https://gsan.com.br/doku.php?id=ajuda:atendimento" text:style-name="Internet_20_link" text:visited-style-name="Visited_20_Internet_20_Link">Atendimento ao Público</text:a>, <text:a xlink:type="simple" xlink:href="https://gsan.com.br/doku.php?id=ajuda:arrecadacao" text:style-name="Internet_20_link" text:visited-style-name="Visited_20_Internet_20_Link">Arrecadação</text:a>, <text:a xlink:type="simple" xlink:href="https://gsan.com.br/doku.php?id=ajuda:faturamento" text:style-name="Internet_20_link" text:visited-style-name="Visited_20_Internet_20_Link">Faturamento</text:a>, <text:a xlink:type="simple" xlink:href="https://gsan.com.br/doku.php?id=ajuda:financeiro" text:style-name="Internet_20_link" text:visited-style-name="Visited_20_Internet_20_Link">Financeiro</text:a>, <text:a xlink:type="simple" xlink:href="https://gsan.com.br/doku.php?id=ajuda:relatorio" text:style-name="Internet_20_link" text:visited-style-name="Visited_20_Internet_20_Link">Relatórios</text:a>, <text:a xlink:type="simple" xlink:href="https://gsan.com.br/doku.php?id=ajuda:micromedicao" text:style-name="Internet_20_link" text:visited-style-name="Visited_20_Internet_20_Link">Micromedição</text:a>, <text:a xlink:type="simple" xlink:href="https://gsan.com.br/doku.php?id=ajuda:seguranca" text:style-name="Internet_20_link" text:visited-style-name="Visited_20_Internet_20_Link">Segurança</text:a>, <text:a xlink:type="simple" xlink:href="https://gsan.com.br/doku.php?id=ajuda:batch" text:style-name="Internet_20_link" text:visited-style-name="Visited_20_Internet_20_Link">Batch</text:a>, <text:a xlink:type="simple" xlink:href="https://gsan.com.br/doku.php?id=ajuda:operacional" text:style-name="Internet_20_link" text:visited-style-name="Visited_20_Internet_20_Link">Operacional</text:a> e <text:a xlink:type="simple" xlink:href="https://gsan.com.br/doku.php?id=ajuda:gerencial" text:style-name="Internet_20_link" text:visited-style-name="Visited_20_Internet_20_Link">Gerencial</text:a>.</text:p>
      <text:p text:style-name="Text_20_body">Nossos guias gerais de processos contêm a descrição das cinco principais macrofunções do GSAN: Arrecadação, Faturamento, Cobrança, Contabilização e Atendimento ao Público, cada qual com um guia específico.</text:p>
      <text:p text:style-name="Text_20_body">Assim, cada guia geral de processos descreve um único fluxo de funcionalidades conforme as seguintes etapas: apresentação dos conceitos, cadastros básicos, parâmetros, modelagem do processo (que é a exibição do mapa do processo) e seu descritivo (ou detalhamento do mapa do processo através da descrição do fluxo visualizado). O descritivo deve conter quais ações são automatizadas no GSAN e quais são executadas manualmente.</text:p>
      <text:p text:style-name="Text_20_body">Outros itens podem ser adicionados sempre que a execução do processo e suas configurações necessitarem.</text:p>
      <text:p text:style-name="Text_20_body">Neste guia é abordado o módulo: Contabilização.</text:p>
      <text:h text:style-name="Heading_20_2" text:outline-level="2"><text:bookmark-start text:name="__RefHeading___metodologia_dos_modelos_de_processo_5"/><text:bookmark-start text:name="metodologia_dos_modelos_de_processo"/>Metodologia dos modelos de processo<text:bookmark-end text:name="__RefHeading___metodologia_dos_modelos_de_processo_5"/><text:bookmark-end text:name="metodologia_dos_modelos_de_processo"/></text:h>
      <text:p text:style-name="Text_20_body">A metodologia adotada para a modelagem dos processos do guia geral de processos é a <text:span text:style-name="Strong_20_Emphasis">Business Process Management</text:span> (BPM). O BPM é uma abordagem disciplinar que identifica, desenha, executa, documenta, mede, monitora, controla e aperfeiçoa processos de negócio, sejam eles automatizados ou não. A meta é alcançar resultados consistentes, alinhados aos objetivos estratégicos da organização.</text:p>
      <text:h text:style-name="Heading_20_3" text:outline-level="3"><text:bookmark-start text:name="__RefHeading___notacao_padrao_utilizada_neste_modulo_6"/><text:bookmark-start text:name="notacao_padrao_utilizada_neste_modulo"/>Notação padrão utilizada neste módulo<text:bookmark-end text:name="__RefHeading___notacao_padrao_utilizada_neste_modulo_6"/><text:bookmark-end text:name="notacao_padrao_utilizada_neste_modulo"/></text:h>
      <text:p text:style-name="Text_20_body">“Notação” é uma representação gráfica das etapas de trabalho de um processo. A notação padrão que adotaremos é a <text:span text:style-name="Strong_20_Emphasis">Business Process Modeling Notation</text:span> (BPMN), uma linguagem padrão internacional utilizada para o mapeamento de processos, na intenção de facilitar seu entendimento geral por meio de uma comunicação visual acessível a qualquer pessoa. A intenção é diminuir as lacunas entre a instituição dos processos de negócio e sua implementação, permitindo que processos sejam executados sem abstrações que gerem múltiplas interpretações sobre seu funcionamento.</text:p>
      <text:p text:style-name="Text_20_body">No módulo <text:span text:style-name="Strong_20_Emphasis">Contabilização</text:span>, utilizaremos a notação a segui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Símbolo</text:span> </text:p>
          </table:table-cell>
          <table:table-cell office:value-type="string" table:style-name="tableheader">
            <text:p text:style-name="Table_20_Heading"> <text:span text:style-name="Strong_20_Emphasis">Elemento</text:span> </text:p>
          </table:table-cell>
          <table:table-cell office:value-type="string" table:style-name="tableheader">
            <text:p text:style-name="Table_20_Heading"> <text:span text:style-name="Strong_20_Emphasis">Descrição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1.8785416666667cm" svg:height="1.9579166666667cm"><draw:image xlink:href="Pictures/e2e0357b00189785ac028322de6321c6.jpg" xlink:type="simple" xlink:show="embed" xlink:actuate="onLoad"/></draw:frame></text:p>
          </table:table-cell>
          <table:table-cell office:value-type="string" table:style-name="tablecell">
            <text:p text:style-name="tablealignleft">Evento.</text:p>
          </table:table-cell>
          <table:table-cell office:value-type="string" table:style-name="tablecell">
            <text:p text:style-name="tablealignleft"> Evento que ocorre, dando início ao process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2.7252083333333cm" style:rel-width="100%" svg:height="1.8785416666667cm" style:rel-height="scale"><draw:image xlink:href="Pictures/d41b05b8fb325074342fcc23b3032eea.jpg" xlink:type="simple" xlink:show="embed" xlink:actuate="onLoad"/></draw:frame></text:p>
          </table:table-cell>
          <table:table-cell office:value-type="string" table:style-name="tablecell">
            <text:p text:style-name="tablealignleft"> Atividade.</text:p>
          </table:table-cell>
          <table:table-cell office:value-type="string" table:style-name="tablecell">
            <text:p text:style-name="tablealignleft"> Passo do processo.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2.6458333333333cm" style:rel-width="100%" svg:height="1.8785416666667cm" style:rel-height="scale"><draw:image xlink:href="Pictures/0a7d42aee9997c1f5eb1c03d4baae5ef.jpg" xlink:type="simple" xlink:show="embed" xlink:actuate="onLoad"/></draw:frame></text:p>
          </table:table-cell>
          <table:table-cell office:value-type="string" table:style-name="tablecell">
            <text:p text:style-name="tablealignleft"> Atividade.</text:p>
          </table:table-cell>
          <table:table-cell office:value-type="string" table:style-name="tablecell">
            <text:p text:style-name="tablealignleft"> Passo do processo executado automaticam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8045833333333cm" style:rel-width="100%" svg:height="2.1960416666667cm" style:rel-height="scale"><draw:image xlink:href="Pictures/b8e2f500e9687ab7ddec9981884cf9ba.jpg" xlink:type="simple" xlink:show="embed" xlink:actuate="onLoad"/></draw:frame></text:p>
          </table:table-cell>
          <table:table-cell office:value-type="string" table:style-name="tablecell">
            <text:p text:style-name="tablealignleft"> Atividade.</text:p>
          </table:table-cell>
          <table:table-cell office:value-type="string" table:style-name="tablecell">
            <text:p text:style-name="tablealignleft"> Passo do processo executado manualm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2279166666667cm" style:rel-width="100%" svg:height="2.8575cm" style:rel-height="scale"><draw:image xlink:href="Pictures/57965d4dc880f52d69c9e0d23b5eb483.jpg" xlink:type="simple" xlink:show="embed" xlink:actuate="onLoad"/></draw:frame></text:p>
          </table:table-cell>
          <table:table-cell office:value-type="string" table:style-name="tablecell">
            <text:p text:style-name="tablealignleft"> Conexão sequencial.</text:p>
          </table:table-cell>
          <table:table-cell office:value-type="string" table:style-name="tablecell">
            <text:p text:style-name="tablealignleft"> Identifica a ordem em que as atividades do fluxo serão executada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0108333333333cm" style:rel-width="100%" svg:height="2.06375cm" style:rel-height="scale"><draw:image xlink:href="Pictures/5ef9959ea56b031f1ae13c82158907a6.jpg" xlink:type="simple" xlink:show="embed" xlink:actuate="onLoad"/></draw:frame></text:p>
          </table:table-cell>
          <table:table-cell office:value-type="string" table:style-name="tablecell">
            <text:p text:style-name="tablealignleft"> Evento.</text:p>
          </table:table-cell>
          <table:table-cell office:value-type="string" table:style-name="tablecell">
            <text:p text:style-name="tablealignleft"> Evento que finaliza o processo.</text:p>
          </table:table-cell>
        </table:table-row>
      </table:table>
      <text:h text:style-name="Heading_20_2" text:outline-level="2"><text:bookmark-start text:name="__RefHeading___processo_de_negocio_de_contabilizacao_7"/><text:bookmark-start text:name="processo_de_negocio_de_contabilizacao"/>Processo de Negócio de Contabilização<text:bookmark-end text:name="__RefHeading___processo_de_negocio_de_contabilizacao_7"/><text:bookmark-end text:name="processo_de_negocio_de_contabilizacao"/></text:h>
      <text:p text:style-name="Text_20_body">No GSAN, o processo de contabilização é realizado por etapas, consistindo em um conjunto de atividades e procedimentos que visam à geração automática de um documento de integração contábil, de acordo com os padrões definidos para cada empresa. O processo é iniciado através de rotina Batch, a partir de parâmetros como a origem contábil e a data de lançamento. O processo de contabilização permite a integração das informações comerciais com os sistemas de gestão da empresa.</text:p>
      <text:h text:style-name="Heading_20_2" text:outline-level="2"><text:bookmark-start text:name="__RefHeading___modelo_macro_do_processo_8"/><text:bookmark-start text:name="modelo_macro_do_processo"/>Modelo Macro do Processo<text:bookmark-end text:name="__RefHeading___modelo_macro_do_processo_8"/><text:bookmark-end text:name="modelo_macro_do_processo"/></text:h>
      <text:p text:style-name="Text_20_body">Na imagem abaixo, apresentamos uma visão geral para facilitar o entendimento do processo de contabilização. Clique sobre a imagem caso queira aumentar seu tamanho.</text:p>
      <text:p text:style-name="Text_20_body"><draw:frame draw:style-name="media" draw:name="7" text:anchor-type="as-char" draw:z-index="7" svg:width="58.208333333333cm" style:rel-width="100%" svg:height="45.723972296693cm" style:rel-height="scale"><draw:image xlink:href="Pictures/99261224c27413b8904dc841b60bd3d9.jpg" xlink:type="simple" xlink:show="embed" xlink:actuate="onLoad"/></draw:frame></text:p>
      <text:h text:style-name="Heading_20_2" text:outline-level="2"><text:bookmark-start text:name="__RefHeading___descricao_do_processo_9"/><text:bookmark-start text:name="descricao_do_processo"/>Descrição do processo<text:bookmark-end text:name="__RefHeading___descricao_do_processo_9"/><text:bookmark-end text:name="descricao_do_processo"/></text:h>
      <text:p text:style-name="Text_20_body">Agora, vamos detalhar o fluxo das etapas do processo macro visualizado acima, indicando o papel de cada usuário responsável por executar cada etapa.</text:p>
      <text:list text:style-name="Numbering_20_1" text:continue-numbering="false">
        <text:list-item>
          <text:p text:style-name="Numbering_20_1_Content_First"> Primeiro, o sistema seleciona, a partir dos <text:a xlink:type="simple" xlink:href="https://gsan.com.br/doku.php?id=ajuda:manter_parametro_sistema" text:style-name="Internet_20_link" text:visited-style-name="Visited_20_Internet_20_Link">parâmetros</text:a> informados pelo usuário, os lançamentos contábeis, distinguindo os dados do resumo de quatro diferentes lançamentos: do faturamento, da arrecadação, dos devedores duvidosos e dos avisos bancários. Para qualquer um desses resumos, o fluxo do processo permanece o mesmo.</text:p>
        </text:list-item>
        <text:list-item>
          <text:p text:style-name="Numbering_20_1_Content"> Em seguida, o sistema aciona a rotina <text:a xlink:type="simple" xlink:href="https://gsan.com.br/doku.php?id=ajuda:batch" text:style-name="Internet_20_link" text:visited-style-name="Visited_20_Internet_20_Link">batch</text:a> agendada, gerando o resumo dos lançamentos contábeis correspondentes, conforme o mês e o ano informados e de acordo com a origem e o valor. Esses resumos são agrupados na forma dos lançamentos contábeis em uma tabela.</text:p>
        </text:list-item>
        <text:list-item>
          <text:p text:style-name="Numbering_20_1_Content"> Dessa tabela, o sistema gera um arquivo texto de integração com as contas e\ou os avisos bancários.</text:p>
        </text:list-item>
        <text:list-item>
          <text:p text:style-name="Numbering_20_1_Content_Last"> Por último, o arquivo é enviado para a área contábil.</text:p>
        </text:list-item>
      </text:list>
      <text:h text:style-name="Heading_20_2" text:outline-level="2"><text:bookmark-start text:name="__RefHeading___ciclo_de_contabilizacao_10"/><text:bookmark-start text:name="ciclo_de_contabilizacao"/>Ciclo de contabilização<text:bookmark-end text:name="__RefHeading___ciclo_de_contabilizacao_10"/><text:bookmark-end text:name="ciclo_de_contabilizacao"/></text:h>
      <text:p text:style-name="Text_20_body">O primeiro passo do processo de contabilização é a parametrização dos lançamentos contábeis. Para tanto, o sistema seleciona os dados do resumo de quatro diferentes lançamentos: do faturamento, da arrecadação, dos devedores duvidosos e dos avisos bancários. Essa seleção é feita por localidade, tipo de lançamento, item contábil e categoria. No caso dos devedores duvidosos, os lançamentos dizem respeito às perdas fiscais.</text:p>
      <text:p text:style-name="Text_20_body">Parametrizados, o sistema gera o resumo dos lançamentos contábeis correspondentes conforme o mês e o ano informados, de acordo com a origem e o valor referente. Em seguida, o sistema agrupa os lançamentos contábeis em uma tabela, gerando um arquivo de integração com as contas e\ou avisos bancários e enviando para a contabilidade.</text:p>
      <text:h text:style-name="Heading_20_2" text:outline-level="2"><text:bookmark-start text:name="__RefHeading___cadastramento_previo_11"/><text:bookmark-start text:name="cadastramento_previo"/>Cadastramento prévio<text:bookmark-end text:name="__RefHeading___cadastramento_previo_11"/><text:bookmark-end text:name="cadastramento_previo"/></text:h>
      <text:p text:style-name="Text_20_body">Para o bom desempenho do processo de contabilização, é necessária a inclusão prévia de um cadastro, cujas informações são requisitos básicos para o funcionamento eficaz de todo o ciclo da cobrança macro. É ele:</text:p>
      <text:list text:style-name="Numbering_20_1" text:continue-numbering="false">
        <text:list-item>
          <text:p text:style-name="LastListParagraph_Numbering_20_1_Content_First"> Origem dos lançamentos contábeis - Faturamento, Arrecadação, Devedores Duvidosos ou Avisos Bancários.</text:p>
        </text:list-item>
      </text:list>
      <text:h text:style-name="Heading_20_2" text:outline-level="2"><text:bookmark-start text:name="__RefHeading___parametros_informados_12"/><text:bookmark-start text:name="parametros_informados"/>Parâmetros informados<text:bookmark-end text:name="__RefHeading___parametros_informados_12"/><text:bookmark-end text:name="parametros_informados"/></text:h>
      <text:p text:style-name="Text_20_body">Parâmetros são regras fixas que a empresa estabelece para definir o comportamento de uma ação que impacta no fluxo do processo. Há uma soma de parâmetros para cada origem de lançamento contábil definindo as regras de negócios da empresa para a execução do processo de contabilização. São eles:</text:p>
      <text:h text:style-name="Heading_20_3" text:outline-level="3"><text:bookmark-start text:name="__RefHeading___parametros_de_faturamento_13"/><text:bookmark-start text:name="parametros_de_faturamento"/>Parâmetros de Faturamento:<text:bookmark-end text:name="__RefHeading___parametros_de_faturamento_13"/><text:bookmark-end text:name="parametros_de_faturamento"/></text:h>
      <text:list text:style-name="Numbering_20_1" text:continue-numbering="false">
        <text:list-item>
          <text:p text:style-name="Numbering_20_1_Content_First"> Mês e ano do faturamento;</text:p>
        </text:list-item>
        <text:list-item>
          <text:p text:style-name="Numbering_20_1_Content"> Origem correspondente a faturamento;</text:p>
        </text:list-item>
        <text:list-item>
          <text:p text:style-name="Numbering_20_1_Content"> Data do lançamento;</text:p>
        </text:list-item>
        <text:list-item>
          <text:p text:style-name="Numbering_20_1_Content"> Item de lançamento;</text:p>
        </text:list-item>
        <text:list-item>
          <text:p text:style-name="Numbering_20_1_Content"> Item de lançamento contábil;</text:p>
        </text:list-item>
        <text:list-item>
          <text:p text:style-name="Numbering_20_1_Content"> Conta a debitar;</text:p>
        </text:list-item>
        <text:list-item>
          <text:p text:style-name="Numbering_20_1_Content"> Conta a creditar;</text:p>
        </text:list-item>
        <text:list-item>
          <text:p text:style-name="Numbering_20_1_Content"> Histórico a débito;</text:p>
        </text:list-item>
        <text:list-item>
          <text:p text:style-name="Numbering_20_1_Content"> Histórico a crédito;</text:p>
        </text:list-item>
        <text:list-item>
          <text:p text:style-name="Numbering_20_1_Content"> Categoria;</text:p>
        </text:list-item>
        <text:list-item>
          <text:p text:style-name="Numbering_20_1_Content_Last"> Valor correspondente ao faturamento.</text:p>
        </text:list-item>
      </text:list>
      <text:h text:style-name="Heading_20_3" text:outline-level="3"><text:bookmark-start text:name="__RefHeading___parametros_de_arrecadacao_14"/><text:bookmark-start text:name="parametros_de_arrecadacao"/>Parâmetros de Arrecadação:<text:bookmark-end text:name="__RefHeading___parametros_de_arrecadacao_14"/><text:bookmark-end text:name="parametros_de_arrecadacao"/></text:h>
      <text:list text:style-name="Numbering_20_1" text:continue-numbering="false">
        <text:list-item>
          <text:p text:style-name="Numbering_20_1_Content_First"> Mês e ano da arrecadação;</text:p>
        </text:list-item>
        <text:list-item>
          <text:p text:style-name="Numbering_20_1_Content"> Origem correspondente a faturamento;</text:p>
        </text:list-item>
        <text:list-item>
          <text:p text:style-name="Numbering_20_1_Content"> Data do lançamento;</text:p>
        </text:list-item>
        <text:list-item>
          <text:p text:style-name="Numbering_20_1_Content"> Tipo de recebimento;</text:p>
        </text:list-item>
        <text:list-item>
          <text:p text:style-name="Numbering_20_1_Content"> Tipo de lançamento;</text:p>
        </text:list-item>
        <text:list-item>
          <text:p text:style-name="Numbering_20_1_Content"> Item de lançamento;</text:p>
        </text:list-item>
        <text:list-item>
          <text:p text:style-name="Numbering_20_1_Content"> Item de lançamento contábil;</text:p>
        </text:list-item>
        <text:list-item>
          <text:p text:style-name="Numbering_20_1_Content"> Conta a debitar;</text:p>
        </text:list-item>
        <text:list-item>
          <text:p text:style-name="Numbering_20_1_Content"> Conta a creditar;</text:p>
        </text:list-item>
        <text:list-item>
          <text:p text:style-name="Numbering_20_1_Content"> Histórico a débito;</text:p>
        </text:list-item>
        <text:list-item>
          <text:p text:style-name="Numbering_20_1_Content"> Histórico a crédito;</text:p>
        </text:list-item>
        <text:list-item>
          <text:p text:style-name="Numbering_20_1_Content"> Categoria;</text:p>
        </text:list-item>
        <text:list-item>
          <text:p text:style-name="Numbering_20_1_Content_Last"> Valor correspondente à arrecadação.</text:p>
        </text:list-item>
      </text:list>
      <text:h text:style-name="Heading_20_3" text:outline-level="3"><text:bookmark-start text:name="__RefHeading___parametros_de_devedores_duvidosos_15"/><text:bookmark-start text:name="parametros_de_devedores_duvidosos"/>Parâmetros de Devedores Duvidosos:<text:bookmark-end text:name="__RefHeading___parametros_de_devedores_duvidosos_15"/><text:bookmark-end text:name="parametros_de_devedores_duvidosos"/></text:h>
      <text:list text:style-name="Numbering_20_1" text:continue-numbering="false">
        <text:list-item>
          <text:p text:style-name="Numbering_20_1_Content_First"> Tipo de lançamento;</text:p>
        </text:list-item>
        <text:list-item>
          <text:p text:style-name="Numbering_20_1_Content"> Origem correspondente a faturamento;</text:p>
        </text:list-item>
        <text:list-item>
          <text:p text:style-name="Numbering_20_1_Content"> Data do lançamento;</text:p>
        </text:list-item>
        <text:list-item>
          <text:p text:style-name="Numbering_20_1_Content"> Item de lançamento;</text:p>
        </text:list-item>
        <text:list-item>
          <text:p text:style-name="Numbering_20_1_Content"> Item de lançamento contábil;</text:p>
        </text:list-item>
        <text:list-item>
          <text:p text:style-name="Numbering_20_1_Content_Last"> Categoria.</text:p>
        </text:list-item>
      </text:list>
      <text:h text:style-name="Heading_20_3" text:outline-level="3"><text:bookmark-start text:name="__RefHeading___parametros_de_aviso_bancario_16"/><text:bookmark-start text:name="parametros_de_aviso_bancario"/>Parâmetros de Aviso Bancário:<text:bookmark-end text:name="__RefHeading___parametros_de_aviso_bancario_16"/><text:bookmark-end text:name="parametros_de_aviso_bancario"/></text:h>
      <text:list text:style-name="Numbering_20_1" text:continue-numbering="false">
        <text:list-item>
          <text:p text:style-name="Numbering_20_1_Content_First"> Mês e ano da arrecadação;</text:p>
        </text:list-item>
        <text:list-item>
          <text:p text:style-name="Numbering_20_1_Content"> Origem referente a aviso bancário;</text:p>
        </text:list-item>
        <text:list-item>
          <text:p text:style-name="Numbering_20_1_Content"> Tipo do lançamento;</text:p>
        </text:list-item>
        <text:list-item>
          <text:p text:style-name="Numbering_20_1_Content"> Item do lançamento;</text:p>
        </text:list-item>
        <text:list-item>
          <text:p text:style-name="Numbering_20_1_Content"> Data do lançamento - caso o ano/mês de referência da arrecadação seja igual ao ano/mês da atualização do aviso bancário, atribuir a data da realização. Caso contrário, considerar o último dia do mês de referência da arrecadação.</text:p>
        </text:list-item>
        <text:list-item>
          <text:p text:style-name="Numbering_20_1_Content"> Determinação do valor a ser contabilizado, que será o valor realizado menos o valor contabilizado;</text:p>
        </text:list-item>
        <text:list-item>
          <text:p text:style-name="Numbering_20_1_Content"> Avisos bancários de crédito, com o valor a ser contabilizado positivo;</text:p>
        </text:list-item>
        <text:list-item>
          <text:p text:style-name="Numbering_20_1_Content_Last"> Avisos bancários de débito com valor a ser contabilizado negativo.</text:p>
        </text:list-item>
      </text:list>
      <text:p text:style-name="Text_20_body"><text:line-break/></text:p>
      <text:p text:style-name="Text_20_body">E aqui terminamos o <text:span text:style-name="Strong_20_Emphasis">Guia Geral de Processos de Negócios Contabilização</text:span>. Mais informações sobre o processo consulte o <text:a xlink:type="simple" xlink:href="https://gsan.com.br/doku.php?id=ajuda:financeiro" text:style-name="Internet_20_link" text:visited-style-name="Visited_20_Internet_20_Link">Módulo Financeiro</text:a>, da ajuda de usuário.</text:p>
      <text:p text:style-name="Text_20_body"><text:line-break/>
<text:a xlink:type="simple" xlink:href="https://gsan.com.br/doku.php?id=treinamentos:livre" text:style-name="Internet_20_link" text:visited-style-name="Visited_20_Internet_20_Link">&lt;&lt; Voltar</text:a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
~~NOSIDEBAR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1::17:54</meta:creation-date>
    <dc:creator>Generated</dc:creator>
    <dc:date>2026-09-17T01::17:54</dc:date>
    <dc:language>en-US</dc:language>
    <meta:editing-cycles>1</meta:editing-cycles>
    <meta:editing-duration>PT0S</meta:editing-duration>
    <dc:title>treinamentos:livre:processos:financeiro:processo-macro</dc:title>
  </office:meta>
</office:document-meta>
</file>