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2141684c090d04350ecea9a8197bfb.png"/>
  <manifest:file-entry manifest:media-type="image/png" manifest:full-path="Pictures/b08cc86d6521259efb641ee882db13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treinamentos"><draw:frame draw:style-name="medialeft" draw:name="0" text:anchor-type="paragraph" draw:z-index="0" svg:width="2.38125cm" style:rel-width="100%" svg:height="2.38125cm" style:rel-height="scale"><draw:image xlink:href="Pictures/4d2141684c090d04350ecea9a8197bfb.png" xlink:type="simple" xlink:show="embed" xlink:actuate="onLoad"/></draw:frame></draw:a>
<draw:a xlink:type="simple" xlink:href="https://gsan.com.br/doku.php?id=ajuda"><draw:frame draw:style-name="mediaright" draw:name="1" text:anchor-type="paragraph" draw:z-index="1" svg:width="6.6145833333333cm" style:rel-width="100%" svg:height="4.6732381492688cm" style:rel-height="scale"><draw:image xlink:href="Pictures/b08cc86d6521259efb641ee882db13a1.png" xlink:type="simple" xlink:show="embed" xlink:actuate="onLoad"/></draw:frame></draw:a></text:p>
      <text:h text:style-name="Heading_20_1" text:outline-level="1"><text:bookmark text:name="treinamentos:livre:video-aulas:gerencial"/><text:bookmark-start text:name="__RefHeading___video_aulasgerencial_pentaho_1"/><text:bookmark-start text:name="video_aulasgerencial_pentaho"/>Vídeo Aulas: Gerencial / Pentaho<text:bookmark-end text:name="__RefHeading___video_aulasgerencial_pentaho_1"/><text:bookmark-end text:name="video_aulasgerencial_pentaho"/></text:h>
      <text:p text:style-name="Text_20_body"><text:line-break/>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gsan.com.br/doku.php?id=treinamentos:livre:video-aulas:pentaho:visao_consolidada" text:style-name="Internet_20_link" text:visited-style-name="Visited_20_Internet_20_Link">Pentaho: Visão Consolidada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pentaho:ligacao_economia" text:style-name="Internet_20_link" text:visited-style-name="Visited_20_Internet_20_Link">Pentaho: Ligação Economia</text:a></text:span></text:p>
        </text:list-item>
        <text:list-item>
          <text:p text:style-name="Numbering_20_1_Content"> <text:span text:style-name="Strong_20_Emphasis"><text:a xlink:type="simple" xlink:href="https://gsan.com.br/doku.php?id=treinamentos:livre:video-aulas:pentaho:acompanhamento_gerencial_2" text:style-name="Internet_20_link" text:visited-style-name="Visited_20_Internet_20_Link">Pentaho: Acompanhamento Gerencial 2</text:a></text:span></text:p>
        </text:list-item>
        <text:list-item>
          <text:p text:style-name="Numbering_20_1_Content_Last"> <text:span text:style-name="Strong_20_Emphasis"><text:a xlink:type="simple" xlink:href="https://gsan.com.br/doku.php?id=treinamentos:livre:video-aulas:pentaho:bi_hidrometro_2" text:style-name="Internet_20_link" text:visited-style-name="Visited_20_Internet_20_Link">Pentaho: BI Hidrômetro 2</text:a></text:span></text:p>
        </text:list-item>
      </text:list>
      <text:p text:style-name="Text_20_body"><text:line-break/>
<text:line-break/>
<text:line-break/></text:p>
      <text:p text:style-name="Text_20_body">Clique <text:span text:style-name="Strong_20_Emphasis"><text:a xlink:type="simple" xlink:href="https://gsan.com.br/doku.php?id=treinamentos:livre:video-aulas" text:style-name="Internet_20_link" text:visited-style-name="Visited_20_Internet_20_Link">aqui</text:a></text:span> para retornar ao <text:span text:style-name="Strong_20_Emphasis">Menu Principal</text:span> dos <text:span text:style-name="Strong_20_Emphasis">Treinamentos Livres Disponíveis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7::28:33</meta:creation-date>
    <dc:creator>Generated</dc:creator>
    <dc:date>2026-09-12T17::28:33</dc:date>
    <dc:language>en-US</dc:language>
    <meta:editing-cycles>1</meta:editing-cycles>
    <meta:editing-duration>PT0S</meta:editing-duration>
    <dc:title>treinamentos:livre:video-aulas:gerencial</dc:title>
  </office:meta>
</office:document-meta>
</file>